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  <manifest:file-entry manifest:media-type="image/png" manifest:full-path="Pictures/c70d10a9a05b5b6c2d81cc6ea08d75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qroc"/><text:bookmark-start text:name="__RefHeading___question_a_reponse_courte_qroc_1"/><text:bookmark-start text:name="question_a_reponse_courte_qroc"/>Question à réponse courte (QROC)<text:bookmark-end text:name="__RefHeading___question_a_reponse_courte_qroc_1"/><text:bookmark-end text:name="question_a_reponse_courte_qroc"/></text:h>
      <text:p text:style-name="Text_20_body">Une question à réponse courte demande à l'étudiant de saisir un mot ou une expression comme réponse. Ce dernier sera comparé à la ou aux proposition(s) de réponse de l'enseignant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list text:style-name="List_20_1" text:continue-numbering="false">
              <text:list-item>
                <text:p text:style-name="List_20_1_Content_First"> Bien préciser les consignes</text:p>
              </text:list-item>
              <text:list-item>
                <text:p text:style-name="List_20_1_Content"> Les questions doivent être formulées positivement</text:p>
              </text:list-item>
              <text:list-item>
                <text:p text:style-name="List_20_1_Content"> Voir <text:a xlink:type="simple" xlink:href="https://pedagowiki.unicaen.fr/doku.php?id=moodle:test_ajustement_corrections_qroc" text:style-name="Internet_20_link" text:visited-style-name="Visited_20_Internet_20_Link">Ajuster la correction des QROC</text:a> pour des conseils sur la rédaction des propositions de réponse</text:p>
              </text:list-item>
              <text:list-item>
                <text:p text:style-name="List_20_1_Content_Last"> Associez à vos questions un feedback : commentaire de correction ou de renforcement</text:p>
              </text:list-item>
            </text:list>
          </table:table-cell>
        </table:table-row>
      </table:table>
      <text:p text:style-name="Text_20_body">Saisissez le feedback combiné (commentaire de correction et de conseil) pour les 3 situations :</text:p>
      <text:list text:style-name="List_20_1" text:continue-numbering="false">
        <text:list-item>
          <text:p text:style-name="List_20_1_Content_First"> pour toute réponse correcte</text:p>
        </text:list-item>
        <text:list-item>
          <text:p text:style-name="List_20_1_Content"> pour toute réponse partiellement correcte</text:p>
        </text:list-item>
        <text:list-item>
          <text:p text:style-name="List_20_1_Content_Last"> pour toute réponse incorrecte</text:p>
        </text:list-item>
      </text:list>
      <text:p text:style-name="Text_20_body"><draw:frame draw:style-name="mediacenter" draw:name="1" text:anchor-type="paragraph" draw:z-index="1" svg:width="34.29cm" style:rel-width="100%" svg:height="22.568958333333cm" style:rel-height="scale"><draw:image xlink:href="Pictures/c70d10a9a05b5b6c2d81cc6ea08d75c5.png" xlink:type="simple" xlink:show="embed" xlink:actuate="onLoad"/></draw:frame></text:p>
      <text:p text:style-name="Text_20_body">Lorsque vous utilisez le mode Interactif avec tentatives multiples ou Adaptatif pour votre test, les participants ont plusieurs essais pour trouver la bonne réponse.</text:p>
      <text:p text:style-name="Text_20_body">Cette option permet d'appliquer un pourcentage de pénalité à la note totale de la question pour chaque essai incorrect (voir <text:a xlink:type="simple" xlink:href="https://pedagowiki.unicaen.fr/doku.php?id=moodle:test_deroule_progressif" text:style-name="Internet_20_link" text:visited-style-name="Visited_20_Internet_20_Link">Concevoir un test à déroulement progressif</text:a>).</text:p>
      <text:p text:style-name="Text_20_body">Vous pouvez ajouter un ou plusieurs indices pour aider l'étudiant dans la résolution de la question posée.</text:p>
      <text:p text:style-name="Text_20_body">L'utilisation des indices est liée au mode paramétré dans le test. Avec le mode Interactif avec tentatives multiples, le nombre d'essais possibles correspond au nombre d'indices +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46:54</meta:creation-date>
    <dc:creator>Generated</dc:creator>
    <dc:date>2026-09-16T13::46:54</dc:date>
    <dc:language>en-US</dc:language>
    <meta:editing-cycles>1</meta:editing-cycles>
    <meta:editing-duration>PT0S</meta:editing-duration>
    <dc:title>moodle:qroc</dc:title>
  </office:meta>
</office:document-meta>
</file>