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94724a134642257cd677d7f9bb812d3.png"/>
  <manifest:file-entry manifest:media-type="image/png" manifest:full-path="Pictures/cb509a70ddf56cae7d393bcb19478f2b.png"/>
  <manifest:file-entry manifest:media-type="image/png" manifest:full-path="Pictures/1bc9b3c369d9bbf71b5f12de124c22aa.png"/>
  <manifest:file-entry manifest:media-type="image/png" manifest:full-path="Pictures/131bbc51b8dad93b856c89686d7bb76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moodle:profil"/>Tous les utilisateurs ont accès a leur <text:span text:style-name="Strong_20_Emphasis">profil</text:span>.
Il est possible de le</text:p>
      <text:list text:style-name="List_20_1" text:continue-numbering="false">
        <text:list-item>
          <text:p text:style-name="List_20_1_Content_First"> consulter et accéder à un résumé d'informations</text:p>
        </text:list-item>
        <text:list-item>
          <text:p text:style-name="List_20_1_Content_Last"> modifier et le compléter </text:p>
        </text:list-item>
      </text:list>
      <text:h text:style-name="Heading_20_2" text:outline-level="2"><text:bookmark-start text:name="__RefHeading___consulter_son_profil_1"/><text:bookmark-start text:name="consulter_son_profil"/>Consulter son profil<text:bookmark-end text:name="__RefHeading___consulter_son_profil_1"/><text:bookmark-end text:name="consulter_son_profil"/></text:h>
      <text:p text:style-name="Text_20_body"><draw:frame draw:style-name="media" draw:name="0" text:anchor-type="as-char" draw:z-index="0" svg:width="6.50875cm" svg:height="7.3289583333333cm"><draw:image xlink:href="Pictures/794724a134642257cd677d7f9bb812d3.png" xlink:type="simple" xlink:show="embed" xlink:actuate="onLoad"/></draw:frame><draw:frame draw:style-name="media" draw:name="1" text:anchor-type="as-char" draw:z-index="1" svg:width="15.875cm" style:rel-width="100%" svg:height="14.364670138889cm" style:rel-height="scale"><draw:image xlink:href="Pictures/cb509a70ddf56cae7d393bcb19478f2b.png" xlink:type="simple" xlink:show="embed" xlink:actuate="onLoad"/></draw:frame></text:p>
      <text:h text:style-name="Heading_20_2" text:outline-level="2"><text:bookmark-start text:name="__RefHeading___modifier_son_profil_2"/><text:bookmark-start text:name="modifier_son_profil"/>Modifier son profil<text:bookmark-end text:name="__RefHeading___modifier_son_profil_2"/><text:bookmark-end text:name="modifier_son_profil"/></text:h>
      <text:p text:style-name="Text_20_body">Il s'agit des informations qui sont visibles par les autres utilisateurs. </text:p>
      <text:p text:style-name="Text_20_body">Certaines informations sont issues du système d’information de l'université et vous ne pouvez pas les modifier et elles apparaissent en grisé.  Il s’agit des Nom, Prénom, adresse mail. </text:p>
      <text:p text:style-name="Text_20_body">La description et votre avatar utilisateur seront affichés a tous les utilisateurs. </text:p>
      <text:p text:style-name="Text_20_body"><draw:frame draw:style-name="media" draw:name="2" text:anchor-type="as-char" draw:z-index="2" svg:width="21.166666666667cm" style:rel-width="100%" svg:height="20.988421052632cm" style:rel-height="scale"><draw:image xlink:href="Pictures/1bc9b3c369d9bbf71b5f12de124c22aa.png" xlink:type="simple" xlink:show="embed" xlink:actuate="onLoad"/></draw:frame></text:p>
      <text:p text:style-name="Text_20_body"><draw:frame draw:style-name="media" draw:name="3" text:anchor-type="as-char" draw:z-index="3" svg:width="37.412083333333cm" style:rel-width="100%" svg:height="17.145cm" style:rel-height="scale"><draw:image xlink:href="Pictures/131bbc51b8dad93b856c89686d7bb768.png" xlink:type="simple" xlink:show="embed" xlink:actuate="onLoad"/></draw:frame></text:p>
      <text:h text:style-name="Heading_20_2" text:outline-level="2"><text:bookmark-start text:name="__RefHeading___modifier_ses_preferences_3"/><text:bookmark-start text:name="modifier_ses_preferences"/>Modifier ses préférences<text:bookmark-end text:name="__RefHeading___modifier_ses_preferences_3"/><text:bookmark-end text:name="modifier_ses_preference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7T09::31:34</meta:creation-date>
    <dc:creator>Generated</dc:creator>
    <dc:date>2026-09-17T09::31:34</dc:date>
    <dc:language>en-US</dc:language>
    <meta:editing-cycles>1</meta:editing-cycles>
    <meta:editing-duration>PT0S</meta:editing-duration>
    <dc:title>moodle:profil</dc:title>
  </office:meta>
</office:document-meta>
</file>