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43c546a6a30948dc74ddc12516d6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prendre_temporairement_un_autre_role"/><text:bookmark-start text:name="__RefHeading___prendre_temporairement_un_role_autre_que_le_sien_1"/><text:bookmark-start text:name="prendre_temporairement_un_role_autre_que_le_sien"/>Prendre temporairement un rôle autre que le sien<text:bookmark-end text:name="__RefHeading___prendre_temporairement_un_role_autre_que_le_sien_1"/><text:bookmark-end text:name="prendre_temporairement_un_role_autre_que_le_sien"/></text:h>
      <text:p text:style-name="Text_20_body">Cette fonctionnalité permet à une personne habilitée ( un enseignant par exemple) à effectuer  visualiser comment, son espace de cours ainsi que les ressources mises à disposition, est vu par un élève ou une autre personne qui est autorisée à accéder à cet espace.Il a à cet effet, une vue sur ce que sont autorisés les utilisateurs inscrit dans cet espace, à voir ou non en fonction des rôles qu'ils possèdent, ainsi que des droits.</text:p>
      <text:p text:style-name="Text_20_body">Pour ce faire, un enseignant qui par exemple souhaite avoir un aperçu de ce que voit un élève, doit procéder comme suit:</text:p>
      <text:h text:style-name="Heading_20_2" text:outline-level="2"><text:bookmark-start text:name="__RefHeading___etape_n_1_2"/><text:bookmark-start text:name="etape_n_1"/>Étape n°1<text:bookmark-end text:name="__RefHeading___etape_n_1_2"/><text:bookmark-end text:name="etape_n_1"/></text:h>
      <text:p text:style-name="Text_20_body">cliquer sur son avatar situé en haut, à droite de son menu principal, puis sur <text:span text:style-name="Strong_20_Emphasis">prendre le rôle</text:span> dans la liste déroulante qui s'affiche
<draw:frame draw:style-name="mediaright" draw:name="0" text:anchor-type="paragraph" draw:z-index="0" svg:width="5.2916666666667cm" svg:height="5.3050972927242cm"><draw:image xlink:href="Pictures/af43c546a6a30948dc74ddc12516d68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09:10</meta:creation-date>
    <dc:creator>Generated</dc:creator>
    <dc:date>2026-09-17T07::09:10</dc:date>
    <dc:language>en-US</dc:language>
    <meta:editing-cycles>1</meta:editing-cycles>
    <meta:editing-duration>PT0S</meta:editing-duration>
    <dc:title>moodle:prendre_temporairement_un_autre_role</dc:title>
  </office:meta>
</office:document-meta>
</file>