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bd5cc116f9c7763c4a119a818dc309f2.png"/>
  <manifest:file-entry manifest:media-type="image/jpeg" manifest:full-path="Pictures/fdbf681e9d5475c9d53fbf86fa650764.jpg"/>
  <manifest:file-entry manifest:media-type="image/jpeg" manifest:full-path="Pictures/9558f22a27ae78c99c249026d74984b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arametrer_des_jalons"/><text:bookmark-start text:name="__RefHeading___jalonner_une_formation_avec_attestoodle_en_cours_1"/><text:bookmark-start text:name="jalonner_une_formation_avec_attestoodle_en_cours"/>Jalonner une formation avec Attestoodle (en cours)<text:bookmark-end text:name="__RefHeading___jalonner_une_formation_avec_attestoodle_en_cours_1"/><text:bookmark-end text:name="jalonner_une_formation_avec_attestoodle_en_cours"/></text:h>
      <text:p text:style-name="Text_20_body">Les jalons sont des heures créditées aux étudiants en fonction de leur progression dans les cours.
C’est l’<text:span text:style-name="Strong_20_Emphasis">achèvement des activités</text:span> désignées comme jalons qui va déclencher le crédit d’heures paramétrées dans Attestoodle.
L’objectif est de pouvoir produire des attestations pour les financeurs. </text:p>
      <text:p text:style-name="Text_20_body">Par convention les activités jalons présentent le <text:span text:style-name="Strong_20_Emphasis">symbole ❖</text:span> dans les pages de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 symbole ❖ permet uniquement leur repérage et ne déclenche aucun « crédit » automatique. Seul un profil gestionnaire Ecampus peut paramétrer les heures dans Attestoodl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text:span text:style-name="Strong_20_Emphasis">EN BREF</text:span>
</text:p>
            <text:p text:style-name="Horizontal_20_Line"/>
            <text:p text:style-name="Text_20_body"><text:span text:style-name="Strong_20_Emphasis">1. SCÉNARISATION ET COHÉRENCE PÉDAGOGIQUE (sur les ressources)</text:span></text:p>
            <text:list text:style-name="List_20_1" text:continue-numbering="false">
              <text:list-item>
                <text:p text:style-name="List_20_1_Content_First"> Scénariser la formation avec l'équipe pédagogique</text:p>
              </text:list-item>
              <text:list-item>
                <text:p text:style-name="List_20_1_Content"> Définir les ressources “jalons”</text:p>
              </text:list-item>
              <text:list-item>
                <text:p text:style-name="List_20_1_Content"> Paramétrer les jalons (achèvement d'activité automatique)</text:p>
              </text:list-item>
              <text:list-item>
                <text:p text:style-name="List_20_1_Content_Last"> Utiliser un tableau récapitulatif notamment pour gérer l'accès aux ressources (planification)</text:p>
              </text:list-item>
            </text:list>
            <text:p text:style-name="Text_20_body"><text:span text:style-name="Strong_20_Emphasis">2. POSITIONNEMENT DES CRÉDITS HORAIRES (via Attestoodle)</text:span></text:p>
            <text:list text:style-name="List_20_1" text:continue-numbering="false">
              <text:list-item>
                <text:p text:style-name="List_20_1_Content_First"> Créer le parcours Attestoodle (au niveau de la catégorie)</text:p>
              </text:list-item>
              <text:list-item>
                <text:p text:style-name="List_20_1_Content"> Repérer les jalons et positionner les crédits (en minutes)</text:p>
              </text:list-item>
              <text:list-item>
                <text:p text:style-name="List_20_1_Content_Last"> Créer ou sélectionner un modèle d'attestation</text:p>
              </text:list-item>
            </text:list>
            <text:p text:style-name="Text_20_body"><text:span text:style-name="Strong_20_Emphasis">3. RÉGLAGES ET UTILISATION </text:span></text:p>
            <text:list text:style-name="List_20_1" text:continue-numbering="false">
              <text:list-item>
                <text:p text:style-name="List_20_1_Content_First"> Sélection des apprenants</text:p>
              </text:list-item>
              <text:list-item>
                <text:p text:style-name="List_20_1_Content"> Filtrer une période</text:p>
              </text:list-item>
              <text:list-item>
                <text:p text:style-name="List_20_1_Content_Last"> Édition des attestations</text:p>
              </text:list-item>
            </text:list>
          </table:table-cell>
        </table:table-row>
      </table:table>
      <text:h text:style-name="Heading_20_2" text:outline-level="2"><text:bookmark-start text:name="__RefHeading___ere_etapeparametrage_de_l_activite_sur_ecampus_2"/><text:bookmark-start text:name="ere_etapeparametrage_de_l_activite_sur_ecampus"/>1ère étape : paramétrage de l'activité sur ecampus<text:bookmark-end text:name="__RefHeading___ere_etapeparametrage_de_l_activite_sur_ecampus_2"/><text:bookmark-end text:name="ere_etapeparametrage_de_l_activite_sur_ecampus"/></text:h>
      <text:p text:style-name="Text_20_body">Le choix des activités-jalons est soumis à certaines contraintes.
Celui-ci doit être réfléchi de manière à :</text:p>
      <text:list text:style-name="List_20_1" text:continue-numbering="false">
        <text:list-item>
          <text:p text:style-name="List_20_1_Content_First"> <text:span text:style-name="Strong_20_Emphasis">respecter</text:span> une cohérence pédagogique dans la formation</text:p>
        </text:list-item>
        <text:list-item>
          <text:p text:style-name="List_20_1_Content_Last"> <text:span text:style-name="Strong_20_Emphasis">répartir</text:span> les jalons de façon relativement homogène sur les mois et entre les UE</text:p>
        </text:list-item>
      </text:list>
      <text:p text:style-name="Text_20_body">Ces jalons ayant une date de disponibilité et d'achèvement sur un mois défini, il faut éviter de les positionner sur des ressources dont l'achèvement se fait au « clic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ont à privilégier des activités présentant une <text:span text:style-name="Strong_20_Emphasis">date de disponibilité</text:span> (test, dépôt de devoir, etc.)</text:p>
          </table:table-cell>
        </table:table-row>
      </table:table>
      <text:p text:style-name="Text_20_body"><draw:frame draw:style-name="media" draw:name="3" text:anchor-type="as-char" draw:z-index="3" svg:width="26.458333333333cm" style:rel-width="100%" svg:height="9.8682432432432cm" style:rel-height="scale"><draw:image xlink:href="Pictures/bd5cc116f9c7763c4a119a818dc309f2.png" xlink:type="simple" xlink:show="embed" xlink:actuate="onLoad"/></draw:frame></text:p>
      <text:p text:style-name="Text_20_body">Lors du paramétrage de l'activité :</text:p>
      <text:list text:style-name="List_20_1" text:continue-numbering="false">
        <text:list-item>
          <text:p text:style-name="List_20_1_Content_First"> Nom de l'activité → <text:span text:style-name="Strong_20_Emphasis">❖ Nom de la ressource_Attendu pour le JJ/MM/AAAA</text:span></text:p>
        </text:list-item>
        <text:list-item>
          <text:p text:style-name="List_20_1_Content_Last"> Temps : <text:span text:style-name="Strong_20_Emphasis">indiquer la date d'ouverture</text:span> (le 1er du mois durant lequel le jalon doit tomber ou à la date exacte en cas de temps limité)</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N'inscrivez pas de date de fermeture sauf si l'activité est en temps limité. De cette façon, la ressource pourra toujours être <text:span text:style-name="Strong_20_Emphasis">consultée</text:span> a posteriori.</text:p>
          </table:table-cell>
        </table:table-row>
      </table:table>
      <text:p text:style-name="Text_20_body">✔ Lorsque le temps imparti échoit : <text:span text:style-name="Strong_20_Emphasis">« La tentative en cours est envoyée automatiquement »</text:span></text:p>
      <text:list text:style-name="List_20_1" text:continue-numbering="false">
        <text:list-item>
          <text:p text:style-name="LastListParagraph_List_20_1_Content_First"> Achèvement de l'activité :</text:p>
        </text:list-item>
      </text:list>
      <text:p text:style-name="Text_20_body">✔ Suivi d'achèvement : <text:span text:style-name="Strong_20_Emphasis">« Afficher l’activité comme terminée lorsque les conditions sont remplies »</text:span></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5" text:anchor-type="as-char" draw:z-index="5"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Les étudiant.e.s doivent avoir réalisé au moins une tentative/avoir déposé quelque chose</text:p>
          </table:table-cell>
        </table:table-row>
      </table:table>
      <text:p text:style-name="Text_20_body">✔ Achèvement attendu le : <text:span text:style-name="Strong_20_Emphasis">activer et indiquer la date d'achèvement attendue</text:span></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À l'issue de cette étape il est pertinent d'avoir un <text:span text:style-name="Strong_20_Emphasis">tableau de suivi</text:span> récapitulant les ressources <text:span text:style-name="Strong_20_Emphasis">jalons,</text:span> les <text:span text:style-name="Strong_20_Emphasis">dates d'ouverture des modules</text:span> et l'accès aux jalons et aussi les <text:span text:style-name="Strong_20_Emphasis">crédits horaires</text:span> permettant de valider la formation.Exemple de tableau de suivi : </text:p>
            <text:p text:style-name="Text_20_body"><draw:frame draw:style-name="media" draw:name="7" text:anchor-type="as-char" draw:z-index="7" svg:width="5.2916666666667cm" style:rel-width="100%" svg:height="2.9588565763384cm" style:rel-height="scale"><draw:image xlink:href="Pictures/fdbf681e9d5475c9d53fbf86fa650764.jpg" xlink:type="simple" xlink:show="embed" xlink:actuate="onLoad"/></draw:frame></text:p>
          </table:table-cell>
        </table:table-row>
      </table:table>
      <text:p text:style-name="Text_20_body"><text:span text:style-name="Emphasis">Documentation existante : préconisations pour le jalonnement d'une formation à distance :</text:span></text:p>
      <text:list text:style-name="List_20_1" text:continue-numbering="false">
        <text:list-item>
          <text:p text:style-name="List_20_1_Content_First"> <text:a xlink:type="simple" xlink:href="https://unicloud.unicaen.fr/index.php/apps/onlyoffice/s/qpr3XEpHZiz7ccW" text:style-name="Internet_20_link" text:visited-style-name="Visited_20_Internet_20_Link">https://unicloud.unicaen.fr/index.php/apps/onlyoffice/s/qpr3XEpHZiz7ccW</text:a></text:p>
        </text:list-item>
        <text:list-item>
          <text:p text:style-name="List_20_1_Content"> <text:a xlink:type="simple" xlink:href="https://github.com/grp-attestoodle/moodle-tool_attestoodle/wiki/milestone_advices" text:style-name="Internet_20_link" text:visited-style-name="Visited_20_Internet_20_Link">https://github.com/grp-attestoodle/moodle-tool_attestoodle/wiki/milestone_advices</text:a></text:p>
        </text:list-item>
        <text:list-item>
          <text:p text:style-name="List_20_1_Content_Last"> <text:a xlink:type="simple" xlink:href="https://webcemu.unicaen.fr/dokuwiki/doku.php?id=cemu:plateformes:moodle:attestoodle&amp;s[]=attestoodle" text:style-name="Internet_20_link" text:visited-style-name="Visited_20_Internet_20_Link">https://webcemu.unicaen.fr/dokuwiki/doku.php?id=cemu:plateformes:moodle:attestoodle&amp;s[]=attestoodle</text:a></text:p>
        </text:list-item>
      </text:list>
      <text:h text:style-name="Heading_20_2" text:outline-level="2"><text:bookmark-start text:name="__RefHeading___eme_etapepositionner_les_credits_horaires_via_attestoodle_3"/><text:bookmark-start text:name="eme_etapepositionner_les_credits_horaires_via_attestoodle"/>2ème étape : positionner les crédits horaires via Attestoodle<text:bookmark-end text:name="__RefHeading___eme_etapepositionner_les_credits_horaires_via_attestoodle_3"/><text:bookmark-end text:name="eme_etapepositionner_les_credits_horaires_via_attestoodle"/></text:h>
      <text:h text:style-name="Heading_20_4" text:outline-level="4"><text:bookmark-start text:name="__RefHeading___creation_de_la_formation_dans_attestoodle_4"/><text:bookmark-start text:name="creation_de_la_formation_dans_attestoodle"/>Création de la formation dans Attestoodle<text:bookmark-end text:name="__RefHeading___creation_de_la_formation_dans_attestoodle_4"/><text:bookmark-end text:name="creation_de_la_formation_dans_attestoodle"/></text:h>
      <text:p text:style-name="Text_20_body">La création de la “formation” (c'est-à-dire l'ensemble des éléments qui vont composer le parcours jalonné) se fait impérativement <text:span text:style-name="Strong_20_Emphasis">au niveau de la catégorie</text:span> dans ecampus.
Se positionner au niveau de la catégorie permet d'inclure des éléments de plusieurs cours de cette catégorie.
Pour créer la “formation” Attestoodle, cliquer sur le bouton Attestoodle présent dans le menu horizontal :</text:p>
      <text:p text:style-name="Text_20_body"><draw:frame draw:style-name="medialeft" draw:name="8" text:anchor-type="paragraph" draw:z-index="8" svg:width="10.583333333333cm" svg:height="3.945941091954cm"><draw:image xlink:href="Pictures/9558f22a27ae78c99c249026d74984b0.jpg" xlink:type="simple" xlink:show="embed" xlink:actuate="onLoad"/></draw:frame></text:p>
      <text:h text:style-name="Heading_20_4" text:outline-level="4"><text:bookmark-start text:name="__RefHeading___reperer_les_jalons_et_positionner_les_credits_dans_attestoodle_5"/><text:bookmark-start text:name="reperer_les_jalons_et_positionner_les_credits_dans_attestoodle"/>Repérer les jalons et positionner les crédits dans Attestoodle<text:bookmark-end text:name="__RefHeading___reperer_les_jalons_et_positionner_les_credits_dans_attestoodle_5"/><text:bookmark-end text:name="reperer_les_jalons_et_positionner_les_credits_dans_attestoodle"/></text:h>
      <text:h text:style-name="Heading_20_4" text:outline-level="4"><text:bookmark-start text:name="__RefHeading___selectionner_ou_creer_un_modele_d_attestation_dans_attestoodle_6"/><text:bookmark-start text:name="selectionner_ou_creer_un_modele_d_attestation_dans_attestoodle"/>Sélectionner ou créer un modèle d'attestation dans Attestoodle<text:bookmark-end text:name="__RefHeading___selectionner_ou_creer_un_modele_d_attestation_dans_attestoodle_6"/><text:bookmark-end text:name="selectionner_ou_creer_un_modele_d_attestation_dans_attestoodle"/></text:h>
      <text:h text:style-name="Heading_20_2" text:outline-level="2"><text:bookmark-start text:name="__RefHeading___eme_etapereglages_et_utilisation_via_attestoodle_7"/><text:bookmark-start text:name="eme_etapereglages_et_utilisation_via_attestoodle"/>3ème étape : réglages et utilisation via Attestoodle<text:bookmark-end text:name="__RefHeading___eme_etapereglages_et_utilisation_via_attestoodle_7"/><text:bookmark-end text:name="eme_etapereglages_et_utilisation_via_attestoodle"/></text:h>
      <text:h text:style-name="Heading_20_4" text:outline-level="4"><text:bookmark-start text:name="__RefHeading___selection_des_apprenants_dans_attestoodle_8"/><text:bookmark-start text:name="selection_des_apprenants_dans_attestoodle"/>Sélection des apprenants dans Attestoodle<text:bookmark-end text:name="__RefHeading___selection_des_apprenants_dans_attestoodle_8"/><text:bookmark-end text:name="selection_des_apprenants_dans_attestoodle"/></text:h>
      <text:h text:style-name="Heading_20_4" text:outline-level="4"><text:bookmark-start text:name="__RefHeading___filtrer_une_periode_dans_attestoodle_9"/><text:bookmark-start text:name="filtrer_une_periode_dans_attestoodle"/>Filtrer une période dans Attestoodle<text:bookmark-end text:name="__RefHeading___filtrer_une_periode_dans_attestoodle_9"/><text:bookmark-end text:name="filtrer_une_periode_dans_attestoodle"/></text:h>
      <text:h text:style-name="Heading_20_4" text:outline-level="4"><text:bookmark-start text:name="__RefHeading___editer_des_attestations_avec_attestoodle_10"/><text:bookmark-start text:name="editer_des_attestations_avec_attestoodle"/>Éditer des attestations avec Attestoodle<text:bookmark-end text:name="__RefHeading___editer_des_attestations_avec_attestoodle_10"/><text:bookmark-end text:name="editer_des_attestations_avec_attestoodl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14:17</meta:creation-date>
    <dc:creator>Generated</dc:creator>
    <dc:date>2026-09-17T04::14:17</dc:date>
    <dc:language>en-US</dc:language>
    <meta:editing-cycles>1</meta:editing-cycles>
    <meta:editing-duration>PT0S</meta:editing-duration>
    <dc:title>moodle:parametrer_des_jalons</dc:title>
  </office:meta>
</office:document-meta>
</file>