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7a93005e7b6c8454ed2fda3fee80a9.png"/>
  <manifest:file-entry manifest:media-type="image/png" manifest:full-path="Pictures/bbb7f9223d4a2a824995982645a56637.png"/>
  <manifest:file-entry manifest:media-type="image/png" manifest:full-path="Pictures/334b213ed7bb21167b235f0621419bfb.png"/>
  <manifest:file-entry manifest:media-type="image/png" manifest:full-path="Pictures/1385ea48b01ebb758a213dbd4341ecff.png"/>
  <manifest:file-entry manifest:media-type="image/png" manifest:full-path="Pictures/a890dbf75ee83efc965b1d95f4475876.png"/>
  <manifest:file-entry manifest:media-type="image/png" manifest:full-path="Pictures/3f458ace026a56ab6656343469d0c3a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nouvelle_annee"/><text:bookmark-start text:name="__RefHeading___gerer_son_cours_a_l_annee_n_1_espaces_complementaires_1"/><text:bookmark-start text:name="gerer_son_cours_a_l_annee_n_1_espaces_complementaires"/>Gérer son cours à l'année N+1 (espaces complémentaires)<text:bookmark-end text:name="__RefHeading___gerer_son_cours_a_l_annee_n_1_espaces_complementaires_1"/><text:bookmark-end text:name="gerer_son_cours_a_l_annee_n_1_espaces_complementaires"/></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POUR LES ESPACES CRÉÉS AUTOMATIQUEMENT sur ECAMPUS (créés à partir d'Apogée) ou pour les cours de Collegium Santé Normandie, 
suivre le tutoriel suivant : <text:a xlink:type="simple" xlink:href="https://pedagowiki.unicaen.fr/lib/exe/fetch.php?media=moodle:ecampus_reinitialisation-automatique.pdf" text:style-name="Internet_20_link" text:visited-style-name="Visited_20_Internet_20_Link">ecampus_reinitialisation-automatique.pdf</text:a><text:span text:style-name="Strong_20_Emphasis">ne tenez pas compte du tutoriel ci-dessous qui est dédié aux espaces complémentaires d'Ecampus et aux espaces non réinitialisés automatiquement de Collegium Santé Normandie </text:span>.
Chaque année,</text:p>
            <text:list text:style-name="List_20_1" text:continue-numbering="false">
              <text:list-item>
                <text:p text:style-name="List_20_1_Content_First"> 3e semaine de juillet : tous les espaces de cours sont sauvegardés ;</text:p>
              </text:list-item>
              <text:list-item>
                <text:p text:style-name="List_20_1_Content_Last"> dernière semaine de août (juste avant la rentrée) : les espaces de cours créés automatiquement sur Ecampus  et tous les espaces sur  FOAD2 sont réinitialisés.</text:p>
              </text:list-item>
            </text:list>
          </table:table-cell>
        </table:table-row>
      </table:table>
      <text:p text:style-name="Text_20_body">Lors du démarrage d'une nouvelle année universitaire, se pose la question de la gestion des espaces de cours de l'année précédente :</text:p>
      <text:list text:style-name="List_20_1" text:continue-numbering="false">
        <text:list-item>
          <text:p text:style-name="List_20_1_Content_First"> suppression des traces des étudiants de l'année N pour inscription des étudiants année N+1;</text:p>
        </text:list-item>
        <text:list-item>
          <text:p text:style-name="List_20_1_Content"> actualisation des ressources et activités :</text:p>
          <text:list text:style-name="List_20_1">
            <text:list-item>
              <text:p text:style-name="List_20_1_Content"> Souhaitez-vous actualiser votre cours ?</text:p>
            </text:list-item>
            <text:list-item>
              <text:p text:style-name="List_20_1_Content"> Souhaitez-vous supprimer une ou plusieurs ressources et activités de votre cours ?</text:p>
            </text:list-item>
            <text:list-item>
              <text:p text:style-name="List_20_1_Content_Last"> Souhaitez-vous supprimer l'intégralité de votre cours sur Moodle ?</text:p>
            </text:list-item>
          </text:list>
        </text:list-item>
      </text:list>
      <text:h text:style-name="Heading_20_2" text:outline-level="2"><text:bookmark-start text:name="__RefHeading___reinitialiser_votre_cours_suppression_des_traces_etudiants_2"/><text:bookmark-start text:name="reinitialiser_votre_cours_suppression_des_traces_etudiants"/>Réinitialiser votre cours (suppression des traces étudiants)<text:bookmark-end text:name="__RefHeading___reinitialiser_votre_cours_suppression_des_traces_etudiants_2"/><text:bookmark-end text:name="reinitialiser_votre_cours_suppression_des_traces_etudiants"/></text:h>
      <text:p text:style-name="Text_20_body">La procédure décrite vous permettra de vider votre cours des traces et données  des étudiants de l'année N, tout en conservant les ressources et les activités qui constituent votre cours. Cours qui pourra être également enrichi de nouvelles ressources et activités.</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bbb7f9223d4a2a824995982645a56637.png" xlink:type="simple" xlink:show="embed" xlink:actuate="onLoad"/></draw:frame></text:p>
          </table:table-cell>
          <table:table-cell office:value-type="string" table:style-name="PluginODTAutoStyle_TableCell_9">
            <text:p text:style-name="PluginODTAutoStyle_Paragraph_10">Avant toute  opération, nous devez effectuer <text:span text:style-name="Strong_20_Emphasis">une sauvegarde du cours</text:span>  (cf. tutoriel <text:a xlink:type="simple" xlink:href="https://pedagowiki.unicaen.fr/doku.php?id=moodle:sauvegarde_restauration" text:style-name="Internet_20_link" text:visited-style-name="Visited_20_Internet_20_Link">Sauvegarde et restauration cours</text:a>). Une sauvegarde annuelle est effectuée par le CEMU la 3e semaine de juillet </text:p>
          </table:table-cell>
        </table:table-row>
      </table:table>
      <text:p text:style-name="Text_20_body"><text:span text:style-name="Strong_20_Emphasis">Dans le menu  “Administration” du cours , cliquer sur “Réinitialiser”.</text:span></text:p>
      <text:p text:style-name="Text_20_body"><draw:frame draw:style-name="media" draw:name="2" text:anchor-type="as-char" draw:z-index="2" svg:width="21.166666666667cm" style:rel-width="100%" svg:height="9.9842767295597cm" style:rel-height="scale"><draw:image xlink:href="Pictures/334b213ed7bb21167b235f0621419bfb.png" xlink:type="simple" xlink:show="embed" xlink:actuate="onLoad"/></draw:frame></text:p>
      <text:p text:style-name="Text_20_body">La page de réinitialisation est composée de plusieurs rubriques permettant de sélectionner les données que vous souhaitez supprimer (= réinitialiser).</text:p>
      <text:h text:style-name="Heading_20_4" text:outline-level="4"><text:bookmark-start text:name="__RefHeading___general_3"/><text:bookmark-start text:name="general"/>Général<text:bookmark-end text:name="__RefHeading___general_3"/><text:bookmark-end text:name="general"/></text:h>
      <text:p text:style-name="Text_20_body">Quelles informations (traces) souhaitez-vous supprimer ?</text:p>
      <text:p text:style-name="Text_20_body"><draw:frame draw:style-name="media" draw:name="3" text:anchor-type="as-char" draw:z-index="3" svg:width="21.166666666667cm" style:rel-width="100%" svg:height="9.5149842271293cm" style:rel-height="scale"><draw:image xlink:href="Pictures/1385ea48b01ebb758a213dbd4341ecff.png" xlink:type="simple" xlink:show="embed" xlink:actuate="onLoad"/></draw:frame></text:p>
      <text:p text:style-name="Text_20_body">Cocher les éléments que vous souhaitez supprimer. Il est préférable de cocher l'ensemble des paramètres.</text:p>
      <text:h text:style-name="Heading_20_4" text:outline-level="4"><text:bookmark-start text:name="__RefHeading___roles_4"/><text:bookmark-start text:name="roles"/>Rôles<text:bookmark-end text:name="__RefHeading___roles_4"/><text:bookmark-end text:name="roles"/></text:h>
      <text:p text:style-name="Text_20_body"><text:span text:style-name="Emphasis">Qui souhaitez-vous désinscrire ?</text:span> En général, il est préférable de ne désinscrire <text:span text:style-name="Strong_20_Emphasis">que les étudiants</text:span>. </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4" text:anchor-type="as-char" draw:z-index="4" svg:width="1.27cm" svg:height="1.27cm"><draw:image xlink:href="Pictures/4b7a93005e7b6c8454ed2fda3fee80a9.png" xlink:type="simple" xlink:show="embed" xlink:actuate="onLoad"/></draw:frame></text:p>
          </table:table-cell>
          <table:table-cell office:value-type="string" table:style-name="PluginODTAutoStyle_TableCell_14">
            <text:p text:style-name="PluginODTAutoStyle_Paragraph_15">Si vous désinscrivez les enseignants, vous ne pourrez plus accéder  au cours</text:p>
          </table:table-cell>
        </table:table-row>
      </table:table>
      <text:p text:style-name="Text_20_body"> .</text:p>
      <text:p text:style-name="Text_20_body">Vous pouvez cibler un ou plusieurs rôles d'utilisateurs à désinscrire :</text:p>
      <text:p text:style-name="Text_20_body"><draw:frame draw:style-name="media" draw:name="5" text:anchor-type="as-char" draw:z-index="5" svg:width="10.583333333333cm" style:rel-width="100%" svg:height="4.034451901566cm" style:rel-height="scale"><draw:image xlink:href="Pictures/a890dbf75ee83efc965b1d95f4475876.png" xlink:type="simple" xlink:show="embed" xlink:actuate="onLoad"/></draw:frame></text:p>
      <text:p text:style-name="Text_20_body">Vous pouvez aussi supprimer différentes traces liées aux activités du cours telles que :</text:p>
      <text:list text:style-name="List_20_1" text:continue-numbering="false">
        <text:list-item>
          <text:p text:style-name="List_20_1_Content_First"> <text:span text:style-name="Strong_20_Emphasis">Le carnet de notes</text:span> (toutes les notes attribuées aux étudiants) </text:p>
        </text:list-item>
        <text:list-item>
          <text:p text:style-name="List_20_1_Content"> <text:span text:style-name="Strong_20_Emphasis">Les groupes et/ou membres des groupes</text:span> </text:p>
        </text:list-item>
        <text:list-item>
          <text:p text:style-name="List_20_1_Content"> <text:span text:style-name="Strong_20_Emphasis">Les messages des Forums</text:span> </text:p>
        </text:list-item>
        <text:list-item>
          <text:p text:style-name="List_20_1_Content"> <text:span text:style-name="Strong_20_Emphasis">Les devoirs remis</text:span></text:p>
        </text:list-item>
        <text:list-item>
          <text:p text:style-name="List_20_1_Content_Last"> etc. </text:p>
        </text:list-item>
      </text:list>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6" text:anchor-type="as-char" draw:z-index="6" svg:width="1.27cm" svg:height="1.27cm"><draw:image xlink:href="Pictures/3f458ace026a56ab6656343469d0c3af.png" xlink:type="simple" xlink:show="embed" xlink:actuate="onLoad"/></draw:frame></text:p>
          </table:table-cell>
          <table:table-cell office:value-type="string" table:style-name="PluginODTAutoStyle_TableCell_19">
            <text:p text:style-name="PluginODTAutoStyle_Paragraph_20">La réinitialisation d'une activité implique la suppression des contributions des participants sans supprimer l'activité.</text:p>
          </table:table-cell>
        </table:table-row>
      </table:table>
      <text:p text:style-name="Text_20_body"><text:span text:style-name="Strong_20_Emphasis">La liste des éléments à réinitialiser n'est pas exhaustive, elle dépend des activités et des éléments (annotations, commentaires) que vous avez créés dans votre cours à l'année N.</text:span></text:p>
      <text:p text:style-name="Text_20_body">Une rubrique intitulée “Réinitialisation pas implémentée” peut apparaître avec le nom de l'activité associée. Cela signifie que la réinitialisation n'est pas automatique pour cette activité. Vous devez alors éditer l'activité dans le cours (bouton “Activer le Mode édition”) pour supprimer manuellement les réponses des étudiants.</text:p>
      <text:p text:style-name="Text_20_body">Cliquer ensuite en bas de la page sur “<text:span text:style-name="Strong_20_Emphasis">Réinitialiser le cours</text:span>”.
Les étudiants ne sont plus inscrits dans le cours et toutes les traces sont supprimées (contributions, commentaires, annotations) dans les activités.
Avant l'inscription de nouveaux étudiants, vous pouvez ajouter de nouvelles ressources à votre cours (cf. <text:a xlink:type="simple" xlink:href="https://webcemu.unicaen.fr/dokuwiki/doku.php?id=moodle:moodle#gerer_son_espace_cours" text:style-name="Internet_20_link" text:visited-style-name="Visited_20_Internet_20_Link">Gérer son espace de cours</text:a>).</text:p>
      <text:h text:style-name="Heading_20_2" text:outline-level="2"><text:bookmark-start text:name="__RefHeading___cas_particuliers_5"/><text:bookmark-start text:name="cas_particuliers"/>Cas particuliers<text:bookmark-end text:name="__RefHeading___cas_particuliers_5"/><text:bookmark-end text:name="cas_particuliers"/></text:h>
      <text:p text:style-name="Text_20_body">Il convient de traiter les situations suivantes :</text:p>
      <text:list text:style-name="List_20_1" text:continue-numbering="false">
        <text:list-item>
          <text:p text:style-name="List_20_1_Content_First"> les ouvertures précoces (avant le 1er septembre)</text:p>
        </text:list-item>
        <text:list-item>
          <text:p text:style-name="List_20_1_Content"> les fermetures tardives (après le 1er septembre)</text:p>
        </text:list-item>
        <text:list-item>
          <text:p text:style-name="List_20_1_Content_Last"> les calendriers “décalés” (ouvertures en cours d'année) </text:p>
        </text:list-item>
      </text:list>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7" text:anchor-type="as-char" draw:z-index="7" svg:width="1.27cm" svg:height="1.27cm"><draw:image xlink:href="Pictures/bbb7f9223d4a2a824995982645a56637.png" xlink:type="simple" xlink:show="embed" xlink:actuate="onLoad"/></draw:frame></text:p>
          </table:table-cell>
          <table:table-cell office:value-type="string" table:style-name="PluginODTAutoStyle_TableCell_24">
            <text:p text:style-name="PluginODTAutoStyle_Paragraph_25">Dans tous les cas, contacter votre ingénieur⋅e pédagogique référent de composante (voir <text:a xlink:type="simple" xlink:href="http://cemu.unicaen.fr/espace-enseignant/contacter-un-ingenieur-pedagogique/" text:style-name="Internet_20_link" text:visited-style-name="Visited_20_Internet_20_Link">liste</text:a>)</text:p>
          </table:table-cell>
        </table:table-row>
      </table:table>
      <text:p text:style-name="Text_20_body">Réservé au CEMU  : <text:a xlink:type="simple" xlink:href="https://pedagowiki.unicaen.fr/doku.php?id=cemu:procedures:plateformes:transition_annuelle:cas_particuliers_cours_automatiques" text:style-name="Internet_20_link" text:visited-style-name="Visited_20_Internet_20_Link">Gérer son cours à l'année N+1 : Cas particuliers pour les cours créés automatiquement à partir de APOGE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7::25:34</meta:creation-date>
    <dc:creator>Generated</dc:creator>
    <dc:date>2026-09-16T17::25:34</dc:date>
    <dc:language>en-US</dc:language>
    <meta:editing-cycles>1</meta:editing-cycles>
    <meta:editing-duration>PT0S</meta:editing-duration>
    <dc:title>moodle:nouvelle_annee</dc:title>
  </office:meta>
</office:document-meta>
</file>