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fb3921665c123a2a8716d25564407f.png"/>
  <manifest:file-entry manifest:media-type="image/png" manifest:full-path="Pictures/0d3a625f5f36f68ccefd1dacf8043623.png"/>
  <manifest:file-entry manifest:media-type="image/png" manifest:full-path="Pictures/8dff32adf8a5a739419d37db5d2041b2.png"/>
  <manifest:file-entry manifest:media-type="image/png" manifest:full-path="Pictures/3bbc520e2408f2beae0bb8e494c46f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ouvelle_annee:moodle_restauration_avec_inscription_manuelle"/><text:bookmark-start text:name="__RefHeading___restauration_d_un_espace_cours_en_transformant_toutes_les_inscriptions_en_inscriptions_manuelles_1"/><text:bookmark-start text:name="restauration_d_un_espace_cours_en_transformant_toutes_les_inscriptions_en_inscriptions_manuelles"/>Restauration d'un espace cours en transformant toutes les inscriptions en inscriptions manuelles<text:bookmark-end text:name="__RefHeading___restauration_d_un_espace_cours_en_transformant_toutes_les_inscriptions_en_inscriptions_manuelles_1"/><text:bookmark-end text:name="restauration_d_un_espace_cours_en_transformant_toutes_les_inscriptions_en_inscriptions_manuelles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Cette page décrit comment, pendant la restauration d'un espace cours, il est possible de transformer les inscriptions de l'espace copié en inscription manuelle.</text:p>
      <text:h text:style-name="Heading_20_2" text:outline-level="2"><text:bookmark-start text:name="__RefHeading___configuration_de_la_restauration_3"/><text:bookmark-start text:name="configuration_de_la_restauration"/>Configuration de la restauration<text:bookmark-end text:name="__RefHeading___configuration_de_la_restauration_3"/><text:bookmark-end text:name="configuration_de_la_restauration"/></text:h>
      <text:p text:style-name="Text_20_body">Une opération de restauration avec Moodle se fait à l'aide d'un assistant qui pose, en plusieurs étapes, différentes questions pour définir la manière dont le cours doit être restauré.</text:p>
      <text:p text:style-name="Text_20_body">Lors d'une de ces étapes, il est possible de définir ce qui doit être fait avec les inscriptions :</text:p>
      <text:p text:style-name="Text_20_body"><draw:frame draw:style-name="mediacenter" draw:name="0" text:anchor-type="paragraph" draw:z-index="0" svg:width="24.685625cm" style:rel-width="100%" svg:height="11.456458333333cm" style:rel-height="scale"><draw:image xlink:href="Pictures/d1fb3921665c123a2a8716d25564407f.png" xlink:type="simple" xlink:show="embed" xlink:actuate="onLoad"/></draw:frame></text:p>
      <text:h text:style-name="Heading_20_2" text:outline-level="2"><text:bookmark-start text:name="__RefHeading___ajout_d_une_date_d_echeance_4"/><text:bookmark-start text:name="ajout_d_une_date_d_echeance"/>Ajout d'une date d'échéance<text:bookmark-end text:name="__RefHeading___ajout_d_une_date_d_echeance_4"/><text:bookmark-end text:name="ajout_d_une_date_d_echeance"/></text:h>
      <text:p text:style-name="Text_20_body">Les actions ci-après permettent de définir une date de fin pour les inscriptions manuelles de l'espace cours.</text:p>
      <text:p text:style-name="Text_20_body">Visiter la page listant les <text:span text:style-name="Strong_20_Emphasis">participants</text:span> du cours. </text:p>
      <text:p text:style-name="Text_20_body">Ajouter un filtre pour ne lister que les utilisateurs avec le rôle 'etudiant'</text:p>
      <text:p text:style-name="Text_20_body">Au bas de cette page cliquer sur [Selectionner les xxx utilisateurs] : </text:p>
      <text:p text:style-name="Text_20_body"><draw:frame draw:style-name="mediacenter" draw:name="1" text:anchor-type="paragraph" draw:z-index="1" svg:width="21.087291666667cm" style:rel-width="100%" svg:height="7.7522916666667cm" style:rel-height="scale"><draw:image xlink:href="Pictures/0d3a625f5f36f68ccefd1dacf8043623.png" xlink:type="simple" xlink:show="embed" xlink:actuate="onLoad"/></draw:frame></text:p>
      <text:p text:style-name="Text_20_body">Sélectionner ensuite de modifier les inscriptions sélectionnées :</text:p>
      <text:p text:style-name="Text_20_body"><draw:frame draw:style-name="mediacenter" draw:name="2" text:anchor-type="paragraph" draw:z-index="2" svg:width="27.94cm" style:rel-width="100%" svg:height="14.499166666667cm" style:rel-height="scale"><draw:image xlink:href="Pictures/8dff32adf8a5a739419d37db5d2041b2.png" xlink:type="simple" xlink:show="embed" xlink:actuate="onLoad"/></draw:frame></text:p>
      <text:p text:style-name="Text_20_body">Ajouter, enfin, une date de fin aux inscriptions :</text:p>
      <text:p text:style-name="Text_20_body"><draw:frame draw:style-name="mediacenter" draw:name="3" text:anchor-type="paragraph" draw:z-index="3" svg:width="26.9875cm" style:rel-width="100%" svg:height="9.525cm" style:rel-height="scale"><draw:image xlink:href="Pictures/3bbc520e2408f2beae0bb8e494c46f6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8::26:54</meta:creation-date>
    <dc:creator>Generated</dc:creator>
    <dc:date>2026-09-16T08::26:54</dc:date>
    <dc:language>en-US</dc:language>
    <meta:editing-cycles>1</meta:editing-cycles>
    <meta:editing-duration>PT0S</meta:editing-duration>
    <dc:title>moodle:nouvelle_annee:moodle_restauration_avec_inscription_manuelle</dc:title>
  </office:meta>
</office:document-meta>
</file>