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74385c7231075139f74648d7d0dc11.png"/>
  <manifest:file-entry manifest:media-type="image/png" manifest:full-path="Pictures/38de573e8cf7157a0ce30c07fa330358.png"/>
  <manifest:file-entry manifest:media-type="image/png" manifest:full-path="Pictures/61208e7788b4b4985192e57899dd2c2c.png"/>
  <manifest:file-entry manifest:media-type="image/png" manifest:full-path="Pictures/29301a235c76a617a086e028efa31d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mmer_section"/><text:bookmark-start text:name="__RefHeading___nommer_ses_sections_1"/><text:bookmark-start text:name="nommer_ses_sections"/>Nommer ses sections<text:bookmark-end text:name="__RefHeading___nommer_ses_sections_1"/><text:bookmark-end text:name="nommer_ses_sections"/></text:h>
      <text:p text:style-name="Text_20_body">Sur votre espace de cours, passez en <text:a xlink:type="simple" xlink:href="https://pedagowiki.unicaen.fr/doku.php?id=moodle:mode_edition" text:style-name="Internet_20_link" text:visited-style-name="Visited_20_Internet_20_Link">mode édition</text:a> et :</text:p>
      <text:list text:style-name="List_20_1" text:continue-numbering="false">
        <text:list-item>
          <text:p text:style-name="LastListParagraph_List_20_1_Content_First"> Utilisez l'icône de stylo  <draw:frame draw:style-name="media" draw:name="0" text:anchor-type="as-char" draw:z-index="0" svg:width="0.555625cm" svg:height="0.635cm"><draw:image xlink:href="Pictures/2e74385c7231075139f74648d7d0dc11.png" xlink:type="simple" xlink:show="embed" xlink:actuate="onLoad"/></draw:frame> à côté du titre de section pour le modifier directement ( pensez à saisir la touche entrée <draw:frame draw:style-name="media" draw:name="1" text:anchor-type="as-char" draw:z-index="1" svg:width="0.79375cm" style:rel-width="100%" svg:height="0.79375cm" style:rel-height="scale"><draw:image xlink:href="Pictures/38de573e8cf7157a0ce30c07fa330358.png" xlink:type="simple" xlink:show="embed" xlink:actuate="onLoad"/></draw:frame>de votre clavier pour prendre en compte les modifications).</text:p>
        </text:list-item>
      </text:list>
      <text:list text:style-name="List_20_1" text:continue-numbering="false">
        <text:list-item>
          <text:p text:style-name="LastListParagraph_List_20_1_Content_First"> Cliquez <draw:frame draw:style-name="media" draw:name="2" text:anchor-type="as-char" draw:z-index="2" svg:width="1.5875cm" svg:height="0.4875cm"><draw:image xlink:href="Pictures/61208e7788b4b4985192e57899dd2c2c.png" xlink:type="simple" xlink:show="embed" xlink:actuate="onLoad"/></draw:frame> :</text:p>
        </text:list-item>
      </text:list>
      <text:p text:style-name="Text_20_body"><draw:frame draw:style-name="mediacenter" draw:name="3" text:anchor-type="paragraph" draw:z-index="3" svg:width="19.314583333333cm" style:rel-width="100%" svg:height="5.476875cm" style:rel-height="scale"><draw:image xlink:href="Pictures/29301a235c76a617a086e028efa31d75.png" xlink:type="simple" xlink:show="embed" xlink:actuate="onLoad"/></draw:frame></text:p>
      <text:p text:style-name="Text_20_body">Vous pouvez alors changer le titre (cochez l'option “Personnalisé” si elle ne l'est pas) et ajouter un résumé qui s'affichera sous le tit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2::44:11</meta:creation-date>
    <dc:creator>Generated</dc:creator>
    <dc:date>2026-09-17T02::44:11</dc:date>
    <dc:language>en-US</dc:language>
    <meta:editing-cycles>1</meta:editing-cycles>
    <meta:editing-duration>PT0S</meta:editing-duration>
    <dc:title>moodle:nommer_section</dc:title>
  </office:meta>
</office:document-meta>
</file>