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923da32ef109c08efe1d36dc913a49.png"/>
  <manifest:file-entry manifest:media-type="image/png" manifest:full-path="Pictures/f10d499e7ac80a8005813c69239770ab.png"/>
  <manifest:file-entry manifest:media-type="image/png" manifest:full-path="Pictures/711ec34cc39b4515fc9c6e1d68b149a3.png"/>
  <manifest:file-entry manifest:media-type="image/png" manifest:full-path="Pictures/313616d431d2947cb12d2c38cb588b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mutualisation_espace_cours"/><text:bookmark-start text:name="__RefHeading___mutualiser_des_espaces_cours_1"/><text:bookmark-start text:name="mutualiser_des_espaces_cours"/>Mutualiser des espaces cours<text:bookmark-end text:name="__RefHeading___mutualiser_des_espaces_cours_1"/><text:bookmark-end text:name="mutualiser_des_espaces_cours"/></text:h>
      <text:h text:style-name="Heading_20_1" text:outline-level="1"><text:bookmark-start text:name="__RefHeading___description_2"/><text:bookmark-start text:name="description"/>Description<text:bookmark-end text:name="__RefHeading___description_2"/><text:bookmark-end text:name="description"/></text:h>
      <text:p text:style-name="Text_20_body">Imaginons que la modélisation de l'offre de formation dans APOGEE prévoie plusieurs espaces de cours différents pour accueillir un contenu qui se révèle être le même dans tous ces espaces de cours.</text:p>
      <text:p text:style-name="Text_20_body">Plutôt que de devoir gérer <text:span text:style-name="Emphasis">n</text:span> instances identiques du même cours, il peut être utile de n'en gérer qu'un et de le mutualiser avec les autres.</text:p>
      <text:h text:style-name="Heading_20_1" text:outline-level="1"><text:bookmark-start text:name="__RefHeading___mode_operatoire_3"/><text:bookmark-start text:name="mode_operatoire"/>Mode opératoire<text:bookmark-end text:name="__RefHeading___mode_operatoire_3"/><text:bookmark-end text:name="mode_operatoire"/></text:h>
      <text:h text:style-name="Heading_20_2" text:outline-level="2"><text:bookmark-start text:name="__RefHeading___strategie_4"/><text:bookmark-start text:name="strategie"/>Stratégie<text:bookmark-end text:name="__RefHeading___strategie_4"/><text:bookmark-end text:name="strategie"/></text:h>
      <text:p text:style-name="Text_20_body">Le principe est le suivant :</text:p>
      <text:list text:style-name="Numbering_20_1" text:continue-numbering="false">
        <text:list-item>
          <text:p text:style-name="Numbering_20_1_Content_First"> garder cachés les <text:span text:style-name="Emphasis">n</text:span> espaces de cours à mutualiser sauf un</text:p>
        </text:list-item>
        <text:list-item>
          <text:p text:style-name="Numbering_20_1_Content"> déposer le contenu mutualisé dans le seul espace gardé visible</text:p>
        </text:list-item>
        <text:list-item>
          <text:p text:style-name="Numbering_20_1_Content_Last"> copier les inscriptions des cours cachés dans le cours mutualisé, via des <text:span text:style-name="Emphasis"><text:span text:style-name="Strong_20_Emphasis">liens méta-cours</text:span></text:span>.</text:p>
        </text:list-item>
      </text:list>
      <text:p text:style-name="Text_20_body"><draw:frame draw:style-name="mediacenter" draw:name="0" text:anchor-type="paragraph" draw:z-index="0" svg:width="25.55875cm" style:rel-width="100%" svg:height="15.478125cm" style:rel-height="scale"><draw:image xlink:href="Pictures/3c923da32ef109c08efe1d36dc913a49.png" xlink:type="simple" xlink:show="embed" xlink:actuate="onLoad"/></draw:frame></text:p>
      <text:p text:style-name="Text_20_body">(<text:a xlink:type="simple" xlink:href="https://pedagowiki.unicaen.fr/lib/exe/fetch.php?media=moodle:mutualisation_cours.uxf.zip" text:style-name="Internet_20_link" text:visited-style-name="Visited_20_Internet_20_Link"> source</text:a>)</text:p>
      <text:h text:style-name="Heading_20_2" text:outline-level="2"><text:bookmark-start text:name="__RefHeading___pratiquement_5"/><text:bookmark-start text:name="pratiquement"/>Pratiquement<text:bookmark-end text:name="__RefHeading___pratiquement_5"/><text:bookmark-end text:name="pratiquement"/></text:h>
      <text:h text:style-name="Heading_20_3" text:outline-level="3"><text:bookmark-start text:name="__RefHeading___afficher_cacher_un_espace_de_cours_6"/><text:bookmark-start text:name="afficher_cacher_un_espace_de_cours"/>Afficher / cacher un espace de cours<text:bookmark-end text:name="__RefHeading___afficher_cacher_un_espace_de_cours_6"/><text:bookmark-end text:name="afficher_cacher_un_espace_de_cours"/></text:h>
      <text:p text:style-name="Text_20_body">Cela se passe dans les paramètres de l'espace cours : </text:p>
      <text:p text:style-name="Text_20_body"><draw:frame draw:style-name="media" draw:name="1" text:anchor-type="as-char" draw:z-index="1" svg:width="12.514791666667cm" svg:height="9.2604166666667cm"><draw:image xlink:href="Pictures/f10d499e7ac80a8005813c69239770ab.png" xlink:type="simple" xlink:show="embed" xlink:actuate="onLoad"/></draw:frame></text:p>
      <text:h text:style-name="Heading_20_3" text:outline-level="3"><text:bookmark-start text:name="__RefHeading___copier_des_inscriptions_lien_meta-cours_7"/><text:bookmark-start text:name="copier_des_inscriptions_lien_meta-cours"/>Copier des inscriptions / lien méta-cours<text:bookmark-end text:name="__RefHeading___copier_des_inscriptions_lien_meta-cours_7"/><text:bookmark-end text:name="copier_des_inscriptions_lien_meta-cours"/></text:h>
      <text:p text:style-name="Text_20_body">Dans Moodle (Ecampus), il existe une méthode d'inscription nommée “lien méta-cours” qui permet de copier les inscriptions d'un cours dans un autre.</text:p>
      <text:p text:style-name="Text_20_body">Cette méthode d'inscription permet donc d'avoir à terme tous les étudiants inscrits dans au moins un des cours mutualisé, inscrits dans le cours retenu pour hébergé le contenu. Ainsi chacun de ces étudiants verra ce cours dans son tableau de bord, même si initialement il était inscrit à un autre cours (maintenant caché).</text:p>
      <text:p text:style-name="Text_20_body">Pour ajouter un lien méta-cours dans le seul espace de cours resté visible, il faut lui ajouter une nouvelle méthode d'inscription et sélectionner 'lien méta-cours' : </text:p>
      <text:p text:style-name="Text_20_body"><draw:frame draw:style-name="media" draw:name="2" text:anchor-type="as-char" draw:z-index="2" svg:width="32.173333333333cm" style:rel-width="100%" svg:height="12.144375cm" style:rel-height="scale"><draw:image xlink:href="Pictures/711ec34cc39b4515fc9c6e1d68b149a3.png" xlink:type="simple" xlink:show="embed" xlink:actuate="onLoad"/></draw:frame></text:p>
      <text:p text:style-name="Text_20_body">Puis faire pointer ce lien sur l'espace de cours dont on veut copier les inscriptions, dans le cours visible : </text:p>
      <text:p text:style-name="Text_20_body"><draw:frame draw:style-name="media" draw:name="3" text:anchor-type="as-char" draw:z-index="3" svg:width="23.495cm" style:rel-width="100%" svg:height="10.95375cm" style:rel-height="scale"><draw:image xlink:href="Pictures/313616d431d2947cb12d2c38cb588ba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8::50:34</meta:creation-date>
    <dc:creator>Generated</dc:creator>
    <dc:date>2026-09-17T08::50:34</dc:date>
    <dc:language>en-US</dc:language>
    <meta:editing-cycles>1</meta:editing-cycles>
    <meta:editing-duration>PT0S</meta:editing-duration>
    <dc:title>moodle:mutualisation_espace_cours</dc:title>
  </office:meta>
</office:document-meta>
</file>