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d07429e74780c2e2e85535d41e567504.png"/>
  <manifest:file-entry manifest:media-type="image/png" manifest:full-path="Pictures/ffd84637c1334798d76b1941204e713b.png"/>
  <manifest:file-entry manifest:media-type="image/png" manifest:full-path="Pictures/aee9546aafa3e22da51a359126004fa1.png"/>
  <manifest:file-entry manifest:media-type="image/png" manifest:full-path="Pictures/4f01363f39bf1e79da02951f126ef33d.png"/>
  <manifest:file-entry manifest:media-type="image/png" manifest:full-path="Pictures/f6fec9e2cf11036f7f9057282eb0c388.png"/>
  <manifest:file-entry manifest:media-type="image/png" manifest:full-path="Pictures/e636958b4f8e0d6f327c0ff9f07bc70c.png"/>
  <manifest:file-entry manifest:media-type="image/png" manifest:full-path="Pictures/2ac142176746ddf0892fc2a1d35ab29e.png"/>
  <manifest:file-entry manifest:media-type="image/png" manifest:full-path="Pictures/77fde58b38259f4bcb6658333796822a.png"/>
  <manifest:file-entry manifest:media-type="image/png" manifest:full-path="Pictures/bf53a0d19bca23f9d94a96358d93cdfb.png"/>
  <manifest:file-entry manifest:media-type="image/png" manifest:full-path="Pictures/66c0505b92ef0426b0543a95aa9a7444.png"/>
  <manifest:file-entry manifest:media-type="image/png" manifest:full-path="Pictures/feb2d372527d3fb93465fa813963a025.png"/>
  <manifest:file-entry manifest:media-type="image/png" manifest:full-path="Pictures/0dc63d324e7d7e3199cc890b161ef0cc.png"/>
  <manifest:file-entry manifest:media-type="image/png" manifest:full-path="Pictures/25346831ecdcef11aef04b6223795a45.png"/>
  <manifest:file-entry manifest:media-type="image/png" manifest:full-path="Pictures/a90e7535c173a3be945189ac461519ce.png"/>
  <manifest:file-entry manifest:media-type="image/png" manifest:full-path="Pictures/413b304b20b610c8d349d713e0cac86d.png"/>
  <manifest:file-entry manifest:media-type="image/png" manifest:full-path="Pictures/1a3dc7736e9c9fe513bb13742bad79cd.png"/>
  <manifest:file-entry manifest:media-type="image/png" manifest:full-path="Pictures/12f7f008a844afa4c4e9ff65553390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"/><text:bookmark-start text:name="__RefHeading___mode_d_emploi_du_kit_evaluation_1"/><text:bookmark-start text:name="mode_d_emploi_du_kit_evaluation"/>Mode d’emploi du KIT évaluation<text:bookmark-end text:name="__RefHeading___mode_d_emploi_du_kit_evaluation_1"/><text:bookmark-end text:name="mode_d_emploi_du_kit_evalua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 !!!Un bug Moodle qui affecte l'usage du kit épreuve a récemment été découvert. L'usage de ce kit doit être un peu modifié pour éviter qu'il ne se produise. </text:p>
            <text:p text:style-name="Text_20_body">Voir <text:a xlink:type="simple" xlink:href="https://pedagowiki.unicaen.fr/doku.php?id=moodle:bug_panier_activites_import_quiz" text:style-name="Internet_20_link" text:visited-style-name="Visited_20_Internet_20_Link">Bug du panier d'activité à l'import de quiz</text:a>, en particulier le chapitre sur les mesures palliatives.</text:p>
          </table:table-cell>
        </table:table-row>
      </table:table>
      <text:p text:style-name="Text_20_body">L'utilisation du KIT évaluation suit les étapes suivantes :</text:p>
      <text:list text:style-name="Numbering_20_1" text:continue-numbering="false">
        <text:list-item>
          <text:p text:style-name="Numbering_20_1_Content_First"> choisir son kit examen selon ses besoins dans l'espace cours dédié</text:p>
        </text:list-item>
        <text:list-item>
          <text:p text:style-name="Numbering_20_1_Content"> copier le kit dans le panier d'activité</text:p>
        </text:list-item>
        <text:list-item>
          <text:p text:style-name="Numbering_20_1_Content"> coller le kit dans l'espace de cours</text:p>
        </text:list-item>
        <text:list-item>
          <text:p text:style-name="Numbering_20_1_Content_Last"> paramétrer le kit en fonction de vos besoins</text:p>
        </text:list-item>
      </text:list>
      <text:p text:style-name="Text_20_body">Tutoriel vidéo : <text:a xlink:type="simple" xlink:href="https://pod.unicaen.fr/video/0548-copier-le-kit-epreuve-dexamen-panier-dactivite/" text:style-name="Internet_20_link" text:visited-style-name="Visited_20_Internet_20_Link">https://pod.unicaen.fr/video/0548-copier-le-kit-epreuve-dexamen-panier-dactivite/</text:a></text:p>
      <text:h text:style-name="Heading_20_2" text:outline-level="2"><text:bookmark-start text:name="__RefHeading___recuperer_le_kit_dans_l_espace_cours_dedie_2"/><text:bookmark-start text:name="recuperer_le_kit_dans_l_espace_cours_dedie"/>Récupérer le kit dans l'espace cours dédié<text:bookmark-end text:name="__RefHeading___recuperer_le_kit_dans_l_espace_cours_dedie_2"/><text:bookmark-end text:name="recuperer_le_kit_dans_l_espace_cours_dedie"/></text:h>
      <text:h text:style-name="Heading_20_3" text:outline-level="3"><text:bookmark-start text:name="__RefHeading___aller_dans_le_cours_dedie_3"/><text:bookmark-start text:name="aller_dans_le_cours_dedie"/>1/ Aller dans le cours dédié<text:bookmark-end text:name="__RefHeading___aller_dans_le_cours_dedie_3"/><text:bookmark-end text:name="aller_dans_le_cours_dedie"/></text:h>
      <text:list text:style-name="Numbering_20_1" text:continue-numbering="false">
        <text:list-item>
          <text:p text:style-name="Numbering_20_1_Content_First"> <text:a xlink:type="simple" xlink:href="https://ecampus.unicaen.fr/course/view.php?id=35246" text:style-name="Internet_20_link" text:visited-style-name="Visited_20_Internet_20_Link">Espace KIT Examens2020 (Ecampus)</text:a></text:p>
        </text:list-item>
        <text:list-item>
          <text:p text:style-name="Numbering_20_1_Content_Last"> <text:a xlink:type="simple" xlink:href="https://collegium-sante-univ-normandie.fr/moodle/course/view.php?id=26536" text:style-name="Internet_20_link" text:visited-style-name="Visited_20_Internet_20_Link">Espace KIT épreuve d'examen (Collegium Santé)</text:a></text:p>
        </text:list-item>
      </text:list>
      <text:p text:style-name="Text_20_body"><draw:frame draw:style-name="mediacenter" draw:name="1" text:anchor-type="paragraph" draw:z-index="1" svg:width="14.869583333333cm" svg:height="2.1695833333333cm"><draw:image xlink:href="Pictures/d07429e74780c2e2e85535d41e567504.png" xlink:type="simple" xlink:show="embed" xlink:actuate="onLoad"/></draw:frame></text:p>
      <text:h text:style-name="Heading_20_3" text:outline-level="3"><text:bookmark-start text:name="__RefHeading___passer_en_mode_edition_4"/><text:bookmark-start text:name="passer_en_mode_edition"/>2/ Passer en "Mode édition"<text:bookmark-end text:name="__RefHeading___passer_en_mode_edition_4"/><text:bookmark-end text:name="passer_en_mode_edition"/></text:h>
      <text:p text:style-name="Text_20_body">Cliquer sur le bouton gris en haut à droite :</text:p>
      <text:p text:style-name="Text_20_body"><draw:frame draw:style-name="mediacenter" draw:name="2" text:anchor-type="paragraph" draw:z-index="2" svg:width="5.2916666666667cm" svg:height="1.5153409090909cm"><draw:image xlink:href="Pictures/ffd84637c1334798d76b1941204e713b.png" xlink:type="simple" xlink:show="embed" xlink:actuate="onLoad"/></draw:frame></text:p>
      <text:h text:style-name="Heading_20_3" text:outline-level="3"><text:bookmark-start text:name="__RefHeading___verifier_la_presence_du_bloc_panier_d_activites_5"/><text:bookmark-start text:name="verifier_la_presence_du_bloc_panier_d_activites"/>3/ Vérifier la présence du bloc "Panier d’activités"<text:bookmark-end text:name="__RefHeading___verifier_la_presence_du_bloc_panier_d_activites_5"/><text:bookmark-end text:name="verifier_la_presence_du_bloc_panier_d_activites"/></text:h>
      <text:p text:style-name="Text_20_body">S’il n’est pas présent dans la colonne de droite (sous le bouton de choix du mode édition), cliquer sur “Ajouter un bloc” et sélectionner “Panier d’activités”
<draw:frame draw:style-name="mediacenter" draw:name="3" text:anchor-type="paragraph" draw:z-index="3" svg:width="5.2916666666667cm" svg:height="12.238115693013cm"><draw:image xlink:href="Pictures/aee9546aafa3e22da51a359126004fa1.png" xlink:type="simple" xlink:show="embed" xlink:actuate="onLoad"/></draw:frame></text:p>
      <text:p text:style-name="Text_20_body">En haut du menu de droite, sous le bouton « Quitter le mode édition » le bloc « Panier d’activités » apparait :</text:p>
      <text:p text:style-name="Text_20_body"><draw:frame draw:style-name="mediacenter" draw:name="4" text:anchor-type="paragraph" draw:z-index="4" svg:width="5.2916666666667cm" svg:height="2.1978168264111cm"><draw:image xlink:href="Pictures/4f01363f39bf1e79da02951f126ef33d.png" xlink:type="simple" xlink:show="embed" xlink:actuate="onLoad"/></draw:frame></text:p>
      <text:h text:style-name="Heading_20_3" text:outline-level="3"><text:bookmark-start text:name="__RefHeading___choisir_son_kit_test_devoir_ou_oral_6"/><text:bookmark-start text:name="choisir_son_kit_test_devoir_ou_oral"/>4/ Choisir son kit (Test, Devoir ou Oral)<text:bookmark-end text:name="__RefHeading___choisir_son_kit_test_devoir_ou_oral_6"/><text:bookmark-end text:name="choisir_son_kit_test_devoir_ou_oral"/></text:h>
      <text:p text:style-name="Text_20_body">Cliquer sur le panier qui s'affiche au bout du titre de la section choisie, pour copier cette section dans le panier d'activités.</text:p>
      <text:p text:style-name="Text_20_body"><draw:frame draw:style-name="mediacenter" draw:name="5" text:anchor-type="paragraph" draw:z-index="5" svg:width="17.594791666667cm" style:rel-width="100%" svg:height="4.8683333333333cm" style:rel-height="scale"><draw:image xlink:href="Pictures/f6fec9e2cf11036f7f9057282eb0c388.png" xlink:type="simple" xlink:show="embed" xlink:actuate="onLoad"/></draw:frame></text:p>
      <text:h text:style-name="Heading_20_3" text:outline-level="3"><text:bookmark-start text:name="__RefHeading___finaliser_la_copie_du_kit_7"/><text:bookmark-start text:name="finaliser_la_copie_du_kit"/>5/ Finaliser la copie du kit<text:bookmark-end text:name="__RefHeading___finaliser_la_copie_du_kit_7"/><text:bookmark-end text:name="finaliser_la_copie_du_kit"/></text:h>
      <text:p text:style-name="Text_20_body">Décocher la conservation des “données utilisateur” et cliquer sur “Confirmer”.</text:p>
      <text:p text:style-name="Text_20_body"><draw:frame draw:style-name="mediacenter" draw:name="6" text:anchor-type="paragraph" draw:z-index="6" svg:width="17.488958333333cm" style:rel-width="100%" svg:height="10.821458333333cm" style:rel-height="scale"><draw:image xlink:href="Pictures/e636958b4f8e0d6f327c0ff9f07bc70c.png" xlink:type="simple" xlink:show="embed" xlink:actuate="onLoad"/></draw:frame></text:p>
      <text:p text:style-name="Text_20_body">L’ensemble des éléments du kit, se retrouve dans votre panier sous cette forme :</text:p>
      <text:p text:style-name="Text_20_body"><draw:frame draw:style-name="mediacenter" draw:name="7" text:anchor-type="paragraph" draw:z-index="7" svg:width="5.6885416666667cm" svg:height="5.5297916666667cm"><draw:image xlink:href="Pictures/2ac142176746ddf0892fc2a1d35ab29e.png" xlink:type="simple" xlink:show="embed" xlink:actuate="onLoad"/></draw:frame></text:p>
      <text:p text:style-name="Text_20_body">En cliquant sur le nom de la section, le dossier s'ouvre et montre ce qu'il contient : </text:p>
      <text:p text:style-name="Text_20_body"><draw:frame draw:style-name="mediacenter" draw:name="8" text:anchor-type="paragraph" draw:z-index="8" svg:width="5.6620833333333cm" svg:height="11.456458333333cm"><draw:image xlink:href="Pictures/77fde58b38259f4bcb6658333796822a.png" xlink:type="simple" xlink:show="embed" xlink:actuate="onLoad"/></draw:frame></text:p>
      <text:h text:style-name="Heading_20_2" text:outline-level="2"><text:bookmark-start text:name="__RefHeading___coller_le_kit_dans_votre_cours_8"/><text:bookmark-start text:name="coller_le_kit_dans_votre_cours"/>Coller le kit dans votre cours<text:bookmark-end text:name="__RefHeading___coller_le_kit_dans_votre_cours_8"/><text:bookmark-end text:name="coller_le_kit_dans_votre_cours"/></text:h>
      <text:h text:style-name="Heading_20_3" text:outline-level="3"><text:bookmark-start text:name="__RefHeading___aller_dans_l_espace_cours_de_l_examen_9"/><text:bookmark-start text:name="aller_dans_l_espace_cours_de_l_examen"/>6/ Aller dans l'espace cours de l'examen<text:bookmark-end text:name="__RefHeading___aller_dans_l_espace_cours_de_l_examen_9"/><text:bookmark-end text:name="aller_dans_l_espace_cours_de_l_examen"/></text:h>
      <text:h text:style-name="Heading_20_3" text:outline-level="3"><text:bookmark-start text:name="__RefHeading___passer_en_mode_edition_10"/><text:bookmark-start text:name="passer_en_mode_edition1"/>7/ Passer en « Mode édition »<text:bookmark-end text:name="__RefHeading___passer_en_mode_edition_10"/><text:bookmark-end text:name="passer_en_mode_edition1"/></text:h>
      <text:p text:style-name="Text_20_body"><draw:frame draw:style-name="mediacenter" draw:name="9" text:anchor-type="paragraph" draw:z-index="9" svg:width="5.2916666666667cm" svg:height="1.5153409090909cm"><draw:image xlink:href="Pictures/ffd84637c1334798d76b1941204e713b.png" xlink:type="simple" xlink:show="embed" xlink:actuate="onLoad"/></draw:frame></text:p>
      <text:h text:style-name="Heading_20_3" text:outline-level="3"><text:bookmark-start text:name="__RefHeading___ajouter_une_section_dediee_a_l_examen_11"/><text:bookmark-start text:name="ajouter_une_section_dediee_a_l_examen"/>8/ Ajouter une section dédiée à l'examen<text:bookmark-end text:name="__RefHeading___ajouter_une_section_dediee_a_l_examen_11"/><text:bookmark-end text:name="ajouter_une_section_dediee_a_l_examen"/></text:h>
      <text:p text:style-name="Text_20_body">Tout en bas de votre page, colonne centrale, cliquer sur « Ajouter des sections »
<draw:frame draw:style-name="mediacenter" draw:name="10" text:anchor-type="paragraph" draw:z-index="10" svg:width="15.875cm" style:rel-width="100%" svg:height="9.8036433172303cm" style:rel-height="scale"><draw:image xlink:href="Pictures/bf53a0d19bca23f9d94a96358d93cdfb.png" xlink:type="simple" xlink:show="embed" xlink:actuate="onLoad"/></draw:frame></text:p>
      <text:p text:style-name="Text_20_body">Ajouter une section.</text:p>
      <text:p text:style-name="Text_20_body"><draw:frame draw:style-name="mediacenter" draw:name="11" text:anchor-type="paragraph" draw:z-index="11" svg:width="10.583333333333cm" svg:height="4.2296393251891cm"><draw:image xlink:href="Pictures/66c0505b92ef0426b0543a95aa9a7444.png" xlink:type="simple" xlink:show="embed" xlink:actuate="onLoad"/></draw:frame></text:p>
      <text:p text:style-name="Text_20_body">La nouvelle section apparaît en bas de page, colonne centrale.</text:p>
      <text:h text:style-name="Heading_20_3" text:outline-level="3"><text:bookmark-start text:name="__RefHeading___cacher_la_section_12"/><text:bookmark-start text:name="cacher_la_section"/>9/ Cacher la section<text:bookmark-end text:name="__RefHeading___cacher_la_section_12"/><text:bookmark-end text:name="cacher_la_section"/></text:h>
      <text:p text:style-name="Text_20_body">NB : À faire avant toute manipulation pour éviter que des étudiants puissent voir votre sujet avant le jour de l’épreuve.</text:p>
      <text:p text:style-name="Text_20_body">Sur la ligne de la section, à droite :  cliquer sur « Modifier → Cacher la section ».</text:p>
      <text:p text:style-name="Text_20_body"><draw:frame draw:style-name="mediacenter" draw:name="12" text:anchor-type="paragraph" draw:z-index="12" svg:width="15.875cm" style:rel-width="100%" svg:height="2.38125cm" style:rel-height="scale"><draw:image xlink:href="Pictures/feb2d372527d3fb93465fa813963a025.png" xlink:type="simple" xlink:show="embed" xlink:actuate="onLoad"/></draw:frame></text:p>
      <text:h text:style-name="Heading_20_3" text:outline-level="3"><text:bookmark-start text:name="__RefHeading___deplacer_la_section_examen_en_haut_de_page_13"/><text:bookmark-start text:name="deplacer_la_section_examen_en_haut_de_page"/>10/ Déplacer la section "examen" en haut de page<text:bookmark-end text:name="__RefHeading___deplacer_la_section_examen_en_haut_de_page_13"/><text:bookmark-end text:name="deplacer_la_section_examen_en_haut_de_page"/></text:h>
      <text:list text:style-name="Numbering_20_1" text:continue-numbering="false">
        <text:list-item>
          <text:p text:style-name="Numbering_20_1_Content_First"> Sélectionner l’icône avec les 4 flèches à gauche du mot « Section »</text:p>
        </text:list-item>
        <text:list-item>
          <text:p text:style-name="Numbering_20_1_Content_Last"> Avec un glisser-déposer, déplacer la section vers le haut de la page</text:p>
        </text:list-item>
      </text:list>
      <text:p text:style-name="Text_20_body"><draw:frame draw:style-name="mediacenter" draw:name="13" text:anchor-type="paragraph" draw:z-index="13" svg:width="5.2122916666667cm" svg:height="2.4870833333333cm"><draw:image xlink:href="Pictures/0dc63d324e7d7e3199cc890b161ef0cc.png" xlink:type="simple" xlink:show="embed" xlink:actuate="onLoad"/></draw:frame></text:p>
      <text:p text:style-name="Text_20_body">Votre épreuve s'affiche dans la première partie de votre cours</text:p>
      <text:p text:style-name="Text_20_body"><draw:frame draw:style-name="mediacenter" draw:name="14" text:anchor-type="paragraph" draw:z-index="14" svg:width="32.7025cm" style:rel-width="100%" svg:height="9.5514583333333cm" style:rel-height="scale"><draw:image xlink:href="Pictures/25346831ecdcef11aef04b6223795a45.png" xlink:type="simple" xlink:show="embed" xlink:actuate="onLoad"/></draw:frame></text:p>
      <text:h text:style-name="Heading_20_3" text:outline-level="3"><text:bookmark-start text:name="__RefHeading___afficher_le_panier_d_activites_14"/><text:bookmark-start text:name="afficher_le_panier_d_activites"/>11/ Afficher le panier d'activités<text:bookmark-end text:name="__RefHeading___afficher_le_panier_d_activites_14"/><text:bookmark-end text:name="afficher_le_panier_d_activites"/></text:h>
      <text:p text:style-name="Text_20_body">Vérifiez la présence du “Panier d’activités” dans le menu à droite. S’il n’est pas présent, reprenez la manipulation de l’étape 3.</text:p>
      <text:h text:style-name="Heading_20_3" text:outline-level="3"><text:bookmark-start text:name="__RefHeading___coller_le_kit_dans_la_section_examen_15"/><text:bookmark-start text:name="coller_le_kit_dans_la_section_examen"/>12/ Coller le kit dans la section "examen"<text:bookmark-end text:name="__RefHeading___coller_le_kit_dans_la_section_examen_15"/><text:bookmark-end text:name="coller_le_kit_dans_la_section_examen"/></text:h>
      <text:p text:style-name="Text_20_body">1 - Dans le panier d’activités, sélectionner l’icône “coller dans le cours”.</text:p>
      <text:p text:style-name="Text_20_body"><draw:frame draw:style-name="mediacenter" draw:name="15" text:anchor-type="paragraph" draw:z-index="15" svg:width="6.2177083333333cm" svg:height="5.635625cm"><draw:image xlink:href="Pictures/a90e7535c173a3be945189ac461519ce.png" xlink:type="simple" xlink:show="embed" xlink:actuate="onLoad"/></draw:frame></text:p>
      <text:p text:style-name="Text_20_body">2 - Cliquer dans le cadre qui est apparu sous la section “examen” (flèche)</text:p>
      <text:p text:style-name="Text_20_body"><draw:frame draw:style-name="mediacenter" draw:name="16" text:anchor-type="paragraph" draw:z-index="16" svg:width="15.875cm" style:rel-width="100%" svg:height="3.224204730832cm" style:rel-height="scale"><draw:image xlink:href="Pictures/413b304b20b610c8d349d713e0cac86d.png" xlink:type="simple" xlink:show="embed" xlink:actuate="onLoad"/></draw:frame></text:p>
      <text:p text:style-name="Text_20_body">3 - Dans la fenêtre de validation, sélectionner « Modifiez le titre de section », puis validez avec le bouton “Continuer”</text:p>
      <text:p text:style-name="Text_20_body"><draw:frame draw:style-name="mediacenter" draw:name="17" text:anchor-type="paragraph" draw:z-index="17" svg:width="15.875cm" style:rel-width="100%" svg:height="4.0474099099099cm" style:rel-height="scale"><draw:image xlink:href="Pictures/1a3dc7736e9c9fe513bb13742bad79cd.png" xlink:type="simple" xlink:show="embed" xlink:actuate="onLoad"/></draw:frame></text:p>
      <text:h text:style-name="Heading_20_3" text:outline-level="3"><text:bookmark-start text:name="__RefHeading___parametrer_l_examen_16"/><text:bookmark-start text:name="parametrer_l_examen"/>14/ Paramétrer l'examen<text:bookmark-end text:name="__RefHeading___parametrer_l_examen_16"/><text:bookmark-end text:name="parametrer_l_examen"/></text:h>
      <text:list text:style-name="Numbering_20_1" text:continue-numbering="false">
        <text:list-item>
          <text:p text:style-name="Numbering_20_1_Content_First"> Modifier le nom de la section « Test Kit Épreuve de… » par « Épreuve de … - Test du … »</text:p>
        </text:list-item>
        <text:list-item>
          <text:p text:style-name="Numbering_20_1_Content_Last"> Paramétrer toutes les activités de l'examen (Titre, date et horaire, restrictions d'accès, etc.).</text:p>
        </text:list-item>
      </text:list>
      <text:h text:style-name="Heading_20_3" text:outline-level="3"><text:bookmark-start text:name="__RefHeading___re-afficher_la_section_17"/><text:bookmark-start text:name="re-afficher_la_section"/>15/ Ré-afficher la section<text:bookmark-end text:name="__RefHeading___re-afficher_la_section_17"/><text:bookmark-end text:name="re-afficher_la_section"/></text:h>
      <text:p text:style-name="Text_20_body">Une fois les paramètres corrects (notamment la <text:span text:style-name="Strong_20_Emphasis">restriction d'accès par date</text:span> de la section de l'examen), afficher à nouveau la section : “Modifier → afficher la section”.</text:p>
      <text:h text:style-name="Heading_20_2" text:outline-level="2"><text:bookmark-start text:name="__RefHeading___besoin_d_aide_18"/><text:bookmark-start text:name="besoin_d_aide"/>Besoin d'aide ?<text:bookmark-end text:name="__RefHeading___besoin_d_aide_18"/><text:bookmark-end text:name="besoin_d_aide"/></text:h>
      <text:p text:style-name="Text_20_body">N’hésitez pas à consulter les pages d’aide à cette adresse :
<text:a xlink:type="simple" xlink:href="http://cemu.unicaen.fr/continuite-pedagogique/" text:style-name="Internet_20_link" text:visited-style-name="Visited_20_Internet_20_Link">http://cemu.unicaen.fr/continuite-pedagogique/</text:a>
et à posez vos questions sur : cemu.assistance@unicaen.fr (Ecampus) ou cemu.paramedical@unicaen.fr (Collegium Santé)</text:p>
      <text:p text:style-name="Text_20_body">Afin d’assurer un bon paramétrage de votre épreuve, vous pouvez demander à l’équipe du CEMU de vérifier vos paramétrages par mail en utilisant l’adresse cemu.assistance@unicaen.fr (Ecampus) ou cemu.paramedical@unicaen.fr (Collegium Santé) et en précisant :</text:p>
      <text:list text:style-name="List_20_1" text:continue-numbering="false">
        <text:list-item>
          <text:p text:style-name="List_20_1_Content_First"> La composante (ou institut) </text:p>
        </text:list-item>
        <text:list-item>
          <text:p text:style-name="List_20_1_Content"> le nom du cours (ou code apogée)</text:p>
        </text:list-item>
        <text:list-item>
          <text:p text:style-name="List_20_1_Content"> L’épreuve, la date et l’horaire</text:p>
        </text:list-item>
        <text:list-item>
          <text:p text:style-name="List_20_1_Content_Last"> Le lien d’accès à votre cours que vous copiez à partir de la barre URL de votre navigateur :</text:p>
        </text:list-item>
      </text:list>
      <text:p text:style-name="Text_20_body">Exemple :</text:p>
      <text:p text:style-name="Text_20_body"><draw:frame draw:style-name="mediacenter" draw:name="18" text:anchor-type="paragraph" draw:z-index="18" svg:width="12.435416666667cm" svg:height="1.27cm"><draw:image xlink:href="Pictures/12f7f008a844afa4c4e9ff655533900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28:49</meta:creation-date>
    <dc:creator>Generated</dc:creator>
    <dc:date>2026-09-17T14::28:49</dc:date>
    <dc:language>en-US</dc:language>
    <meta:editing-cycles>1</meta:editing-cycles>
    <meta:editing-duration>PT0S</meta:editing-duration>
    <dc:title>moodle:kit</dc:title>
  </office:meta>
</office:document-meta>
</file>