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6c39a0c611b3e0230beca87330068b.png"/>
  <manifest:file-entry manifest:media-type="image/png" manifest:full-path="Pictures/de2af0c2a0ca6804518f8bf0743a8353.png"/>
  <manifest:file-entry manifest:media-type="image/png" manifest:full-path="Pictures/991e8fca646aa69b4e952eb3bb0c9315.png"/>
  <manifest:file-entry manifest:media-type="image/png" manifest:full-path="Pictures/f79514f5fcddbf108b656d72dfefe3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_manuelles"/><text:bookmark-start text:name="__RefHeading___inscription_manuelle_1"/><text:bookmark-start text:name="inscription_manuelle"/>Inscription manuelle<text:bookmark-end text:name="__RefHeading___inscription_manuelle_1"/><text:bookmark-end text:name="inscription_manuelle"/></text:h>
      <text:p text:style-name="Text_20_body">Cette méthode d'inscription permet d'inscrire très rapidement un ou plusieurs utilisateurs dans votre espace de cours en lui définissant son rôle dans l'espace ainsi qu'une durée d'inscription.</text:p>
      <text:p text:style-name="Text_20_body"><text:span text:style-name="Strong_20_Emphasis">De la même manière on peut inscrire une cohorte (basée sur l'année de diplôme - Code Etape dans APOGEE) avec une durée d'inscription limitée.</text:span></text:p>
      <text:p text:style-name="Text_20_body">Cliquez sur “Participants” (menu de gauche ou bloc de droite) puis “Inscrire des utilisateurs”</text:p>
      <text:p text:style-name="Text_20_body"><draw:frame draw:style-name="media" draw:name="0" text:anchor-type="as-char" draw:z-index="0" svg:width="21.166666666667cm" style:rel-width="100%" svg:height="8.1347770467836cm" style:rel-height="scale"><draw:image xlink:href="Pictures/ff6c39a0c611b3e0230beca87330068b.png" xlink:type="simple" xlink:show="embed" xlink:actuate="onLoad"/></draw:frame></text:p>
      <text:p text:style-name="Text_20_body">Puis dans la fenêtre suivante  (pensez au bouton <draw:frame draw:style-name="media" draw:name="1" text:anchor-type="as-char" draw:z-index="1" svg:width="2.6458333333333cm" svg:height="0.86143410852713cm"><draw:image xlink:href="Pictures/de2af0c2a0ca6804518f8bf0743a8353.png" xlink:type="simple" xlink:show="embed" xlink:actuate="onLoad"/></draw:frame>pour afficher toutes les options de seconde fenêtre)</text:p>
      <text:p text:style-name="Text_20_body"><draw:frame draw:style-name="media" draw:name="2" text:anchor-type="as-char" draw:z-index="2" svg:width="13.229166666667cm" style:rel-width="100%" svg:height="7.3115473823724cm" style:rel-height="scale"><draw:image xlink:href="Pictures/991e8fca646aa69b4e952eb3bb0c9315.png" xlink:type="simple" xlink:show="embed" xlink:actuate="onLoad"/></draw:frame><draw:frame draw:style-name="media" draw:name="3" text:anchor-type="as-char" draw:z-index="3" svg:width="13.229166666667cm" style:rel-width="100%" svg:height="10.748697916667cm" style:rel-height="scale"><draw:image xlink:href="Pictures/f79514f5fcddbf108b656d72dfefe30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32</meta:creation-date>
    <dc:creator>Generated</dc:creator>
    <dc:date>2026-09-17T00::19:32</dc:date>
    <dc:language>en-US</dc:language>
    <meta:editing-cycles>1</meta:editing-cycles>
    <meta:editing-duration>PT0S</meta:editing-duration>
    <dc:title>moodle:inscriptions_manuelles</dc:title>
  </office:meta>
</office:document-meta>
</file>