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4d1dec1a599b164e77a5bf4955f11d5.png"/>
  <manifest:file-entry manifest:media-type="image/png" manifest:full-path="Pictures/1eebeaab1849fec4d9028921d660fe8e.png"/>
  <manifest:file-entry manifest:media-type="image/png" manifest:full-path="Pictures/5aed5835f5e1e990b8c31eb5b2df1ba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inscriptions"/><text:bookmark-start text:name="__RefHeading___inscriptions_des_utilisateurs_dans_les_cours_1"/><text:bookmark-start text:name="inscriptions_des_utilisateurs_dans_les_cours"/>Inscriptions des utilisateurs dans les cours<text:bookmark-end text:name="__RefHeading___inscriptions_des_utilisateurs_dans_les_cours_1"/><text:bookmark-end text:name="inscriptions_des_utilisateurs_dans_les_cours"/></text:h>
      <text:p text:style-name="Text_20_body">Pour l’inscription des usagers dans les espaces de cours, il faut notamment distinguer :</text:p>
      <text:list text:style-name="List_20_1" text:continue-numbering="false">
        <text:list-item>
          <text:p text:style-name="List_20_1_Content_First"> la méthode d'inscription dans l'espace de cours (base de données, synchronisation de cohorte, manuelle, auto-inscription, etc.) ;</text:p>
        </text:list-item>
        <text:list-item>
          <text:p text:style-name="List_20_1_Content"> le rôle (enseignant, étudiant, tuteur, etc.) ;</text:p>
        </text:list-item>
        <text:list-item>
          <text:p text:style-name="List_20_1_Content"> le statut (actif, suspendu) ; </text:p>
        </text:list-item>
        <text:list-item>
          <text:p text:style-name="List_20_1_Content_Last"> les groupes (voir la documentation dédiée : <text:a xlink:type="simple" xlink:href="https://pedagowiki.unicaen.fr/doku.php?id=moodle:inscriptions:gestion_des_groupes" text:style-name="Internet_20_link" text:visited-style-name="Visited_20_Internet_20_Link">Gérer des groupes</text:a>).</text:p>
        </text:list-item>
      </text:list>
      <text:h text:style-name="Heading_20_2" text:outline-level="2"><text:bookmark-start text:name="__RefHeading___les_methodes_d_inscription_2"/><text:bookmark-start text:name="les_methodes_d_inscription"/>Les méthodes d'inscription<text:bookmark-end text:name="__RefHeading___les_methodes_d_inscription_2"/><text:bookmark-end text:name="les_methodes_d_inscription"/></text:h>
      <text:p text:style-name="Text_20_body">Pour connaître les méthodes d'inscription utilisées dans votre espace de cours, vous devez cliquer sur la roue dentée située à droite dans la page “Participants” puis sur le lien “Méthodes d'inscription”.</text:p>
      <text:p text:style-name="Text_20_body"><draw:frame draw:style-name="media" draw:name="0" text:anchor-type="as-char" draw:z-index="0" svg:width="15.875cm" style:rel-width="100%" svg:height="9.23198482933cm" style:rel-height="scale"><draw:image xlink:href="Pictures/e4d1dec1a599b164e77a5bf4955f11d5.png" xlink:type="simple" xlink:show="embed" xlink:actuate="onLoad"/></draw:frame></text:p>
      <text:p text:style-name="Text_20_body"><draw:frame draw:style-name="media" draw:name="1" text:anchor-type="as-char" draw:z-index="1" svg:width="15.875cm" style:rel-width="100%" svg:height="5.029702970297cm" style:rel-height="scale"><draw:image xlink:href="Pictures/1eebeaab1849fec4d9028921d660fe8e.png" xlink:type="simple" xlink:show="embed" xlink:actuate="onLoad"/></draw:frame></text:p>
      <text:p text:style-name="Text_20_body">Par défaut, plusieurs méthodes d'inscription sont activées :</text:p>
      <text:list text:style-name="List_20_1" text:continue-numbering="false">
        <text:list-item>
          <text:p text:style-name="List_20_1_Content_First"> <text:span text:style-name="Strong_20_Emphasis"><text:a xlink:type="simple" xlink:href="https://pedagowiki.unicaen.fr/doku.php?id=moodle:inscriptions_manuelles" text:style-name="Internet_20_link" text:visited-style-name="Visited_20_Internet_20_Link">Inscription manuelle</text:a></text:span> Ecampus et Collegium Santé Normandie ;</text:p>
        </text:list-item>
        <text:list-item>
          <text:p text:style-name="List_20_1_Content"> <text:span text:style-name="Strong_20_Emphasis"><text:a xlink:type="simple" xlink:href="https://pedagowiki.unicaen.fr/doku.php?id=moodle:faq_ecampus" text:style-name="Internet_20_link" text:visited-style-name="Visited_20_Internet_20_Link">Base de données externe</text:a></text:span> : il s'agit de l'inscription automatisée des étudiants et enseignants à partir de APOGÉE et ADE  sur Ecampus ;</text:p>
        </text:list-item>
        <text:list-item>
          <text:p text:style-name="List_20_1_Content"> <text:span text:style-name="Strong_20_Emphasis"><text:a xlink:type="simple" xlink:href="https://pedagowiki.unicaen.fr/doku.php?id=moodle:autoinscription" text:style-name="Internet_20_link" text:visited-style-name="Visited_20_Internet_20_Link">Auto-inscription</text:a></text:span> : en général désactivée par défaut - Ecampus et Collegium Santé Normandie ;</text:p>
        </text:list-item>
        <text:list-item>
          <text:p text:style-name="List_20_1_Content"> <text:span text:style-name="Strong_20_Emphasis"><text:a xlink:type="simple" xlink:href="https://pedagowiki.unicaen.fr/doku.php?id=moodle:anonyme" text:style-name="Internet_20_link" text:visited-style-name="Visited_20_Internet_20_Link">Accès anonyme</text:a></text:span>  : en général désactivée par défaut - Ecampus et Collegium Santé Normandie ;</text:p>
        </text:list-item>
        <text:list-item>
          <text:p text:style-name="List_20_1_Content_Last"> <text:span text:style-name="Strong_20_Emphasis"><text:a xlink:type="simple" xlink:href="https://pedagowiki.unicaen.fr/doku.php?id=moodle:cohortes" text:style-name="Internet_20_link" text:visited-style-name="Visited_20_Internet_20_Link">Synchronisation des cohortes</text:a></text:span> : une ou plusieurs cohortes sur tous les cours de Collegium Santé Normandie.</text:p>
        </text:list-item>
      </text:list>
      <text:p text:style-name="Text_20_body">Sauf “Base de données” qui peut seulement être désactivée (cachée),  toutes les autres  méthodes peuvent être supprimées (croix) ou cachées (œil fermé = désactivé) et certaines sont paramétrables (icône engrenage).</text:p>
      <text:p text:style-name="Text_20_body">Vous pouvez ajouter d'autres méthodes : <text:span text:style-name="Strong_20_Emphasis"><text:a xlink:type="simple" xlink:href="https://pedagowiki.unicaen.fr/doku.php?id=moodle:metacours" text:style-name="Internet_20_link" text:visited-style-name="Visited_20_Internet_20_Link">liens méta-cours</text:a></text:span> et <text:span text:style-name="Strong_20_Emphasis"><text:a xlink:type="simple" xlink:href="https://pedagowiki.unicaen.fr/doku.php?id=moodle:cohortes" text:style-name="Internet_20_link" text:visited-style-name="Visited_20_Internet_20_Link">synchronisation des cohortes</text:a></text:span>.</text:p>
      <text:h text:style-name="Heading_20_2" text:outline-level="2"><text:bookmark-start text:name="__RefHeading___les_differents_roles_sur_moodle_3"/><text:bookmark-start text:name="les_differents_roles_sur_moodle"/>Les différents rôles sur Moodle<text:bookmark-end text:name="__RefHeading___les_differents_roles_sur_moodle_3"/><text:bookmark-end text:name="les_differents_roles_sur_moodle"/></text:h>
      <table:table table:style-name="Table">
        <table:table-column/>
        <table:table-column/>
        <table:table-column/>
        <table:table-column/>
        <table:table-row>
          <table:table-cell office:value-type="string" table:style-name="tablecell">
            <text:p text:style-name="tablealignleft">Rôle</text:p>
          </table:table-cell>
          <table:table-cell office:value-type="string" table:style-name="tablecell">
            <text:p text:style-name="tablealignleft">Permissions</text:p>
          </table:table-cell>
          <table:table-cell office:value-type="string" table:style-name="tablecell">
            <text:p text:style-name="tablealignleft">Nom du rôle dans Moodle (pour les fichiers .csv)</text:p>
          </table:table-cell>
          <table:table-cell office:value-type="string" table:style-name="tablecell"/>
        </table:table-row>
        <table:table-row>
          <table:table-cell office:value-type="string" table:style-name="tablecell">
            <text:p text:style-name="tablealignleft"> Étudiant                     </text:p>
          </table:table-cell>
          <table:table-cell office:value-type="string" table:style-name="tablecell">
            <text:p text:style-name="tablealignleft"> Il consulte ses cours, utilise les ressources mises à sa disposition, participe aux activités, communique avec ses enseignants, tuteurs et les autres étudiants inscrits dans le(s) même(s) cours que lui.</text:p>
          </table:table-cell>
          <table:table-cell office:value-type="string" table:style-name="tablecell">
            <text:p text:style-name="tablealignleft">student</text:p>
          </table:table-cell>
          <table:table-cell office:value-type="string" table:style-name="tablecell"/>
        </table:table-row>
        <table:table-row>
          <table:table-cell office:value-type="string" table:style-name="tablecell">
            <text:p text:style-name="tablealignleft"> Enseignant                   </text:p>
          </table:table-cell>
          <table:table-cell office:value-type="string" table:style-name="tablecell">
            <text:p text:style-name="tablealignleft"> Il a les droits de création, modification et suppression des ressources et des activités dans le cours. Ses droits lui permettent également  d'assurer le suivi et l'évaluation des activités de ses étudiants à  travers l'outil « Carnet des notes ». Il peut inscrire des enseignants, tuteurs, étudiants et invités au cours. Il autorise ou non l'accès des invités au cours. </text:p>
          </table:table-cell>
          <table:table-cell office:value-type="string" table:style-name="tablecell">
            <text:p text:style-name="tablealignleft">editingteacher</text:p>
          </table:table-cell>
          <table:table-cell office:value-type="string" table:style-name="tablecell"/>
        </table:table-row>
        <table:table-row>
          <table:table-cell office:value-type="string" table:style-name="tablecell">
            <text:p text:style-name="tablealignleft"> Enseignant  non éditeur      </text:p>
          </table:table-cell>
          <table:table-cell office:value-type="string" table:style-name="tablecell">
            <text:p text:style-name="tablealignleft"> Les enseignants non éditeurs peuvent enseigner dans leur cours et donner des notes aux étudiants, mais ne peuvent ni ajouter, ni modifier des  activités. Ils peuvent suivre l'activité des étudiants et répondre /  modérer les forums.</text:p>
          </table:table-cell>
          <table:table-cell office:value-type="string" table:style-name="tablecell">
            <text:p text:style-name="tablealignleft">teacher</text:p>
          </table:table-cell>
          <table:table-cell office:value-type="string" table:style-name="tablecell">
            <text:p text:style-name="tablealignleft">                                                                                                                                  </text:p>
          </table:table-cell>
        </table:table-row>
        <table:table-row>
          <table:table-cell office:value-type="string" table:style-name="tablecell">
            <text:p text:style-name="tablealignleft"> Tuteur                       </text:p>
          </table:table-cell>
          <table:table-cell office:value-type="string" table:style-name="tablecell">
            <text:p text:style-name="tablealignleft"> Ce rôle est équivalent à Enseignant non éditeur. Mais le tuteur, sur les activités paramétrées en mode “groupes séparés” (forums, devoirs, etc.), n’accédera qu'à ses groupes.</text:p>
          </table:table-cell>
          <table:table-cell office:value-type="string" table:style-name="tablecell">
            <text:p text:style-name="tablealignleft">tuteur</text:p>
          </table:table-cell>
          <table:table-cell office:value-type="string" table:style-name="tablecell"/>
        </table:table-row>
        <table:table-row>
          <table:table-cell office:value-type="string" table:style-name="tablecell">
            <text:p text:style-name="tablealignleft"> Gestionnaire                 </text:p>
          </table:table-cell>
          <table:table-cell office:value-type="string" table:style-name="tablecell">
            <text:p text:style-name="tablealignleft"> Ce rôle est généralement attribué à un coordonnateur d'une discipline ou d'un dispositif de formation accompagné. Il lui permet d'avoir une  visibilité sur l'ensemble des cours appartenant au dispositif.                                                                                                                                                                        </text:p>
          </table:table-cell>
          <table:table-cell office:value-type="string" table:style-name="tablecell"/>
          <table:table-cell office:value-type="string" table:style-name="tablecell"/>
        </table:table-row>
        <table:table-row>
          <table:table-cell office:value-type="string" table:style-name="tablecell">
            <text:p text:style-name="tablealignleft"> Assistant de  programme (IAE) </text:p>
          </table:table-cell>
          <table:table-cell office:value-type="string" table:style-name="tablecell">
            <text:p text:style-name="tablealignleft"> Les assistants de programme peuvent tout faire dans un cours, y compris  ajouter et modifier les activités et donner des notes aux étudiants  (mêmes droits que les enseignants).                                                                                                                                                                                                   </text:p>
          </table:table-cell>
          <table:table-cell office:value-type="string" table:style-name="tablecell"/>
          <table:table-cell office:value-type="string" table:style-name="tablecell"/>
        </table:table-row>
        <table:table-row>
          <table:table-cell office:value-type="string" table:style-name="tablecell">
            <text:p text:style-name="tablealignleft"> Administrateur               </text:p>
          </table:table-cell>
          <table:table-cell office:value-type="string" table:style-name="tablecell">
            <text:p text:style-name="tablealignleft"> Il administre la totalité de la plateforme.                                                                                                                                                                                                                                                                                                                             </text:p>
          </table:table-cell>
          <table:table-cell office:value-type="string" table:style-name="tablecell"/>
          <table:table-cell office:value-type="string" table:style-name="tablecell"/>
        </table:table-row>
      </table:table>
      <text:h text:style-name="Heading_20_2" text:outline-level="2"><text:bookmark-start text:name="__RefHeading___specificites_selon_la_plateforme_4"/><text:bookmark-start text:name="specificites_selon_la_plateforme"/>Spécificités selon la plateforme<text:bookmark-end text:name="__RefHeading___specificites_selon_la_plateforme_4"/><text:bookmark-end text:name="specificites_selon_la_plateforme"/></text:h>
      <text:list text:style-name="List_20_1" text:continue-numbering="false">
        <text:list-item>
          <text:p text:style-name="LastListParagraph_List_20_1_Content_First"> Sur <text:a xlink:type="simple" xlink:href="https://ecampus.unicaen.fr" text:style-name="Internet_20_link" text:visited-style-name="Visited_20_Internet_20_Link">Ecampus</text:a>, les inscriptions sont gérées par un <text:span text:style-name="Strong_20_Emphasis">processus automatisé</text:span> qui compare chaque nuit les inscriptions pédagogiques dans APOGÉE (plateforme de gestion de la scolarité de l'université) et celles dans Ecampus et procède aux inscriptions/désinscriptions. Ils sont inscrits dans les cours via la méthode d'inscription <text:span text:style-name="Strong_20_Emphasis">“Base de données”</text:span>. Voir <text:a xlink:type="simple" xlink:href="https://pedagowiki.unicaen.fr/doku.php?id=moodle:faq_ecampus" text:style-name="Internet_20_link" text:visited-style-name="Visited_20_Internet_20_Link">Ecampus</text:a>.</text:p>
        </text:list-item>
      </text:list>
      <text:list text:style-name="List_20_1" text:continue-numbering="false">
        <text:list-item>
          <text:p text:style-name="LastListParagraph_List_20_1_Content_First"> Sur <text:a xlink:type="simple" xlink:href="https://https://collegium-sante-univ-normandie.fr/.unicaen.fr" text:style-name="Internet_20_link" text:visited-style-name="Visited_20_Internet_20_Link">Collégium Santé Normandie</text:a>, la gestion des inscriptions est semi-automatisée avec des  inscriptions par années ou semestres de diplôme dans des cohortes (synchronisation de cohortes). Les inscriptions dans les cohortes sont mises à jour toutes les nuits. Ils sont inscrits dans les cours par la méthode d'inscription<text:span text:style-name="Strong_20_Emphasis">“Synchronisation des cohortes”</text:span> . Pour en savoir plus sur ces spécificités, voir aussi la page de <text:a xlink:type="simple" xlink:href="https://pedagowiki.unicaen.fr/doku.php?id=moodle:faq_collegium" text:style-name="Internet_20_link" text:visited-style-name="Visited_20_Internet_20_Link">FAQ Collegium Santé</text:a> ainsi que la page <text:a xlink:type="simple" xlink:href="https://pedagowiki.unicaen.fr/doku.php?id=moodle:inscriptions:collegium_inscriptions" text:style-name="Internet_20_link" text:visited-style-name="Visited_20_Internet_20_Link">Gestion spécifique des formateurs, enseignants et intervenants dans Collegium Santé</text:a>.</text:p>
        </text:list-item>
      </text:list>
      <text:h text:style-name="Heading_20_2" text:outline-level="2"><text:bookmark-start text:name="__RefHeading___gestion_des_inscriptions_5"/><text:bookmark-start text:name="gestion_des_inscriptions"/>Gestion des inscriptions<text:bookmark-end text:name="__RefHeading___gestion_des_inscriptions_5"/><text:bookmark-end text:name="gestion_des_inscriptions"/></text:h>
      <text:list text:style-name="List_20_1" text:continue-numbering="false">
        <text:list-item>
          <text:p text:style-name="LastListParagraph_List_20_1_Content_First"> Vous devez contrôler/vérifier les inscriptions dans un cours, reportez-vous à la documentation : <text:a xlink:type="simple" xlink:href="https://pedagowiki.unicaen.fr/doku.php?id=moodle:inscriptions:gestion_inscriptions_cours" text:style-name="Internet_20_link" text:visited-style-name="Visited_20_Internet_20_Link">Gérer les inscriptions des utilisateurs (étudiants et enseignants) d'un espace de cours (participants, inscriptions, rôles)</text:a></text:p>
        </text:list-item>
      </text:list>
      <text:h text:style-name="Heading_20_3" text:outline-level="3"><text:bookmark-start text:name="__RefHeading___gestion_des_inscriptions_hors_automatisation_6"/><text:bookmark-start text:name="gestion_des_inscriptions_hors_automatisation"/>Gestion des inscriptions hors automatisation<text:bookmark-end text:name="__RefHeading___gestion_des_inscriptions_hors_automatisation_6"/><text:bookmark-end text:name="gestion_des_inscriptions_hors_automatisation"/></text:h>
      <text:p text:style-name="Text_20_body">Le tableau récapitulatif ci-dessous liste les différentes possibilités de méthodes d'inscription non automatisées.</text:p>
      <text:p text:style-name="Text_20_body"><draw:frame draw:style-name="mediacenter" draw:name="2" text:anchor-type="paragraph" draw:z-index="2" svg:width="17.330208333333cm" style:rel-width="100%" svg:height="12.091458333333cm" style:rel-height="scale"><draw:image xlink:href="Pictures/5aed5835f5e1e990b8c31eb5b2df1ba1.png" xlink:type="simple" xlink:show="embed" xlink:actuate="onLoad"/></draw:frame></text:p>
      <text:p text:style-name="Text_20_body">Vous devez inscrire <text:span text:style-name="Strong_20_Emphasis">en dehors des automatisations</text:span> un <text:span text:style-name="Strong_20_Emphasis">nombre important d'utilisateurs</text:span> dans un cours ou un ensemble de cours. En fonction de la situation, nous vous recommandons les méthodes adaptées suivantes : </text:p>
      <table:table table:style-name="Table">
        <table:table-column/>
        <table:table-column/>
        <table:table-column/>
        <table:table-row>
          <table:table-cell office:value-type="string" table:style-name="tablecell">
            <text:p text:style-name="tablealignleft">Périmètre plateforme</text:p>
          </table:table-cell>
          <table:table-cell office:value-type="string" table:style-name="tablecell">
            <text:p text:style-name="tablealignleft">Périmètre usagers</text:p>
          </table:table-cell>
          <table:table-cell office:value-type="string" table:style-name="tablecell">
            <text:p text:style-name="tablealignleft">Méthode recommandée</text:p>
          </table:table-cell>
        </table:table-row>
        <table:table-row>
          <table:table-cell office:value-type="string" table:style-name="tablecell">
            <text:p text:style-name="tablealignleft">Un seul espace de cours</text:p>
          </table:table-cell>
          <table:table-cell office:value-type="string" table:style-name="tablecell">
            <text:p text:style-name="tablealignleft">Une promotion complète d'étudiants</text:p>
          </table:table-cell>
          <table:table-cell office:value-type="string" table:style-name="tablecell">
            <text:p text:style-name="tablealignleft">Synchronisation de la cohorte d'inscription administrative </text:p>
          </table:table-cell>
        </table:table-row>
        <table:table-row>
          <table:table-cell office:value-type="string" table:style-name="tablecell">
            <text:p text:style-name="tablealignleft"> </text:p>
          </table:table-cell>
          <table:table-cell office:value-type="string" table:style-name="tablecell">
            <text:p text:style-name="tablealignleft">Un ensemble d'usagers ne correspondant pas à une cohorte d'inscription administrative</text:p>
          </table:table-cell>
          <table:table-cell office:value-type="string" table:style-name="tablecell">
            <text:p text:style-name="tablealignleft"><text:a xlink:type="simple" xlink:href="https://pedagowiki.unicaen.fr/doku.php?id=moodle:inscriptions:inscription_import" text:style-name="Internet_20_link" text:visited-style-name="Visited_20_Internet_20_Link">Inscription des utilisateurs en lots dans UN espace de cours (avec un fichier .csv)</text:a> ou <text:a xlink:type="simple" xlink:href="https://pedagowiki.unicaen.fr/doku.php?id=moodle:inscriptions:renouvellement_inscriptions_manuelles" text:style-name="Internet_20_link" text:visited-style-name="Visited_20_Internet_20_Link">renouveler des inscriptions de type "auto-inscription" ou "inscription manuelle"</text:a></text:p>
          </table:table-cell>
        </table:table-row>
        <table:table-row>
          <table:table-cell office:value-type="string" table:style-name="tablecell">
            <text:p text:style-name="tablealignleft">Plusieurs espaces de cours</text:p>
          </table:table-cell>
          <table:table-cell office:value-type="string" table:style-name="tablecell">
            <text:p text:style-name="tablealignleft">Une ou des promotions complètes d'étudiants</text:p>
          </table:table-cell>
          <table:table-cell office:value-type="string" table:style-name="tablecell">
            <text:p text:style-name="tablealignleft">Tuto à mettre à disposition</text:p>
          </table:table-cell>
        </table:table-row>
        <table:table-row>
          <table:table-cell office:value-type="string" table:style-name="tablecell">
            <text:p text:style-name="tablealignleft"> </text:p>
          </table:table-cell>
          <table:table-cell office:value-type="string" table:style-name="tablecell">
            <text:p text:style-name="tablealignleft">Un ensemble d'usagers ne correspondant pas à une cohorte d'inscription administrative (par exemple des enseignants)</text:p>
          </table:table-cell>
          <table:table-cell office:value-type="string" table:style-name="tablecell">
            <text:p text:style-name="tablealignleft"><text:a xlink:type="simple" xlink:href="https://pedagowiki.unicaen.fr/doku.php?id=moodle:inscriptions:inscription_en_lots" text:style-name="Internet_20_link" text:visited-style-name="Visited_20_Internet_20_Link">Inscrire des utilisateurs en lots dans PLUSIEURS espaces de cours (avec un fichier .csv)</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4::59:33</meta:creation-date>
    <dc:creator>Generated</dc:creator>
    <dc:date>2026-09-16T04::59:33</dc:date>
    <dc:language>en-US</dc:language>
    <meta:editing-cycles>1</meta:editing-cycles>
    <meta:editing-duration>PT0S</meta:editing-duration>
    <dc:title>moodle:inscriptions</dc:title>
  </office:meta>
</office:document-meta>
</file>