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7b7589d4cf0f6a7c32a827a04afd53.png"/>
  <manifest:file-entry manifest:media-type="image/png" manifest:full-path="Pictures/226546c24ffa6a35141373c047d94891.png"/>
  <manifest:file-entry manifest:media-type="image/png" manifest:full-path="Pictures/f8ed78517d2d47fd19c56e3fde9a8e5e.png"/>
  <manifest:file-entry manifest:media-type="image/png" manifest:full-path="Pictures/9d64a3248f7d78d412623d4720e1e88f.png"/>
  <manifest:file-entry manifest:media-type="image/png" manifest:full-path="Pictures/97091246816cebce6e934e690830364a.png"/>
  <manifest:file-entry manifest:media-type="image/png" manifest:full-path="Pictures/68fa7c5594666c5afb85e47ca550e4ca.png"/>
  <manifest:file-entry manifest:media-type="image/png" manifest:full-path="Pictures/1880eeb09da4bc4859ed85fbcfb3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renouvellement_inscriptions_manuelles"/><text:bookmark-start text:name="__RefHeading___renouveler_des_inscriptions_de_type_auto-inscription_ou_inscription_manuelle_1"/><text:bookmark-start text:name="renouveler_des_inscriptions_de_type_auto-inscription_ou_inscription_manuelle"/>Renouveler des inscriptions de type auto-inscription ou inscription manuelle<text:bookmark-end text:name="__RefHeading___renouveler_des_inscriptions_de_type_auto-inscription_ou_inscription_manuelle_1"/><text:bookmark-end text:name="renouveler_des_inscriptions_de_type_auto-inscription_ou_inscription_manuelle"/></text:h>
      <text:p text:style-name="Text_20_body">Usage : Dans certains espaces de cours, notamment les espaces de cours complémentaires sur Ecampus, certains usagers sont inscrits par auto-inscription ou inscription manuelle sur une période donnée. Il peut être nécessaire de prolonger leur inscription. La méthode suivante décrit comment réactiver et/ou prolonger des inscriptions.</text:p>
      <text:h text:style-name="Heading_20_2" text:outline-level="2"><text:bookmark-start text:name="__RefHeading___etape_1verifier_la_nature_des_inscriptions_a_prolonger_2"/><text:bookmark-start text:name="etape_1verifier_la_nature_des_inscriptions_a_prolonger"/>Étape 1 : vérifier la nature des inscriptions à prolonger<text:bookmark-end text:name="__RefHeading___etape_1verifier_la_nature_des_inscriptions_a_prolonger_2"/><text:bookmark-end text:name="etape_1verifier_la_nature_des_inscriptions_a_prolonger"/></text:h>
      <text:list text:style-name="List_20_1" text:continue-numbering="false">
        <text:list-item>
          <text:p text:style-name="List_20_1_Content_First"> Aller dans l’espace de cours</text:p>
        </text:list-item>
        <text:list-item>
          <text:p text:style-name="List_20_1_Content"> Cliquer sur “Participants”</text:p>
        </text:list-item>
        <text:list-item>
          <text:p text:style-name="List_20_1_Content_Last"> Survoler le symbole <text:span text:style-name="Source_20_Text">i</text:span> en bout de ligne pour voir la type d’inscription : </text:p>
        </text:list-item>
      </text:list>
      <text:p text:style-name="Text_20_body"><draw:frame draw:style-name="mediacenter" draw:name="0" text:anchor-type="paragraph" draw:z-index="0" svg:width="23.442083333333cm" style:rel-width="100%" svg:height="6.111875cm" style:rel-height="scale"><draw:image xlink:href="Pictures/577b7589d4cf0f6a7c32a827a04afd53.png" xlink:type="simple" xlink:show="embed" xlink:actuate="onLoad"/></draw:frame></text:p>
      <text:p text:style-name="Text_20_body">Si le type d'inscription est :</text:p>
      <text:list text:style-name="List_20_1" text:continue-numbering="false">
        <text:list-item>
          <text:p text:style-name="List_20_1_Content_First"> <text:span text:style-name="Source_20_Text">Auto-inscription</text:span> ou <text:span text:style-name="Source_20_Text">Inscription manuelle</text:span>, vous pouvez passer à l'étape 2 ;</text:p>
        </text:list-item>
        <text:list-item>
          <text:p text:style-name="List_20_1_Content_Last"> <text:span text:style-name="Source_20_Text">Base de données externe</text:span> ou <text:span text:style-name="Source_20_Text">Synchronisation de cohorte</text:span>, rapprochez-vous de votre <text:a xlink:type="simple" xlink:href="http://cemu.unicaen.fr/espace-enseignant/contacter-un-ingenieur-pedagogique/" text:style-name="Internet_20_link" text:visited-style-name="Visited_20_Internet_20_Link">ingénieur pédagogique</text:a> de composante.</text:p>
        </text:list-item>
      </text:list>
      <text:h text:style-name="Heading_20_2" text:outline-level="2"><text:bookmark-start text:name="__RefHeading___etape_2selectionner_les_usagers_3"/><text:bookmark-start text:name="etape_2selectionner_les_usagers"/>Étape 2 : sélectionner les usagers<text:bookmark-end text:name="__RefHeading___etape_2selectionner_les_usagers_3"/><text:bookmark-end text:name="etape_2selectionner_les_usagers"/></text:h>
      <text:p text:style-name="Text_20_body">Vous pouvez soit sélectionner un par un les usagers à prolonger, soit si vous avez un nombre important de personnes à sélectionner suivre la proc&amp;édure ci-dessous :</text:p>
      <text:list text:style-name="List_20_1" text:continue-numbering="false">
        <text:list-item>
          <text:p text:style-name="LastListParagraph_List_20_1_Content_First"> filtrer les usagers à partir par exemple des critères Méthode d'inscription = <text:span text:style-name="Source_20_Text">Inscription manuelle</text:span>, Rôle = “Étudiant” et Statut = “Inactif” puis cliquer sur le bouton <text:span text:style-name="Source_20_Text">Appliquer les filtres</text:span> :</text:p>
        </text:list-item>
      </text:list>
      <text:p text:style-name="Text_20_body"><draw:frame draw:style-name="mediacenter" draw:name="1" text:anchor-type="paragraph" draw:z-index="1" svg:width="28.601458333333cm" style:rel-width="100%" svg:height="11.800416666667cm" style:rel-height="scale"><draw:image xlink:href="Pictures/226546c24ffa6a35141373c047d94891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en bas de page et cliquer sur le bouton <text:span text:style-name="Source_20_Text">Sélectionner les X utilisateurs</text:span> :</text:p>
        </text:list-item>
      </text:list>
      <text:p text:style-name="Text_20_body"><draw:frame draw:style-name="mediacenter" draw:name="2" text:anchor-type="paragraph" draw:z-index="2" svg:width="21.087291666667cm" style:rel-width="100%" svg:height="3.5983333333333cm" style:rel-height="scale"><draw:image xlink:href="Pictures/f8ed78517d2d47fd19c56e3fde9a8e5e.png" xlink:type="simple" xlink:show="embed" xlink:actuate="onLoad"/></draw:frame></text:p>
      <text:h text:style-name="Heading_20_2" text:outline-level="2"><text:bookmark-start text:name="__RefHeading___etape_3choisir_les_actions_souhaitees_4"/><text:bookmark-start text:name="etape_3choisir_les_actions_souhaitees"/>Étape 3 : Choisir les actions souhaitées<text:bookmark-end text:name="__RefHeading___etape_3choisir_les_actions_souhaitees_4"/><text:bookmark-end text:name="etape_3choisir_les_actions_souhaitees"/></text:h>
      <text:list text:style-name="List_20_1" text:continue-numbering="false">
        <text:list-item>
          <text:p text:style-name="LastListParagraph_List_20_1_Content_First"> Aller tout en bas de la page participants, puis choisir dans le menu dédié à l<text:span text:style-name="Source_20_Text">'Auto-Inscription</text:span> ou aux <text:span text:style-name="Source_20_Text"/>inscriptions manuelles<text:span text:style-name="Source_20_Text">, selon votre situation, l'action </text:span>Modifier les inscriptions sélectionnées'' : </text:p>
        </text:list-item>
      </text:list>
      <text:p text:style-name="Text_20_body"><draw:frame draw:style-name="mediacenter" draw:name="3" text:anchor-type="paragraph" draw:z-index="3" svg:width="15.372291666667cm" svg:height="11.324166666667cm"><draw:image xlink:href="Pictures/9d64a3248f7d78d412623d4720e1e88f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tout en bas de la liste des personnes sélectionnées puis choisir les options souhaitées, notamment, si les usagers sont actuellement désactivés, il faut les ré-activer : </text:p>
        </text:list-item>
      </text:list>
      <text:p text:style-name="Text_20_body"><draw:frame draw:style-name="mediacenter" draw:name="4" text:anchor-type="paragraph" draw:z-index="4" svg:width="14.790208333333cm" svg:height="3.96875cm"><draw:image xlink:href="Pictures/97091246816cebce6e934e690830364a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à minima la date de fin de validité de l’inscription : </text:p>
        </text:list-item>
      </text:list>
      <text:p text:style-name="Text_20_body"><draw:frame draw:style-name="mediacenter" draw:name="5" text:anchor-type="paragraph" draw:z-index="5" svg:width="23.521458333333cm" style:rel-width="100%" svg:height="2.619375cm" style:rel-height="scale"><draw:image xlink:href="Pictures/68fa7c5594666c5afb85e47ca550e4ca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enregistrer : </text:p>
        </text:list-item>
      </text:list>
      <text:p text:style-name="Text_20_body"><draw:frame draw:style-name="mediacenter" draw:name="6" text:anchor-type="paragraph" draw:z-index="6" svg:width="4.841875cm" svg:height="1.666875cm"><draw:image xlink:href="Pictures/1880eeb09da4bc4859ed85fbcfb348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7:43</meta:creation-date>
    <dc:creator>Generated</dc:creator>
    <dc:date>2026-09-17T13::27:43</dc:date>
    <dc:language>en-US</dc:language>
    <meta:editing-cycles>1</meta:editing-cycles>
    <meta:editing-duration>PT0S</meta:editing-duration>
    <dc:title>moodle:inscriptions:renouvellement_inscriptions_manuelles</dc:title>
  </office:meta>
</office:document-meta>
</file>