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ad24ea9cfd131c7a217923eae44fdf2.png"/>
  <manifest:file-entry manifest:media-type="image/png" manifest:full-path="Pictures/1eadddc31086bb50d3c97f489457bcce.png"/>
  <manifest:file-entry manifest:media-type="image/png" manifest:full-path="Pictures/ef45d5c6727e38662248534fb2f40fc4.png"/>
  <manifest:file-entry manifest:media-type="image/png" manifest:full-path="Pictures/a1ff4b9d1a6953e7a13e2af5529f31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inscription_en_lots"/><text:bookmark-start text:name="__RefHeading___inscrire_des_utilisateurs_en_lots_dans_plusieurs_espaces_de_cours_avec_un_fichier_.csv_1"/><text:bookmark-start text:name="inscrire_des_utilisateurs_en_lots_dans_plusieurs_espaces_de_cours_avec_un_fichier_.csv"/>Inscrire des utilisateurs en lots dans PLUSIEURS espaces de cours (avec un fichier .csv)<text:bookmark-end text:name="__RefHeading___inscrire_des_utilisateurs_en_lots_dans_plusieurs_espaces_de_cours_avec_un_fichier_.csv_1"/><text:bookmark-end text:name="inscrire_des_utilisateurs_en_lots_dans_plusieurs_espaces_de_cours_avec_un_fichier_.csv"/></text:h>
      <text:p text:style-name="Text_20_body"><text:span text:style-name="Strong_20_Emphasis">Usage :</text:span> Cette fonctionnalité permet d’inscrire manuellement un grand nombre d'utilisateurs (étudiants, enseignants, tuteurs, etc.) à partir d'un fichier en une seule fois.</text:p>
      <text:p text:style-name="Text_20_body"><text:span text:style-name="Strong_20_Emphasis">Contexte cible :</text:span> un ensemble d'espace de cours pour lesquels l’automatisation n'est pas encore opérationnelle, des espaces de cours complémentaires pour lesquels la cohorte d'inscription administrative n'est pas pertinent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Si votre besoin ne concerne qu'UN SEUL espace de cours ou un PETIT NOMBRE d'espaces de cours, veuillez vous reporter à la documentation suivante : <text:a xlink:type="simple" xlink:href="https://pedagowiki.unicaen.fr/doku.php?id=moodle:inscriptions:inscription_import" text:style-name="Internet_20_link" text:visited-style-name="Visited_20_Internet_20_Link">Inscription des utilisateurs en lots dans UN espace de cours (avec un fichier .csv)</text:a></text:p>
          </table:table-cell>
        </table:table-row>
      </table:table>
      <text:p text:style-name="Text_20_body"><text:span text:style-name="Strong_20_Emphasis">Prérequis :</text:span> Pour inscrire des utilisateurs dans un espace de cours, ils doivent avoir un compte numérique sur la plateforme :</text:p>
      <text:list text:style-name="List_20_1" text:continue-numbering="false">
        <text:list-item>
          <text:p text:style-name="List_20_1_Content_First"> un compte (identifiant et mot de passe) <text:span text:style-name="Strong_20_Emphasis">créé depuis au moins la veille</text:span> pour<text:span text:style-name="Strong_20_Emphasis"> Ecampus</text:span> ;</text:p>
        </text:list-item>
        <text:list-item>
          <text:p text:style-name="List_20_1_Content"> un compte sur Universitice ou Unicaen pour <text:span text:style-name="Strong_20_Emphasis">Collégium</text:span> est être inscrit à une formation de santé (Etudiant) ou être enseignant dans l'une des 2 universités;</text:p>
        </text:list-item>
        <text:list-item>
          <text:p text:style-name="List_20_1_Content_Last"> un compte créé pour <text:span text:style-name="Strong_20_Emphasis">Prélude</text:span> ( importé ou auto-création) </text:p>
        </text:list-item>
      </text:list>
      <text:h text:style-name="Heading_20_2" text:outline-level="2"><text:bookmark-start text:name="__RefHeading___etape_1preparer_le_fichier_des_utilisateurs_a_inscrire_2"/><text:bookmark-start text:name="etape_1preparer_le_fichier_des_utilisateurs_a_inscrire"/>Étape 1 : préparer le fichier des utilisateurs à inscrire<text:bookmark-end text:name="__RefHeading___etape_1preparer_le_fichier_des_utilisateurs_a_inscrire_2"/><text:bookmark-end text:name="etape_1preparer_le_fichier_des_utilisateurs_a_inscrire"/></text:h>
      <text:p text:style-name="Text_20_body"><text:span text:style-name="Strong_20_Emphasis">Personne responsable de cette étape : </text:span> le demandeur, c'est-à-dire le gestionnaire ou responsable de scolarité, éventuellement le responsable de formation ou l'ingénieur/assistant pédagogique. </text:p>
      <text:list text:style-name="List_20_1" text:continue-numbering="false">
        <text:list-item>
          <text:p text:style-name="List_20_1_Content_First"> Ouvrir Libreoffice Calc (recommandé car Microsoft Excel ne permet pas un enregistrement aussi facilement au bon format)</text:p>
        </text:list-item>
        <text:list-item>
          <text:p text:style-name="List_20_1_Content"> Dans les premières colonnes, renseigner les 3 entêtes de colonnes obligatoires pour l'identification des usagers, du cours et du rôle demandé : </text:p>
          <text:list text:style-name="List_20_1">
            <text:list-item>
              <text:p text:style-name="List_20_1_Content"> <text:span text:style-name="Source_20_Text">username</text:span> (identifiant de connexion (exemple: toto211) ,</text:p>
            </text:list-item>
            <text:list-item>
              <text:p text:style-name="List_20_1_Content"> <text:span text:style-name="Source_20_Text">course1</text:span> (vous devrez remplir le “shortname”, c'est-à-dire le nom court comme indiqué dans les paramètres de l'espace de cours),</text:p>
            </text:list-item>
            <text:list-item>
              <text:p text:style-name="List_20_1_Content"> <text:span text:style-name="Source_20_Text">role1</text:span> (il faudra indiquer le rôle souhaité, voir la section dédiée dans la documentation générale sur les <text:a xlink:type="simple" xlink:href="https://pedagowiki.unicaen.fr/doku.php?id=moodle:inscriptions" text:style-name="Internet_20_link" text:visited-style-name="Visited_20_Internet_20_Link">Inscriptions des utilisateurs dans les cours</text:a>),</text:p>
            </text:list-item>
          </text:list>
        </text:list-item>
        <text:list-item>
          <text:p text:style-name="List_20_1_Content"> Dans les colonnes suivantes, renseigner les entêtes des champs d'inscription <text:span text:style-name="Strong_20_Emphasis">facultatifs</text:span> souhaités : </text:p>
          <text:list text:style-name="List_20_1">
            <text:list-item>
              <text:p text:style-name="List_20_1_Content"> <text:span text:style-name="Source_20_Text">group1</text:span> (nom du groupe manuel, s'il n'existe pas, il sera créé. Attention, les inscriptions manuelle dans un groupe automatisé sur Ecampus seront effacés dans la nuit au moment de la synchronisation. Pour les groupes automatisées, seul la démarche dans Apogée est durable),</text:p>
            </text:list-item>
            <text:list-item>
              <text:p text:style-name="List_20_1_Content"> <text:span text:style-name="Source_20_Text">enrolperiod1</text:span> (durée d'inscription en nombre de jours), </text:p>
            </text:list-item>
            <text:list-item>
              <text:p text:style-name="List_20_1_Content"> <text:span text:style-name="Source_20_Text">enrolstatus1</text:span> (statut de l'inscription : 0 pour active ou 1 pour suspendue), </text:p>
            </text:list-item>
          </text:list>
        </text:list-item>
        <text:list-item>
          <text:p text:style-name="List_20_1_Content_Last"> si un usager doit être inscrit dans plusieurs cours en même temps, vous pouvez selon votre préférence soit créer un ligne d'inscription par cours, soit poursuivre votre première ligne avec le chiffre 2 et + : course2,role2,group2,enrolperiod2,enrolstatus2,course3,role3,etc.</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les participants ont une <text:span text:style-name="Strong_20_Emphasis">inscription désactivée</text:span> (par exemple par base de données ou par synchronisation de cohortes) et que la méthode décrite ici ne semble pas produire d'effet, ajouter la colonne <text:span text:style-name="Source_20_Text">enrolstatus1</text:span> et forcer l'activation en renseignant le paramètre <text:span text:style-name="Source_20_Text">0</text:span>.</text:p>
          </table:table-cell>
        </table:table-row>
      </table:table>
      <text:list text:style-name="List_20_1" text:continue-numbering="false">
        <text:list-item>
          <text:p text:style-name="LastListParagraph_List_20_1_Content_First"> Enregistrer-sous au format .csv en cochant la case “<text:span text:style-name="Strong_20_Emphasis">éditer les paramètres du filtre</text:span>” comme suit :</text:p>
        </text:list-item>
      </text:list>
      <text:p text:style-name="Text_20_body"><draw:frame draw:style-name="mediacenter" draw:name="2" text:anchor-type="paragraph" draw:z-index="2" svg:width="19.52625cm" style:rel-width="100%" svg:height="14.234583333333cm" style:rel-height="scale"><draw:image xlink:href="Pictures/1eadddc31086bb50d3c97f489457bcce.png" xlink:type="simple" xlink:show="embed" xlink:actuate="onLoad"/></draw:frame></text:p>
      <text:list text:style-name="List_20_1" text:continue-numbering="false">
        <text:list-item>
          <text:p text:style-name="List_20_1_Content_First"> Confirmer l’acceptation du format .csv</text:p>
        </text:list-item>
        <text:list-item>
          <text:p text:style-name="List_20_1_Content"> Choisir le jeu de caractère “Unicode (UTF-8)”, le séparateur de champs virgule (<text:span text:style-name="Source_20_Text">,</text:span>) ou point-virgule (<text:span text:style-name="Source_20_Text">;</text:span>)  et supprimer le séparateur de chaîne de caractère ; </text:p>
        </text:list-item>
        <text:list-item>
          <text:p text:style-name="List_20_1_Content"> Conserver l'option cochée : “Enregistrer le contenu de la cellule comme affiché”</text:p>
        </text:list-item>
        <text:list-item>
          <text:p text:style-name="List_20_1_Content"> Veillez à ce que soient décochées les options suivants : </text:p>
          <text:list text:style-name="List_20_1">
            <text:list-item>
              <text:p text:style-name="List_20_1_Content"> “Enregistrer les formules de cellules au lieu des valeurs calculées”</text:p>
            </text:list-item>
            <text:list-item>
              <text:p text:style-name="List_20_1_Content"> “Mettre entre guillemets toute les cellules de texte”</text:p>
            </text:list-item>
            <text:list-item>
              <text:p text:style-name="List_20_1_Content_Last"> “Largeur de colonnes fixes”</text:p>
            </text:list-item>
          </text:list>
        </text:list-item>
      </text:list>
      <text:p text:style-name="Text_20_body"><draw:frame draw:style-name="mediacenter" draw:name="3" text:anchor-type="paragraph" draw:z-index="3" svg:width="17.93875cm" style:rel-width="100%" svg:height="9.1810416666667cm" style:rel-height="scale"><draw:image xlink:href="Pictures/ef45d5c6727e38662248534fb2f40fc4.png" xlink:type="simple" xlink:show="embed" xlink:actuate="onLoad"/></draw:frame></text:p>
      <text:list text:style-name="List_20_1" text:continue-numbering="false">
        <text:list-item>
          <text:p text:style-name="LastListParagraph_List_20_1_Content_First"> Pour terminer l'enregistrement, cliquer sur “valider”.</text:p>
        </text:list-item>
      </text:list>
      <text:p text:style-name="Text_20_body">Exemple de fichier : </text:p>
      <text:p text:style-name="Text_20_body"><draw:frame draw:style-name="mediacenter" draw:name="4" text:anchor-type="paragraph" draw:z-index="4" svg:width="13.282083333333cm" svg:height="2.38125cm"><draw:image xlink:href="Pictures/a1ff4b9d1a6953e7a13e2af5529f3138.png" xlink:type="simple" xlink:show="embed" xlink:actuate="onLoad"/></draw:frame></text:p>
      <text:h text:style-name="Heading_20_2" text:outline-level="2"><text:bookmark-start text:name="__RefHeading___etape_2integrer_le_fichier_csv_3"/><text:bookmark-start text:name="etape_2integrer_le_fichier_csv"/>Étape 2 : intégrer le fichier csv<text:bookmark-end text:name="__RefHeading___etape_2integrer_le_fichier_csv_3"/><text:bookmark-end text:name="etape_2integrer_le_fichier_csv"/></text:h>
      <text:p text:style-name="Text_20_body"><text:span text:style-name="Strong_20_Emphasis">Personne responsable de cette étape : </text:span> gestionnaire ou administrateur plateforme (vous pouvez envoyer votre demande par l'intermédiaire de votre ingénieur pédagogique référent de composante). </text:p>
      <text:list text:style-name="List_20_1" text:continue-numbering="false">
        <text:list-item>
          <text:p text:style-name="List_20_1_Content_First"> Aller dans l'administration du site &gt; Utilisateurs &gt; Importer des utilisateurs</text:p>
        </text:list-item>
        <text:list-item>
          <text:p text:style-name="List_20_1_Content"> Téléverser le fichier csv en sélectionnant le bon délimiteur</text:p>
        </text:list-item>
        <text:list-item>
          <text:p text:style-name="List_20_1_Content"> Choisir les paramètres suivants : </text:p>
          <text:list text:style-name="List_20_1">
            <text:list-item>
              <text:p text:style-name="List_20_1_Content"> Mode de création : <text:span text:style-name="Source_20_Text">Modifier les utilisateurs existants uniquement</text:span></text:p>
            </text:list-item>
            <text:list-item>
              <text:p text:style-name="List_20_1_Content"> Détails de l'utilisateur existant : <text:span text:style-name="Source_20_Text">Remplacer avec le fichier</text:span></text:p>
            </text:list-item>
            <text:list-item>
              <text:p text:style-name="List_20_1_Content"> Mot de passe utilisateur existant : <text:span text:style-name="Source_20_Text">Aucune modification</text:span></text:p>
            </text:list-item>
            <text:list-item>
              <text:p text:style-name="List_20_1_Content"> Autoriser le changement des noms : <text:span text:style-name="Source_20_Text">NON</text:span></text:p>
            </text:list-item>
            <text:list-item>
              <text:p text:style-name="List_20_1_Content"> Autoriser les suppressions : <text:span text:style-name="Source_20_Text">NON</text:span></text:p>
            </text:list-item>
            <text:list-item>
              <text:p text:style-name="List_20_1_Content"> Permettre la suspension et l'activation de comptes : <text:span text:style-name="Source_20_Text">NON</text:span></text:p>
            </text:list-item>
            <text:list-item>
              <text:p text:style-name="List_20_1_Content"> Standardiser les noms d'utilisateur : <text:span text:style-name="Source_20_Text">NON</text:span></text:p>
            </text:list-item>
            <text:list-item>
              <text:p text:style-name="List_20_1_Content"> Sélectionner pour des opérations par lots : <text:span text:style-name="Source_20_Text">Utilisateurs mis à jour</text:span></text:p>
            </text:list-item>
          </text:list>
        </text:list-item>
        <text:list-item>
          <text:p text:style-name="List_20_1_Content_Last"> Une fois tous les paramétrages choisis, cliquer sur <text:span text:style-name="Strong_20_Emphasis">Importation d’utilisateurs</text:span></text:p>
        </text:list-item>
      </text:list>
      <text:h text:style-name="Heading_20_2" text:outline-level="2"><text:bookmark-start text:name="__RefHeading___etape_3verifications_4"/><text:bookmark-start text:name="etape_3verifications"/>Étape 3 : vérifications<text:bookmark-end text:name="__RefHeading___etape_3verifications_4"/><text:bookmark-end text:name="etape_3verifications"/></text:h>
      <text:h text:style-name="Heading_20_3" text:outline-level="3"><text:bookmark-start text:name="__RefHeading___gestion_des_erreurs_detectees_5"/><text:bookmark-start text:name="gestion_des_erreurs_detectees"/>3.1 Gestion des erreurs détectées<text:bookmark-end text:name="__RefHeading___gestion_des_erreurs_detectees_5"/><text:bookmark-end text:name="gestion_des_erreurs_detectees"/></text:h>
      <text:p text:style-name="Text_20_body">Si le gestionnaire rencontre des difficultés pour intégrer le fichier fourni, il reviendra vers le concepteur du fichier pour réguler les problèmes observés.</text:p>
      <text:h text:style-name="Heading_20_3" text:outline-level="3"><text:bookmark-start text:name="__RefHeading___verifications_par_le_demandeur_6"/><text:bookmark-start text:name="verifications_par_le_demandeur"/>3.2 Vérifications par le demandeur<text:bookmark-end text:name="__RefHeading___verifications_par_le_demandeur_6"/><text:bookmark-end text:name="verifications_par_le_demandeur"/></text:h>
      <text:p text:style-name="Text_20_body">Le demandeur et/ou créateur du fichier effectue les vérifications dans les espaces de cours pour contrôler que les inscriptions se sont bien déroulées comme attendu.</text:p>
      <text:h text:style-name="Heading_20_2" text:outline-level="2"><text:bookmark-start text:name="__RefHeading___pour_en_savoir_plus_sur_cet_outil_7"/><text:bookmark-start text:name="pour_en_savoir_plus_sur_cet_outil"/>Pour en savoir plus sur cet outil<text:bookmark-end text:name="__RefHeading___pour_en_savoir_plus_sur_cet_outil_7"/><text:bookmark-end text:name="pour_en_savoir_plus_sur_cet_outil"/></text:h>
      <text:p text:style-name="Text_20_body">Source : <text:a xlink:type="simple" xlink:href="https://docs.moodle.org/3x/fr/Importer_des_utilisateurs" text:style-name="Internet_20_link" text:visited-style-name="Visited_20_Internet_20_Link">https://docs.moodle.org/3x/fr/Importer_des_utilisate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06:35</meta:creation-date>
    <dc:creator>Generated</dc:creator>
    <dc:date>2026-09-15T18::06:35</dc:date>
    <dc:language>en-US</dc:language>
    <meta:editing-cycles>1</meta:editing-cycles>
    <meta:editing-duration>PT0S</meta:editing-duration>
    <dc:title>moodle:inscriptions:inscription_en_lots</dc:title>
  </office:meta>
</office:document-meta>
</file>