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349c99a442ccd05d3dff94106207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2.6458333333333cm" svg:height="2.5198412698413cm"><draw:image xlink:href="Pictures/5e349c99a442ccd05d3dff94106207c6.png" xlink:type="simple" xlink:show="embed" xlink:actuate="onLoad"/></draw:frame></text:p>
      <text:h text:style-name="Heading_20_1" text:outline-level="1"><text:bookmark text:name="moodle:inscriptions:gestion_des_groupes"/><text:bookmark-start text:name="__RefHeading___gestion_des_groupes_1"/><text:bookmark-start text:name="gestion_des_groupes"/>Gestion des groupes<text:bookmark-end text:name="__RefHeading___gestion_des_groupes_1"/><text:bookmark-end text:name="gestion_des_groupes"/></text:h>
      <text:p text:style-name="Text_20_body"> Sur Moodle, les groupes peuvent être utilisés pour :</text:p>
      <text:list text:style-name="List_20_1" text:continue-numbering="false">
        <text:list-item>
          <text:p text:style-name="List_20_1_Content_First"> ne donner accès qu'à certaines activités ou ressources ;</text:p>
        </text:list-item>
        <text:list-item>
          <text:p text:style-name="List_20_1_Content"> diffuser des informations différenciées en fonction du groupe choisi ;</text:p>
        </text:list-item>
        <text:list-item>
          <text:p text:style-name="List_20_1_Content_Last"> gérer des activités “de groupe” : devoirs, évaluation par les pairs (atelier), wiki, forums…</text:p>
        </text:list-item>
      </text:list>
      <text:p text:style-name="Text_20_body">Sur Ecampus, dans les espaces créés à partir de la maquette (voir <text:a xlink:type="simple" xlink:href="https://pedagowiki.unicaen.fr/doku.php?id=moodle:faq_ecampus" text:style-name="Internet_20_link" text:visited-style-name="Visited_20_Internet_20_Link">spécificités Ecampus</text:a>), les groupes qui proviennent du logiciel de scolarité APOGÉE sont créés automatiquement et disponibles. </text:p>
      <text:p text:style-name="Text_20_body">Sur FOAD2-Collegium Santé Normandie, la plupart des cours comportent des groupes par années de diplômes (voir <text:a xlink:type="simple" xlink:href="https://pedagowiki.unicaen.fr/doku.php?id=moodle:faq_collegium" text:style-name="Internet_20_link" text:visited-style-name="Visited_20_Internet_20_Link">spécificités Foad2</text:a>).</text:p>
      <text:p text:style-name="Text_20_body">Si vous souhaitez en savoir plus sur les modes de groupes : aucun groupe, groupes séparés, groupes visibles, nous vous recommandons la <text:a xlink:type="simple" xlink:href="https://webtv.univ-rouen.fr/permalink/v125f460833b3or2jx4i/" text:style-name="Internet_20_link" text:visited-style-name="Visited_20_Internet_20_Link">Vidéo de l'université de Rouen sur les modes de groupes</text:a> qui est très bien expliquée.</text:p>
      <text:h text:style-name="Heading_20_2" text:outline-level="2"><text:bookmark-start text:name="__RefHeading___creer_un_groupe_de_participants_2"/><text:bookmark-start text:name="creer_un_groupe_de_participants"/>Créer un groupe de participants<text:bookmark-end text:name="__RefHeading___creer_un_groupe_de_participants_2"/><text:bookmark-end text:name="creer_un_groupe_de_participants"/></text:h>
      <text:list text:style-name="List_20_1" text:continue-numbering="false">
        <text:list-item>
          <text:p text:style-name="List_20_1_Content_First"> <text:a xlink:type="simple" xlink:href="https://pedagowiki.unicaen.fr/doku.php?id=moodle:inscriptions:gestion_des_groupes:creer_un_groupe" text:style-name="Internet_20_link" text:visited-style-name="Visited_20_Internet_20_Link">Créer un groupe manuellement</text:a></text:p>
        </text:list-item>
        <text:list-item>
          <text:p text:style-name="List_20_1_Content"> <text:a xlink:type="simple" xlink:href="https://pedagowiki.unicaen.fr/doku.php?id=moodle:inscriptions:gestion_des_groupes:creer_des_groupes_aleatoires" text:style-name="Internet_20_link" text:visited-style-name="Visited_20_Internet_20_Link">Créer des groupes aléatoires</text:a></text:p>
        </text:list-item>
        <text:list-item>
          <text:p text:style-name="List_20_1_Content"> <text:a xlink:type="simple" xlink:href="https://pedagowiki.unicaen.fr/doku.php?id=moodle:inscriptions:gestion_des_groupes:creer_des_groupes_fichierexterne" text:style-name="Internet_20_link" text:visited-style-name="Visited_20_Internet_20_Link">Créer des groupes à partir d'un fichier externe</text:a></text:p>
        </text:list-item>
        <text:list-item>
          <text:p text:style-name="List_20_1_Content"> <text:a xlink:type="simple" xlink:href="https://pedagowiki.unicaen.fr/doku.php?id=moodle:inscriptions:gestion_des_groupes:creer_un_groupement" text:style-name="Internet_20_link" text:visited-style-name="Visited_20_Internet_20_Link">Créer un groupement réunissant plusieurs groupes</text:a></text:p>
        </text:list-item>
        <text:list-item>
          <text:p text:style-name="List_20_1_Content_Last"> <text:a xlink:type="simple" xlink:href="https://pedagowiki.unicaen.fr/doku.php?id=moodle:inscriptions:gestion_des_groupes:choix_de_groupe" text:style-name="Internet_20_link" text:visited-style-name="Visited_20_Internet_20_Link">Permettre aux étudiants de choisir leur groupe (activité "choix de groupe")</text:a></text:p>
        </text:list-item>
      </text:list>
      <text:h text:style-name="Heading_20_2" text:outline-level="2"><text:bookmark-start text:name="__RefHeading___communiquer_avec_un_groupe_3"/><text:bookmark-start text:name="communiquer_avec_un_groupe"/>Communiquer avec un groupe<text:bookmark-end text:name="__RefHeading___communiquer_avec_un_groupe_3"/><text:bookmark-end text:name="communiquer_avec_un_groupe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:inscriptions:gestion_des_groupes:communiquer" text:style-name="Internet_20_link" text:visited-style-name="Visited_20_Internet_20_Link">Communiquer avec un groupe par message intern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pedagowiki.unicaen.fr/doku.php?id=moodle:inscriptions:gestion_des_groupes:attribuer_image_groupe" text:style-name="Internet_20_link" text:visited-style-name="Visited_20_Internet_20_Link">Attribuer une image à un groupe</text:a></text:p>
        </text:list-item>
      </text:list>
      <text:h text:style-name="Heading_20_2" text:outline-level="2"><text:bookmark-start text:name="__RefHeading___restreindre_l_acces_d_une_activites_aux_membres_d_un_groupe_4"/><text:bookmark-start text:name="restreindre_l_acces_d_une_activites_aux_membres_d_un_groupe"/>Restreindre l'accès d'une activités aux membres d'un groupe<text:bookmark-end text:name="__RefHeading___restreindre_l_acces_d_une_activites_aux_membres_d_un_groupe_4"/><text:bookmark-end text:name="restreindre_l_acces_d_une_activites_aux_membres_d_un_groupe"/></text:h>
      <text:list text:style-name="List_20_1" text:continue-numbering="false">
        <text:list-item>
          <text:p text:style-name="List_20_1_Content_First"> <text:a xlink:type="simple" xlink:href="https://pedagowiki.unicaen.fr/doku.php?id=moodle:inscriptions:gestion_des_groupes:restrictions" text:style-name="Internet_20_link" text:visited-style-name="Visited_20_Internet_20_Link">Restrictions d'accès</text:a></text:p>
        </text:list-item>
        <text:list-item>
          <text:p text:style-name="List_20_1_Content_Last"> <text:a xlink:type="simple" xlink:href="https://pedagowiki.unicaen.fr/doku.php?id=moodle:inscriptions:gestion_des_groupes:test_disponibilite" text:style-name="Internet_20_link" text:visited-style-name="Visited_20_Internet_20_Link">Configurer la disponibilité d'un test</text:a></text:p>
        </text:list-item>
      </text:list>
      <text:h text:style-name="Heading_20_2" text:outline-level="2"><text:bookmark-start text:name="__RefHeading___creer_un_rendu_de_groupe_5"/><text:bookmark-start text:name="creer_un_rendu_de_groupe"/>Créer un rendu de groupe<text:bookmark-end text:name="__RefHeading___creer_un_rendu_de_groupe_5"/><text:bookmark-end text:name="creer_un_rendu_de_groupe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:devoir:groupe" text:style-name="Internet_20_link" text:visited-style-name="Visited_20_Internet_20_Link">Créer un devoir de groupe</text:a></text:p>
        </text:list-item>
      </text:list>
      <text:h text:style-name="Heading_20_2" text:outline-level="2"><text:bookmark-start text:name="__RefHeading___faq_6"/><text:bookmark-start text:name="faq"/>FAQ<text:bookmark-end text:name="__RefHeading___faq_6"/><text:bookmark-end text:name="faq"/></text:h>
      <text:list text:style-name="List_20_1" text:continue-numbering="false">
        <text:list-item>
          <text:p text:style-name="List_20_1_Content_First"> <text:a xlink:type="simple" xlink:href="https://pedagowiki.unicaen.fr/doku.php?id=moodle:gestion_des_groupes:faq" text:style-name="Internet_20_link" text:visited-style-name="Visited_20_Internet_20_Link">FAQ problèmes courants</text:a></text:p>
        </text:list-item>
        <text:list-item>
          <text:p text:style-name="List_20_1_Content_Last"> <text:a xlink:type="simple" xlink:href="https://pedagowiki.unicaen.fr/doku.php?id=moodle:inscriptions:gestion_des_groupes:faq" text:style-name="Internet_20_link" text:visited-style-name="Visited_20_Internet_20_Link">FAQ problèmes coura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51:48</meta:creation-date>
    <dc:creator>Generated</dc:creator>
    <dc:date>2026-09-17T06::51:48</dc:date>
    <dc:language>en-US</dc:language>
    <meta:editing-cycles>1</meta:editing-cycles>
    <meta:editing-duration>PT0S</meta:editing-duration>
    <dc:title>moodle:inscriptions:gestion_des_groupes</dc:title>
  </office:meta>
</office:document-meta>
</file>