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4adb71999ae96ba74841a07dc1b741b.png"/>
  <manifest:file-entry manifest:media-type="image/png" manifest:full-path="Pictures/8f5579599e2082c5e416b4cc09c3f7ef.png"/>
  <manifest:file-entry manifest:media-type="image/png" manifest:full-path="Pictures/cdced2b542027459e5568bfd36c2f07f.png"/>
  <manifest:file-entry manifest:media-type="image/png" manifest:full-path="Pictures/8aa4b309f32c6563c0ace45dc0c93b3d.png"/>
  <manifest:file-entry manifest:media-type="image/png" manifest:full-path="Pictures/b80e03add7d8907011af87ad7046b463.png"/>
  <manifest:file-entry manifest:media-type="image/png" manifest:full-path="Pictures/c8baddb52b101bda2e08187d49cf94cc.png"/>
  <manifest:file-entry manifest:media-type="image/png" manifest:full-path="Pictures/17fd064f26a375f93fe86e865033981c.png"/>
  <manifest:file-entry manifest:media-type="image/png" manifest:full-path="Pictures/6ad1937d329811eaed49499795e0a05a.png"/>
  <manifest:file-entry manifest:media-type="image/png" manifest:full-path="Pictures/790f6fbea167753ffb9290b6bed2b5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gestion_des_groupes:faq"/><text:bookmark-start text:name="__RefHeading___faq_problemes_courants_dans_la_gestion_des_groupes_1"/><text:bookmark-start text:name="faq_problemes_courants_dans_la_gestion_des_groupes"/>FAQ problèmes courants dans la gestion des groupes<text:bookmark-end text:name="__RefHeading___faq_problemes_courants_dans_la_gestion_des_groupes_1"/><text:bookmark-end text:name="faq_problemes_courants_dans_la_gestion_des_groupes"/></text:h>
      <text:h text:style-name="Heading_20_2" text:outline-level="2"><text:bookmark-start text:name="__RefHeading___un_nom_de_groupe_entre_parenthese_apparait_sur_des_ressources_de_type_pdf_word_2"/><text:bookmark-start text:name="un_nom_de_groupe_entre_parenthese_apparait_sur_des_ressources_de_type_pdf_word"/>Un nom de groupe entre parenthèse apparait sur des ressources de type pdf, word...<text:bookmark-end text:name="__RefHeading___un_nom_de_groupe_entre_parenthese_apparait_sur_des_ressources_de_type_pdf_word_2"/><text:bookmark-end text:name="un_nom_de_groupe_entre_parenthese_apparait_sur_des_ressources_de_type_pdf_word"/></text:h>
      <text:p text:style-name="Text_20_body">Lorsqu'un nom de groupe apparait entre parenthèse, il s'agit d'un groupement.
Lorsque ce nom de groupement apparait sur des ressources de type fichier pdf, word… il s'agit d'un simple problème d'affichage.</text:p>
      <text:p text:style-name="Text_20_body">Exemple : </text:p>
      <text:p text:style-name="Text_20_body"><draw:frame draw:style-name="mediacenter" draw:name="0" text:anchor-type="paragraph" draw:z-index="0" svg:width="8.2285416666667cm" svg:height="1.349375cm"><draw:image xlink:href="Pictures/f4adb71999ae96ba74841a07dc1b741b.png" xlink:type="simple" xlink:show="embed" xlink:actuate="onLoad"/></draw:frame></text:p>
      <text:p text:style-name="Text_20_body">Pour le résoudre, voici la démarche : </text:p>
      <text:h text:style-name="Heading_20_3" text:outline-level="3"><text:bookmark-start text:name="__RefHeading___etape_1verifier_que_le_groupement_par_defaut_n_est_pas_active_au_niveau_de_l_espace_de_cours_3"/><text:bookmark-start text:name="etape_1verifier_que_le_groupement_par_defaut_n_est_pas_active_au_niveau_de_l_espace_de_cours"/>Étape 1 : vérifier que le groupement par défaut n'est pas activé au niveau de l'espace de cours<text:bookmark-end text:name="__RefHeading___etape_1verifier_que_le_groupement_par_defaut_n_est_pas_active_au_niveau_de_l_espace_de_cours_3"/><text:bookmark-end text:name="etape_1verifier_que_le_groupement_par_defaut_n_est_pas_active_au_niveau_de_l_espace_de_cours"/></text:h>
      <text:list text:style-name="List_20_1" text:continue-numbering="false">
        <text:list-item>
          <text:p text:style-name="LastListParagraph_List_20_1_Content_First"> cliquer sur le rouage du cours, puis sur paramètres </text:p>
        </text:list-item>
      </text:list>
      <text:p text:style-name="Text_20_body"><draw:frame draw:style-name="mediacenter" draw:name="1" text:anchor-type="paragraph" draw:z-index="1" svg:width="6.2970833333333cm" svg:height="8.3872916666667cm"><draw:image xlink:href="Pictures/8f5579599e2082c5e416b4cc09c3f7ef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volet “Groupe” puis dans le “Groupement par défaut”, sélectionner “Aucun” </text:p>
        </text:list-item>
      </text:list>
      <text:p text:style-name="Text_20_body"><draw:frame draw:style-name="mediacenter" draw:name="2" text:anchor-type="paragraph" draw:z-index="2" svg:width="11.535833333333cm" svg:height="4.4979166666667cm"><draw:image xlink:href="Pictures/cdced2b542027459e5568bfd36c2f07f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afficher”</text:p>
        </text:list-item>
      </text:list>
      <text:p text:style-name="Text_20_body"><draw:frame draw:style-name="mediacenter" draw:name="3" text:anchor-type="paragraph" draw:z-index="3" svg:width="5.3710416666667cm" svg:height="1.42875cm"><draw:image xlink:href="Pictures/8aa4b309f32c6563c0ace45dc0c93b3d.png" xlink:type="simple" xlink:show="embed" xlink:actuate="onLoad"/></draw:frame></text:p>
      <text:h text:style-name="Heading_20_3" text:outline-level="3"><text:bookmark-start text:name="__RefHeading___etape_2desactiver_les_affichages_d_apparence_du_fichier_4"/><text:bookmark-start text:name="etape_2desactiver_les_affichages_d_apparence_du_fichier"/>Étape 2 : désactiver les affichages d'apparence du fichier<text:bookmark-end text:name="__RefHeading___etape_2desactiver_les_affichages_d_apparence_du_fichier_4"/><text:bookmark-end text:name="etape_2desactiver_les_affichages_d_apparence_du_fichier"/></text:h>
      <text:list text:style-name="List_20_1" text:continue-numbering="false">
        <text:list-item>
          <text:p text:style-name="LastListParagraph_List_20_1_Content_First"> activer le mode édition</text:p>
        </text:list-item>
      </text:list>
      <text:p text:style-name="Text_20_body"><draw:frame draw:style-name="mediacenter" draw:name="4" text:anchor-type="paragraph" draw:z-index="4" svg:width="5.23875cm" svg:height="1.7991666666667cm"><draw:image xlink:href="Pictures/b80e03add7d8907011af87ad7046b463.png" xlink:type="simple" xlink:show="embed" xlink:actuate="onLoad"/></draw:frame></text:p>
      <text:list text:style-name="List_20_1" text:continue-numbering="false">
        <text:list-item>
          <text:p text:style-name="LastListParagraph_List_20_1_Content_First"> au niveau du fichier concerné, cliquer sur “Modifier” puis sur “Paramètres”</text:p>
        </text:list-item>
      </text:list>
      <text:p text:style-name="Text_20_body"><draw:frame draw:style-name="mediacenter" draw:name="5" text:anchor-type="paragraph" draw:z-index="5" svg:width="14.234583333333cm" svg:height="2.4077083333333cm"><draw:image xlink:href="Pictures/c8baddb52b101bda2e08187d49cf94cc.png" xlink:type="simple" xlink:show="embed" xlink:actuate="onLoad"/></draw:frame></text:p>
      <text:list text:style-name="List_20_1" text:continue-numbering="false">
        <text:list-item>
          <text:p text:style-name="LastListParagraph_List_20_1_Content_First"> dans le volet “Apparence”, décocher les trois affichages (taille, type et date)</text:p>
        </text:list-item>
      </text:list>
      <text:p text:style-name="Text_20_body"><draw:frame draw:style-name="mediacenter" draw:name="6" text:anchor-type="paragraph" draw:z-index="6" svg:width="11.456458333333cm" svg:height="4.92125cm"><draw:image xlink:href="Pictures/17fd064f26a375f93fe86e865033981c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 et revenir au cours</text:p>
        </text:list-item>
      </text:list>
      <text:p text:style-name="Text_20_body"><draw:frame draw:style-name="mediacenter" draw:name="7" text:anchor-type="paragraph" draw:z-index="7" svg:width="9.9747916666667cm" svg:height="1.6933333333333cm"><draw:image xlink:href="Pictures/6ad1937d329811eaed49499795e0a05a.png" xlink:type="simple" xlink:show="embed" xlink:actuate="onLoad"/></draw:frame></text:p>
      <text:list text:style-name="List_20_1" text:continue-numbering="false">
        <text:list-item>
          <text:p text:style-name="LastListParagraph_List_20_1_Content_First"> constater que le nom entre parenthèses a disparu</text:p>
        </text:list-item>
      </text:list>
      <text:p text:style-name="Text_20_body"><draw:frame draw:style-name="mediacenter" draw:name="8" text:anchor-type="paragraph" draw:z-index="8" svg:width="14.155208333333cm" svg:height="1.3758333333333cm"><draw:image xlink:href="Pictures/790f6fbea167753ffb9290b6bed2b51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45:31</meta:creation-date>
    <dc:creator>Generated</dc:creator>
    <dc:date>2026-09-16T00::45:31</dc:date>
    <dc:language>en-US</dc:language>
    <meta:editing-cycles>1</meta:editing-cycles>
    <meta:editing-duration>PT0S</meta:editing-duration>
    <dc:title>moodle:inscriptions:gestion_des_groupes:faq</dc:title>
  </office:meta>
</office:document-meta>
</file>