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5a9cc58a1450432295bc45d6ece9f52.png"/>
  <manifest:file-entry manifest:media-type="image/png" manifest:full-path="Pictures/4e536332355f67e8814ed8d18b0f8a59.png"/>
  <manifest:file-entry manifest:media-type="image/png" manifest:full-path="Pictures/5557a029b7f79f75ed20c29b6bb12964.png"/>
  <manifest:file-entry manifest:media-type="image/png" manifest:full-path="Pictures/7c4cd61ff656664c39c249677a3f0424.png"/>
  <manifest:file-entry manifest:media-type="image/png" manifest:full-path="Pictures/0ad257ff3c38b5612e0c51bf9d321527.png"/>
  <manifest:file-entry manifest:media-type="image/png" manifest:full-path="Pictures/58f6e302df8656fed9c1632a379fb155.png"/>
  <manifest:file-entry manifest:media-type="image/png" manifest:full-path="Pictures/078cea73e0641b40336ee5a9f7470d6e.png"/>
  <manifest:file-entry manifest:media-type="image/png" manifest:full-path="Pictures/70086fde878eeddafbcaa8c0ffe7eaa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gestion_des_groupes:creer_un_groupement"/><text:bookmark-start text:name="__RefHeading___creer_un_groupement_1"/><text:bookmark-start text:name="creer_un_groupement"/>Créer un groupement<text:bookmark-end text:name="__RefHeading___creer_un_groupement_1"/><text:bookmark-end text:name="creer_un_groupement"/></text:h>
      <text:h text:style-name="Heading_20_2" text:outline-level="2"><text:bookmark-start text:name="__RefHeading___etape_1acceder_a_la_page_participants_du_cours_2"/><text:bookmark-start text:name="etape_1acceder_a_la_page_participants_du_cours"/>Étape 1 : Accéder à la page "Participants" du cours<text:bookmark-end text:name="__RefHeading___etape_1acceder_a_la_page_participants_du_cours_2"/><text:bookmark-end text:name="etape_1acceder_a_la_page_participants_du_cours"/></text:h>
      <text:p text:style-name="Text_20_body"><draw:frame draw:style-name="mediacenter" draw:name="0" text:anchor-type="paragraph" draw:z-index="0" svg:width="4.365625cm" svg:height="5.08cm"><draw:image xlink:href="Pictures/75a9cc58a1450432295bc45d6ece9f52.png" xlink:type="simple" xlink:show="embed" xlink:actuate="onLoad"/></draw:frame></text:p>
      <text:h text:style-name="Heading_20_2" text:outline-level="2"><text:bookmark-start text:name="__RefHeading___etape_2acceder_a_la_page_groupes_3"/><text:bookmark-start text:name="etape_2acceder_a_la_page_groupes"/>Étape 2 : Accéder à la page "Groupes"<text:bookmark-end text:name="__RefHeading___etape_2acceder_a_la_page_groupes_3"/><text:bookmark-end text:name="etape_2acceder_a_la_page_groupes"/></text:h>
      <text:p text:style-name="Text_20_body"><draw:frame draw:style-name="mediacenter" draw:name="1" text:anchor-type="paragraph" draw:z-index="1" svg:width="20.425833333333cm" style:rel-width="100%" svg:height="6.270625cm" style:rel-height="scale"><draw:image xlink:href="Pictures/4e536332355f67e8814ed8d18b0f8a59.png" xlink:type="simple" xlink:show="embed" xlink:actuate="onLoad"/></draw:frame></text:p>
      <text:h text:style-name="Heading_20_2" text:outline-level="2"><text:bookmark-start text:name="__RefHeading___etape_3acceder_a_l_onglet_groupement_4"/><text:bookmark-start text:name="etape_3acceder_a_l_onglet_groupement"/>Étape 3 : Accéder à l'onglet "Groupement"<text:bookmark-end text:name="__RefHeading___etape_3acceder_a_l_onglet_groupement_4"/><text:bookmark-end text:name="etape_3acceder_a_l_onglet_groupement"/></text:h>
      <text:p text:style-name="Text_20_body"><draw:frame draw:style-name="mediacenter" draw:name="2" text:anchor-type="paragraph" draw:z-index="2" svg:width="13.678958333333cm" svg:height="6.4029166666667cm"><draw:image xlink:href="Pictures/5557a029b7f79f75ed20c29b6bb12964.png" xlink:type="simple" xlink:show="embed" xlink:actuate="onLoad"/></draw:frame></text:p>
      <text:h text:style-name="Heading_20_2" text:outline-level="2"><text:bookmark-start text:name="__RefHeading___etape_4cliquer_sur_creer_un_groupement_5"/><text:bookmark-start text:name="etape_4cliquer_sur_creer_un_groupement"/>Étape 4 : Cliquer sur "Créer un groupement"<text:bookmark-end text:name="__RefHeading___etape_4cliquer_sur_creer_un_groupement_5"/><text:bookmark-end text:name="etape_4cliquer_sur_creer_un_groupement"/></text:h>
      <text:p text:style-name="Text_20_body"><draw:frame draw:style-name="mediacenter" draw:name="3" text:anchor-type="paragraph" draw:z-index="3" svg:width="14.393333333333cm" svg:height="8.9958333333333cm"><draw:image xlink:href="Pictures/7c4cd61ff656664c39c249677a3f0424.png" xlink:type="simple" xlink:show="embed" xlink:actuate="onLoad"/></draw:frame></text:p>
      <text:h text:style-name="Heading_20_2" text:outline-level="2"><text:bookmark-start text:name="__RefHeading___etape_5renseigner_le_nom_du_groupement_6"/><text:bookmark-start text:name="etape_5renseigner_le_nom_du_groupement"/>Étape 5 : Renseigner le nom du groupement<text:bookmark-end text:name="__RefHeading___etape_5renseigner_le_nom_du_groupement_6"/><text:bookmark-end text:name="etape_5renseigner_le_nom_du_groupement"/></text:h>
      <text:p text:style-name="Text_20_body"><draw:frame draw:style-name="mediacenter" draw:name="4" text:anchor-type="paragraph" draw:z-index="4" svg:width="25.611666666667cm" style:rel-width="100%" svg:height="18.176875cm" style:rel-height="scale"><draw:image xlink:href="Pictures/0ad257ff3c38b5612e0c51bf9d321527.png" xlink:type="simple" xlink:show="embed" xlink:actuate="onLoad"/></draw:frame></text:p>
      <text:h text:style-name="Heading_20_2" text:outline-level="2"><text:bookmark-start text:name="__RefHeading___etape_6cliquer_sur_la_silhouette_pour_acceder_a_la_page_d_ajout_des_groupes_7"/><text:bookmark-start text:name="etape_6cliquer_sur_la_silhouette_pour_acceder_a_la_page_d_ajout_des_groupes"/>Étape 6 : Cliquer sur la silhouette pour accéder à la page d'ajout des groupes<text:bookmark-end text:name="__RefHeading___etape_6cliquer_sur_la_silhouette_pour_acceder_a_la_page_d_ajout_des_groupes_7"/><text:bookmark-end text:name="etape_6cliquer_sur_la_silhouette_pour_acceder_a_la_page_d_ajout_des_groupes"/></text:h>
      <text:p text:style-name="Text_20_body"><draw:frame draw:style-name="mediacenter" draw:name="5" text:anchor-type="paragraph" draw:z-index="5" svg:width="34.977916666667cm" style:rel-width="100%" svg:height="8.4666666666667cm" style:rel-height="scale"><draw:image xlink:href="Pictures/58f6e302df8656fed9c1632a379fb155.png" xlink:type="simple" xlink:show="embed" xlink:actuate="onLoad"/></draw:frame></text:p>
      <text:h text:style-name="Heading_20_2" text:outline-level="2"><text:bookmark-start text:name="__RefHeading___etape_7ajouter_les_groupes_au_groupement_8"/><text:bookmark-start text:name="etape_7ajouter_les_groupes_au_groupement"/>Étape 7 : Ajouter les groupes au groupement<text:bookmark-end text:name="__RefHeading___etape_7ajouter_les_groupes_au_groupement_8"/><text:bookmark-end text:name="etape_7ajouter_les_groupes_au_groupement"/></text:h>
      <text:p text:style-name="Text_20_body"><draw:frame draw:style-name="mediacenter" draw:name="6" text:anchor-type="paragraph" draw:z-index="6" svg:width="28.442708333333cm" style:rel-width="100%" svg:height="14.102291666667cm" style:rel-height="scale"><draw:image xlink:href="Pictures/078cea73e0641b40336ee5a9f7470d6e.png" xlink:type="simple" xlink:show="embed" xlink:actuate="onLoad"/></draw:frame></text:p>
      <text:h text:style-name="Heading_20_2" text:outline-level="2"><text:bookmark-start text:name="__RefHeading___etape_8consulter_la_liste_des_groupes_du_groupement_9"/><text:bookmark-start text:name="etape_8consulter_la_liste_des_groupes_du_groupement"/>Étape 8 : Consulter la liste des groupes du groupement<text:bookmark-end text:name="__RefHeading___etape_8consulter_la_liste_des_groupes_du_groupement_9"/><text:bookmark-end text:name="etape_8consulter_la_liste_des_groupes_du_groupement"/></text:h>
      <text:p text:style-name="Text_20_body"><draw:frame draw:style-name="mediacenter" draw:name="7" text:anchor-type="paragraph" draw:z-index="7" svg:width="24.950208333333cm" style:rel-width="100%" svg:height="6.588125cm" style:rel-height="scale"><draw:image xlink:href="Pictures/70086fde878eeddafbcaa8c0ffe7eaae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0::04:53</meta:creation-date>
    <dc:creator>Generated</dc:creator>
    <dc:date>2026-09-15T10::04:53</dc:date>
    <dc:language>en-US</dc:language>
    <meta:editing-cycles>1</meta:editing-cycles>
    <meta:editing-duration>PT0S</meta:editing-duration>
    <dc:title>moodle:gestion_des_groupes:creer_un_groupement</dc:title>
  </office:meta>
</office:document-meta>
</file>