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13cd38084fecc3ec963210637a2cfa.png"/>
  <manifest:file-entry manifest:media-type="image/png" manifest:full-path="Pictures/eb74029732fcb9f360b704ef1f20b235.png"/>
  <manifest:file-entry manifest:media-type="image/png" manifest:full-path="Pictures/2f3f9d677eac0f5ccbe26be71968ad29.png"/>
  <manifest:file-entry manifest:media-type="image/png" manifest:full-path="Pictures/93a84c6ae4fc48b8224123f481ed6c23.png"/>
  <manifest:file-entry manifest:media-type="image/png" manifest:full-path="Pictures/044505a69dc407cf425a989d4e7c27d9.png"/>
  <manifest:file-entry manifest:media-type="image/png" manifest:full-path="Pictures/212443391d10429f287e6759d0760611.png"/>
  <manifest:file-entry manifest:media-type="image/png" manifest:full-path="Pictures/94908ea3cd0c046f90b26716db391882.png"/>
  <manifest:file-entry manifest:media-type="image/png" manifest:full-path="Pictures/9465cb2fa330eaa3777412f034b5bcb9.png"/>
  <manifest:file-entry manifest:media-type="image/png" manifest:full-path="Pictures/5ad24ea9cfd131c7a217923eae44fdf2.png"/>
  <manifest:file-entry manifest:media-type="image/png" manifest:full-path="Pictures/8e942f972853c2b69d44133d7ee7a2ff.png"/>
  <manifest:file-entry manifest:media-type="image/png" manifest:full-path="Pictures/7635df76bb9c57c893b980829751c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reer_un_groupe"/><text:bookmark-start text:name="__RefHeading___creer_un_groupe_de_participants_1"/><text:bookmark-start text:name="creer_un_groupe_de_participants"/>Créer un groupe de participants<text:bookmark-end text:name="__RefHeading___creer_un_groupe_de_participants_1"/><text:bookmark-end text:name="creer_un_groupe_de_participants"/></text:h>
      <text:h text:style-name="Heading_20_2" text:outline-level="2"><text:bookmark-start text:name="__RefHeading___etape_1creer_un_groupe_2"/><text:bookmark-start text:name="etape_1creer_un_groupe"/>Étape 1 : créer un groupe<text:bookmark-end text:name="__RefHeading___etape_1creer_un_groupe_2"/><text:bookmark-end text:name="etape_1creer_un_groupe"/></text:h>
      <text:list text:style-name="List_20_1" text:continue-numbering="false">
        <text:list-item>
          <text:p text:style-name="List_20_1_Content_First"> Aller dans l'espace de cours souhaité ;</text:p>
        </text:list-item>
        <text:list-item>
          <text:p text:style-name="List_20_1_Content_Last"> cliquer dans la barre de gauche sur “<text:span text:style-name="Strong_20_Emphasis">Participants</text:span>” : </text:p>
        </text:list-item>
      </text:list>
      <text:p text:style-name="Text_20_body"><draw:frame draw:style-name="mediacenter" draw:name="0" text:anchor-type="paragraph" draw:z-index="0" svg:width="5.1858333333333cm" svg:height="8.2814583333333cm"><draw:image xlink:href="Pictures/cd13cd38084fecc3ec963210637a2cfa.png" xlink:type="simple" xlink:show="embed" xlink:actuate="onLoad"/></draw:frame></text:p>
      <text:list text:style-name="List_20_1" text:continue-numbering="false">
        <text:list-item>
          <text:p text:style-name="LastListParagraph_List_20_1_Content_First"> cliquer sur le rouge puis sur “<text:span text:style-name="Strong_20_Emphasis">Groupes</text:span>” :</text:p>
        </text:list-item>
      </text:list>
      <text:p text:style-name="Text_20_body"><draw:frame draw:style-name="mediacenter" draw:name="1" text:anchor-type="paragraph" draw:z-index="1" svg:width="21.193125cm" style:rel-width="100%" svg:height="9.4720833333333cm" style:rel-height="scale"><draw:image xlink:href="Pictures/eb74029732fcb9f360b704ef1f20b235.png" xlink:type="simple" xlink:show="embed" xlink:actuate="onLoad"/></draw:frame></text:p>
      <text:list text:style-name="List_20_1" text:continue-numbering="false">
        <text:list-item>
          <text:p text:style-name="LastListParagraph_List_20_1_Content_First"> cliquer sur “<text:span text:style-name="Strong_20_Emphasis">Créer un groupe</text:span>” :</text:p>
        </text:list-item>
      </text:list>
      <text:p text:style-name="Text_20_body"><draw:frame draw:style-name="mediacenter" draw:name="2" text:anchor-type="paragraph" draw:z-index="2" svg:width="13.361458333333cm" svg:height="14.578541666667cm"><draw:image xlink:href="Pictures/2f3f9d677eac0f5ccbe26be71968ad29.png" xlink:type="simple" xlink:show="embed" xlink:actuate="onLoad"/></draw:frame></text:p>
      <text:list text:style-name="List_20_1" text:continue-numbering="false">
        <text:list-item>
          <text:p text:style-name="LastListParagraph_List_20_1_Content_First"> indiquer le nom du groupe : </text:p>
        </text:list-item>
      </text:list>
      <text:p text:style-name="Text_20_body"><draw:frame draw:style-name="mediacenter" draw:name="3" text:anchor-type="paragraph" draw:z-index="3" svg:width="18.626666666667cm" style:rel-width="100%" svg:height="3.0691666666667cm" style:rel-height="scale"><draw:image xlink:href="Pictures/93a84c6ae4fc48b8224123f481ed6c23.png" xlink:type="simple" xlink:show="embed" xlink:actuate="onLoad"/></draw:frame></text:p>
      <text:list text:style-name="List_20_1" text:continue-numbering="false">
        <text:list-item>
          <text:p text:style-name="LastListParagraph_List_20_1_Content_First"> indiquer si vous souhaitez que les membres du groupe puissent avoir une communication de groupe :</text:p>
        </text:list-item>
      </text:list>
      <text:p text:style-name="Text_20_body"><draw:frame draw:style-name="mediacenter" draw:name="4" text:anchor-type="paragraph" draw:z-index="4" svg:width="12.435416666667cm" svg:height="3.175cm"><draw:image xlink:href="Pictures/044505a69dc407cf425a989d4e7c27d9.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5" text:anchor-type="paragraph" draw:z-index="5" svg:width="4.92125cm" svg:height="1.6404166666667cm"><draw:image xlink:href="Pictures/212443391d10429f287e6759d0760611.png" xlink:type="simple" xlink:show="embed" xlink:actuate="onLoad"/></draw:frame></text:p>
      <text:h text:style-name="Heading_20_2" text:outline-level="2"><text:bookmark-start text:name="__RefHeading___etape_2ajouter_des_participants_3"/><text:bookmark-start text:name="etape_2ajouter_des_participants"/>Étape 2 : ajouter des participants<text:bookmark-end text:name="__RefHeading___etape_2ajouter_des_participants_3"/><text:bookmark-end text:name="etape_2ajouter_des_participants"/></text:h>
      <text:list text:style-name="List_20_1" text:continue-numbering="false">
        <text:list-item>
          <text:p text:style-name="LastListParagraph_List_20_1_Content_First"> Cliquer sur le nom du groupe pour le mettre en surbrillance puis sur “<text:span text:style-name="Strong_20_Emphasis">Ajouter/retirer des utilisateurs</text:span>” : </text:p>
        </text:list-item>
      </text:list>
      <text:p text:style-name="Text_20_body"><draw:frame draw:style-name="mediacenter" draw:name="6" text:anchor-type="paragraph" draw:z-index="6" svg:width="26.167291666667cm" style:rel-width="100%" svg:height="12.117916666667cm" style:rel-height="scale"><draw:image xlink:href="Pictures/94908ea3cd0c046f90b26716db391882.png" xlink:type="simple" xlink:show="embed" xlink:actuate="onLoad"/></draw:frame></text:p>
      <text:list text:style-name="List_20_1" text:continue-numbering="false">
        <text:list-item>
          <text:p text:style-name="LastListParagraph_List_20_1_Content_First"> sélectionner les utilisateurs puis cliquer sur “<text:span text:style-name="Strong_20_Emphasis">Ajouter</text:span>” : </text:p>
        </text:list-item>
      </text:list>
      <text:p text:style-name="Text_20_body"><draw:frame draw:style-name="mediacenter" draw:name="7" text:anchor-type="paragraph" draw:z-index="7" svg:width="26.246666666667cm" style:rel-width="100%" svg:height="11.641666666667cm" style:rel-height="scale"><draw:image xlink:href="Pictures/9465cb2fa330eaa3777412f034b5bcb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stuce : pour ajouter plusieurs utilisateurs en une seule fois, vous pouvez utiliser les touches Ctrl (sélection clic par clic) ou Maj (sélection de toutes les lignes entre le premier et du dernier clic).</text:p>
          </table:table-cell>
        </table:table-row>
      </table:table>
      <text:list text:style-name="List_20_1" text:continue-numbering="false">
        <text:list-item>
          <text:p text:style-name="LastListParagraph_List_20_1_Content_First"> cliquer sur “<text:span text:style-name="Strong_20_Emphasis">Retour aux groupes</text:span>” : </text:p>
        </text:list-item>
      </text:list>
      <text:p text:style-name="Text_20_body"><draw:frame draw:style-name="mediacenter" draw:name="9" text:anchor-type="paragraph" draw:z-index="9" svg:width="3.7835416666667cm" svg:height="1.6139583333333cm"><draw:image xlink:href="Pictures/8e942f972853c2b69d44133d7ee7a2ff.png" xlink:type="simple" xlink:show="embed" xlink:actuate="onLoad"/></draw:frame></text:p>
      <text:list text:style-name="List_20_1" text:continue-numbering="false">
        <text:list-item>
          <text:p text:style-name="LastListParagraph_List_20_1_Content_First"> le groupe possède maintenant des participants : </text:p>
        </text:list-item>
      </text:list>
      <text:p text:style-name="Text_20_body"><draw:frame draw:style-name="mediacenter" draw:name="10" text:anchor-type="paragraph" draw:z-index="10" svg:width="7.46125cm" svg:height="3.7041666666667cm"><draw:image xlink:href="Pictures/7635df76bb9c57c893b980829751c49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7:42</meta:creation-date>
    <dc:creator>Generated</dc:creator>
    <dc:date>2026-09-17T13::37:42</dc:date>
    <dc:language>en-US</dc:language>
    <meta:editing-cycles>1</meta:editing-cycles>
    <meta:editing-duration>PT0S</meta:editing-duration>
    <dc:title>moodle:gestion_des_groupes:creer_un_groupe</dc:title>
  </office:meta>
</office:document-meta>
</file>