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114e7b22098ed96418a72bd11e5cdbaa.png"/>
  <manifest:file-entry manifest:media-type="image/png" manifest:full-path="Pictures/d3742c981979a9aa81227fa11b4eda2a.png"/>
  <manifest:file-entry manifest:media-type="image/png" manifest:full-path="Pictures/23365d22a99ed31a6231818bef9b2327.png"/>
  <manifest:file-entry manifest:media-type="image/png" manifest:full-path="Pictures/cbb87d847d27804186891fcc72bdbc62.png"/>
  <manifest:file-entry manifest:media-type="image/png" manifest:full-path="Pictures/28718485487c8aa341b7a65bde467ea9.png"/>
  <manifest:file-entry manifest:media-type="image/png" manifest:full-path="Pictures/5b7382405b8149808340d5d4806b28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estion_des_groupes:creer_des_groupes_fichierexterne"/><text:bookmark-start text:name="__RefHeading___creer_des_groupes_a_partir_d_un_fichier_externe_1"/><text:bookmark-start text:name="creer_des_groupes_a_partir_d_un_fichier_externe"/>Créer des groupes à partir d'un fichier externe<text:bookmark-end text:name="__RefHeading___creer_des_groupes_a_partir_d_un_fichier_externe_1"/><text:bookmark-end text:name="creer_des_groupes_a_partir_d_un_fichier_externe"/></text:h>
      <text:h text:style-name="Heading_20_2" text:outline-level="2"><text:bookmark-start text:name="__RefHeading___preparation_du_fichier_2"/><text:bookmark-start text:name="preparation_du_fichier"/>Préparation du fichier<text:bookmark-end text:name="__RefHeading___preparation_du_fichier_2"/><text:bookmark-end text:name="preparation_du_fichier"/></text:h>
      <text:p text:style-name="Text_20_body">Pour importer directement des participants dans un espace de cours à partir d'un fichier, il faut que celui-ci soit dans un format précis et respecte une organisation strict. Le format recommandé est le .csv avec la virgule comme séparateur.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Attention, certains tableurs ne permettent pas de générer des fichier .csv avec la virgule comme séparateur. 
</text:p>
          </table:table-cell>
        </table:table-row>
      </table:table>
      <text:p text:style-name="Text_20_body">Pour générer ce fichier, il est donc recommandé d'utiliser un éditeur de texte basique comme Notepad ou Bloc-notes sous Windows. </text:p>
      <text:p text:style-name="Text_20_body">Ce fichier doit comporter, par ligne, <text:span text:style-name="Strong_20_Emphasis">une adresse mail</text:span> et un <text:span text:style-name="Strong_20_Emphasis">nom de groupe</text:span>, séparé par une virgule, comme ceci : </text:p>
      <text:p text:style-name="Text_20_body"><draw:frame draw:style-name="mediacenter" draw:name="1" text:anchor-type="paragraph" draw:z-index="1" svg:width="8.255cm" svg:height="2.54cm"><draw:image xlink:href="Pictures/114e7b22098ed96418a72bd11e5cdbaa.png" xlink:type="simple" xlink:show="embed" xlink:actuate="onLoad"/></draw:frame></text:p>
      <text:p text:style-name="Text_20_body">Les adresses mails seront uniquement de la forme <text:span text:style-name="Strong_20_Emphasis"/>@etu.unicaen.fr, pour les étudiants, ou <text:span text:style-name="Strong_20_Emphasis"/>@unicaen.fr, pour les possesseurs d'un persopass, c'est à dire, présentes dans le système d'information de l'université pour qu'elles soient acceptées par ecampus.  </text:p>
      <text:p text:style-name="Text_20_body">Une fois ce fichier rempli, il faut le sauvegarder avec l'extension '<text:span text:style-name="Strong_20_Emphasis">.csv</text:span>'.</text:p>
      <text:h text:style-name="Heading_20_2" text:outline-level="2"><text:bookmark-start text:name="__RefHeading___importation_3"/><text:bookmark-start text:name="importation"/>Importation<text:bookmark-end text:name="__RefHeading___importation_3"/><text:bookmark-end text:name="importation"/></text:h>
      <text:p text:style-name="Text_20_body">Une fois que votre fichier est prêt, il faut se rendre dans l'espace de cours concerné par l'ajout des groupes(1). Une fois dans cet espace, à partir de la roue crantée(2), choisir 'Plus'(3).</text:p>
      <text:p text:style-name="Text_20_body"><draw:frame draw:style-name="mediacenter" draw:name="2" text:anchor-type="paragraph" draw:z-index="2" svg:width="21.166666666667cm" style:rel-width="100%" svg:height="10.393110021786cm" style:rel-height="scale"><draw:image xlink:href="Pictures/d3742c981979a9aa81227fa11b4eda2a.png" xlink:type="simple" xlink:show="embed" xlink:actuate="onLoad"/></draw:frame></text:p>
      <text:p text:style-name="Text_20_body">Sur cette nouvelle page, se rendre dans l'onglet 'utilisateurs'(1) et choisir 'Importation des inscriptions'(2)</text:p>
      <text:p text:style-name="Text_20_body"><draw:frame draw:style-name="mediacenter" draw:name="3" text:anchor-type="paragraph" draw:z-index="3" svg:width="17.171458333333cm" style:rel-width="100%" svg:height="11.033125cm" style:rel-height="scale"><draw:image xlink:href="Pictures/23365d22a99ed31a6231818bef9b2327.png" xlink:type="simple" xlink:show="embed" xlink:actuate="onLoad"/></draw:frame></text:p>
      <text:p text:style-name="Text_20_body">Nous voici sur la page d'importation du ficher '.csv' que nous avons préparé. Comme nous avons identifier nos participants aux groupes, à partir de leur adresse mail Unicaen, choisir 'Adresse de couriel' pour le <text:span text:style-name="Emphasis">Champs utilisateur</text:span>(1) et sélectionner le bon rôle(2), 'Étudiants' pour un groupe d'étudiants, par exemple.   </text:p>
      <text:p text:style-name="Text_20_body"><draw:frame draw:style-name="mediacenter" draw:name="4" text:anchor-type="paragraph" draw:z-index="4" svg:width="17.62125cm" style:rel-width="100%" svg:height="9.4985416666667cm" style:rel-height="scale"><draw:image xlink:href="Pictures/cbb87d847d27804186891fcc72bdbc62.png" xlink:type="simple" xlink:show="embed" xlink:actuate="onLoad"/></draw:frame></text:p>
      <text:p text:style-name="Text_20_body">Dans la section suivante, <text:span text:style-name="Emphasis">Options des groupes</text:span>, comme nous souhaitons ici inscrire dans des groupes, nous allons sélectionner 'Oui' dans le premier menu déroulant(1). La modification des champs suivants est alors accessible. Nous allons 'Utiliser le fichier de données'(2) pour la sélection des groupes des participants. Pour le dernier champs, <text:span text:style-name="Emphasis">Créer les groupes</text:span>, cela dépends si les intitulés de groupes, indiqués dans le fichier .csv, existent déjà dans l'espace de cours. Si c'est le cas répondre 'Non' pour <text:span text:style-name="Emphasis">Créer les groupes</text:span>, sinon, répondre 'Oui'.    </text:p>
      <text:p text:style-name="Text_20_body"><draw:frame draw:style-name="mediacenter" draw:name="5" text:anchor-type="paragraph" draw:z-index="5" svg:width="17.541875cm" style:rel-width="100%" svg:height="7.3289583333333cm" style:rel-height="scale"><draw:image xlink:href="Pictures/28718485487c8aa341b7a65bde467ea9.png" xlink:type="simple" xlink:show="embed" xlink:actuate="onLoad"/></draw:frame></text:p>
      <text:p text:style-name="Text_20_body">La dernière section concerne l'importation, c'est à dire l'envoi vers la plateforme ecampus, du fichier préparé. Vous pouvez, soit le choisir sur votre poste informatique(1), soit le glisser-déposer sur la flèche bleue(2). Une fois que le nom de votre fichier apparaît à la place de la flèche bleue, il ne reste qu'à faire l'importation(3)</text:p>
      <text:p text:style-name="Text_20_body"><draw:frame draw:style-name="mediacenter" draw:name="6" text:anchor-type="paragraph" draw:z-index="6" svg:width="17.700625cm" style:rel-width="100%" svg:height="10.583333333333cm" style:rel-height="scale"><draw:image xlink:href="Pictures/5b7382405b8149808340d5d4806b2868.png" xlink:type="simple" xlink:show="embed" xlink:actuate="onLoad"/></draw:frame></text:p>
      <text:h text:style-name="Heading_20_2" text:outline-level="2"><text:bookmark-start text:name="__RefHeading___verifier_la_presence_des_utilisateurs_dans_les_groupes_4"/><text:bookmark-start text:name="verifier_la_presence_des_utilisateurs_dans_les_groupes"/>Vérifier la présence des utilisateurs dans les groupes<text:bookmark-end text:name="__RefHeading___verifier_la_presence_des_utilisateurs_dans_les_groupes_4"/><text:bookmark-end text:name="verifier_la_presence_des_utilisateurs_dans_les_groupes"/></text:h>
      <text:p text:style-name="Text_20_body">(en c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15:20</meta:creation-date>
    <dc:creator>Generated</dc:creator>
    <dc:date>2026-09-17T02::15:20</dc:date>
    <dc:language>en-US</dc:language>
    <meta:editing-cycles>1</meta:editing-cycles>
    <meta:editing-duration>PT0S</meta:editing-duration>
    <dc:title>moodle:gestion_des_groupes:creer_des_groupes_fichierexterne</dc:title>
  </office:meta>
</office:document-meta>
</file>