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978f781c90ed4977a7013062acb57566.png"/>
  <manifest:file-entry manifest:media-type="image/png" manifest:full-path="Pictures/e08d68a255631a3829c2d9ccc6c5305c.png"/>
  <manifest:file-entry manifest:media-type="image/png" manifest:full-path="Pictures/84e69fed141a66a2309c0ede7a7cf345.png"/>
  <manifest:file-entry manifest:media-type="image/png" manifest:full-path="Pictures/e918d706a1275f5d557f22ceddd48180.png"/>
  <manifest:file-entry manifest:media-type="image/png" manifest:full-path="Pictures/bbb7f9223d4a2a824995982645a56637.png"/>
  <manifest:file-entry manifest:media-type="image/png" manifest:full-path="Pictures/51d1a00267b588c87a312d501fc9c1ed.png"/>
  <manifest:file-entry manifest:media-type="image/png" manifest:full-path="Pictures/08a01fa4670075f58084f5cd5041db2f.png"/>
  <manifest:file-entry manifest:media-type="image/png" manifest:full-path="Pictures/c8653a5aba572795e02cadd732d400b6.png"/>
  <manifest:file-entry manifest:media-type="image/png" manifest:full-path="Pictures/5ac56c7a8f6c8adce62c379d952a8386.png"/>
  <manifest:file-entry manifest:media-type="image/png" manifest:full-path="Pictures/5b45811e7dbd376ba64540af23538126.png"/>
  <manifest:file-entry manifest:media-type="image/png" manifest:full-path="Pictures/d207de04ed196829cc1169b3f134b707.png"/>
  <manifest:file-entry manifest:media-type="image/png" manifest:full-path="Pictures/e71ac98a8eb37277a44bc7d07f7594b4.png"/>
  <manifest:file-entry manifest:media-type="image/png" manifest:full-path="Pictures/630ddde62615228cff632d8ed692e0e6.png"/>
  <manifest:file-entry manifest:media-type="image/png" manifest:full-path="Pictures/1613513ede5ce5b6a15ce1c43c902d23.png"/>
  <manifest:file-entry manifest:media-type="image/png" manifest:full-path="Pictures/963f52ce2a793a9435b10a7b5c832df4.png"/>
  <manifest:file-entry manifest:media-type="image/png" manifest:full-path="Pictures/ec140e573b2e81d00f35340063ee369e.png"/>
  <manifest:file-entry manifest:media-type="image/png" manifest:full-path="Pictures/3e2e5d059fba459230ffdb163fa943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parametres_avances"/><text:bookmark-start text:name="__RefHeading___parametres_avances_du_forum_1"/><text:bookmark-start text:name="parametres_avances_du_forum"/>Paramètres avancés du FORUM<text:bookmark-end text:name="__RefHeading___parametres_avances_du_forum_1"/><text:bookmark-end text:name="parametres_avances_du_foru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ensez à utilisez, dans l'interface de paramétrage de l'activité forum, l'aide en ligne matérialisée par le symbole <draw:frame draw:style-name="media" draw:name="1" text:anchor-type="as-char" draw:z-index="1" svg:width="0.79375cm" svg:height="0.873125cm"><draw:image xlink:href="Pictures/978f781c90ed4977a7013062acb57566.png" xlink:type="simple" xlink:show="embed" xlink:actuate="onLoad"/></draw:frame> pour voir le détail des paramétrages disponibles.</text:p>
          </table:table-cell>
        </table:table-row>
      </table:table>
      <text:h text:style-name="Heading_20_2" text:outline-level="2"><text:bookmark-start text:name="__RefHeading___je_veux_un_seul_fil_de_discussion_2"/><text:bookmark-start text:name="je_veux_un_seul_fil_de_discussion"/>Je veux un seul fil de discussion<text:bookmark-end text:name="__RefHeading___je_veux_un_seul_fil_de_discussion_2"/><text:bookmark-end text:name="je_veux_un_seul_fil_de_discussion"/></text:h>
      <text:list text:style-name="List_20_1" text:continue-numbering="false">
        <text:list-item>
          <text:p text:style-name="LastListParagraph_List_20_1_Content_First"> Dans les paramètres du forum, sélectionner comme “<text:span text:style-name="Strong_20_Emphasis">Type de forum</text:span>” le choix “<text:span text:style-name="Strong_20_Emphasis">Une seule discussion</text:span>” : </text:p>
        </text:list-item>
      </text:list>
      <text:p text:style-name="Text_20_body"><draw:frame draw:style-name="mediacenter" draw:name="2" text:anchor-type="paragraph" draw:z-index="2" svg:width="14.234583333333cm" svg:height="4.2333333333333cm"><draw:image xlink:href="Pictures/e08d68a255631a3829c2d9ccc6c5305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Enregistrer et afficher</text:span>” :</text:p>
        </text:list-item>
      </text:list>
      <text:p text:style-name="Text_20_body"><draw:frame draw:style-name="mediacenter" draw:name="3" text:anchor-type="paragraph" draw:z-index="3" svg:width="9.604375cm" svg:height="1.4816666666667cm"><draw:image xlink:href="Pictures/84e69fed141a66a2309c0ede7a7cf345.png" xlink:type="simple" xlink:show="embed" xlink:actuate="onLoad"/></draw:frame></text:p>
      <text:list text:style-name="List_20_1" text:continue-numbering="false">
        <text:list-item>
          <text:p text:style-name="LastListParagraph_List_20_1_Content_First"> lancer la discussion unique en postant comme premier message les objectifs et attendus : </text:p>
        </text:list-item>
      </text:list>
      <text:p text:style-name="Text_20_body"><draw:frame draw:style-name="mediacenter" draw:name="4" text:anchor-type="paragraph" draw:z-index="4" svg:width="9.3927083333333cm" svg:height="3.0691666666667cm"><draw:image xlink:href="Pictures/e918d706a1275f5d557f22ceddd48180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5" text:anchor-type="as-char" draw:z-index="5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Ne peut pas être utilisé avec des groupes séparés.</text:p>
          </table:table-cell>
        </table:table-row>
      </table:table>
      <text:h text:style-name="Heading_20_2" text:outline-level="2"><text:bookmark-start text:name="__RefHeading___je_veux_que_les_apprenants_ne_voient_pas_les_contributions_des_autres_avant_d_avoir_poste_au_moins_un_message_3"/><text:bookmark-start text:name="je_veux_que_les_apprenants_ne_voient_pas_les_contributions_des_autres_avant_d_avoir_poste_au_moins_un_message"/>Je veux que les apprenants ne voient pas les contributions des autres avant d'avoir posté au moins un message<text:bookmark-end text:name="__RefHeading___je_veux_que_les_apprenants_ne_voient_pas_les_contributions_des_autres_avant_d_avoir_poste_au_moins_un_message_3"/><text:bookmark-end text:name="je_veux_que_les_apprenants_ne_voient_pas_les_contributions_des_autres_avant_d_avoir_poste_au_moins_un_message"/></text:h>
      <text:list text:style-name="List_20_1" text:continue-numbering="false">
        <text:list-item>
          <text:p text:style-name="LastListParagraph_List_20_1_Content_First"> Dans les paramètres du forum, sélectionner comme “<text:span text:style-name="Strong_20_Emphasis">Type de forum</text:span>” le choix “<text:span text:style-name="Strong_20_Emphasis">Forum questions/réponses</text:span>” : </text:p>
        </text:list-item>
      </text:list>
      <text:p text:style-name="Text_20_body"><draw:frame draw:style-name="mediacenter" draw:name="6" text:anchor-type="paragraph" draw:z-index="6" svg:width="14.208125cm" svg:height="4.1539583333333cm"><draw:image xlink:href="Pictures/51d1a00267b588c87a312d501fc9c1ed.png" xlink:type="simple" xlink:show="embed" xlink:actuate="onLoad"/></draw:frame></text:p>
      <text:h text:style-name="Heading_20_2" text:outline-level="2"><text:bookmark-start text:name="__RefHeading___je_veux_definir_une_date_limite_de_contribution_dans_le_forum_4"/><text:bookmark-start text:name="je_veux_definir_une_date_limite_de_contribution_dans_le_forum"/>Je veux définir une date limite de contribution dans le forum<text:bookmark-end text:name="__RefHeading___je_veux_definir_une_date_limite_de_contribution_dans_le_forum_4"/><text:bookmark-end text:name="je_veux_definir_une_date_limite_de_contribution_dans_le_forum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Disponibilité</text:span>” :</text:p>
        </text:list-item>
      </text:list>
      <text:p text:style-name="Text_20_body"><draw:frame draw:style-name="mediacenter" draw:name="7" text:anchor-type="paragraph" draw:z-index="7" svg:width="14.313958333333cm" svg:height="4.365625cm"><draw:image xlink:href="Pictures/08a01fa4670075f58084f5cd5041db2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case d'activation de la “<text:span text:style-name="Strong_20_Emphasis">Date limite</text:span>” et inscrire la date souhaitée :</text:p>
        </text:list-item>
      </text:list>
      <text:p text:style-name="Text_20_body"><draw:frame draw:style-name="mediacenter" draw:name="8" text:anchor-type="paragraph" draw:z-index="8" svg:width="17.93875cm" style:rel-width="100%" svg:height="3.2279166666667cm" style:rel-height="scale"><draw:image xlink:href="Pictures/c8653a5aba572795e02cadd732d400b6.png" xlink:type="simple" xlink:show="embed" xlink:actuate="onLoad"/></draw:frame></text:p>
      <text:h text:style-name="Heading_20_2" text:outline-level="2"><text:bookmark-start text:name="__RefHeading___je_veux_definir_une_condition_d_achevement_du_forum_5"/><text:bookmark-start text:name="je_veux_definir_une_condition_d_achevement_du_forum"/>Je veux définir une condition d’achèvement du forum<text:bookmark-end text:name="__RefHeading___je_veux_definir_une_condition_d_achevement_du_forum_5"/><text:bookmark-end text:name="je_veux_definir_une_condition_d_achevement_du_forum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chèvement d'activité</text:span>” :</text:p>
        </text:list-item>
      </text:list>
      <text:p text:style-name="Text_20_body"><draw:frame draw:style-name="mediacenter" draw:name="9" text:anchor-type="paragraph" draw:z-index="9" svg:width="6.1383333333333cm" svg:height="4.8947916666667cm"><draw:image xlink:href="Pictures/5ac56c7a8f6c8adce62c379d952a8386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'option “<text:span text:style-name="Strong_20_Emphasis">Afficher l'activité comme terminée dès que les conditions sont remplies</text:span>” :</text:p>
        </text:list-item>
      </text:list>
      <text:p text:style-name="Text_20_body"><draw:frame draw:style-name="mediacenter" draw:name="10" text:anchor-type="paragraph" draw:z-index="10" svg:width="18.758958333333cm" style:rel-width="100%" svg:height="3.81cm" style:rel-height="scale"><draw:image xlink:href="Pictures/5b45811e7dbd376ba64540af23538126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une condition, comme par exemple “avoir déposé au moins un message”. Cliquer sur la case d’activation de la condition choisie puis indiquer si demandé le nombre contributions souhaitées :</text:p>
        </text:list-item>
      </text:list>
      <text:p text:style-name="Text_20_body"><draw:frame draw:style-name="mediacenter" draw:name="11" text:anchor-type="paragraph" draw:z-index="11" svg:width="19.20875cm" style:rel-width="100%" svg:height="7.6729166666667cm" style:rel-height="scale"><draw:image xlink:href="Pictures/d207de04ed196829cc1169b3f134b707.png" xlink:type="simple" xlink:show="embed" xlink:actuate="onLoad"/></draw:frame></text:p>
      <text:h text:style-name="Heading_20_2" text:outline-level="2"><text:bookmark-start text:name="__RefHeading___je_ne_veux_pas_autoriser_le_depot_de_fichiers_dans_un_message_annexes_6"/><text:bookmark-start text:name="je_ne_veux_pas_autoriser_le_depot_de_fichiers_dans_un_message_annexes"/>Je ne veux pas autoriser le dépôt de fichiers dans un message (Annexes)<text:bookmark-end text:name="__RefHeading___je_ne_veux_pas_autoriser_le_depot_de_fichiers_dans_un_message_annexes_6"/><text:bookmark-end text:name="je_ne_veux_pas_autoriser_le_depot_de_fichiers_dans_un_message_annex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12" text:anchor-type="paragraph" draw:z-index="12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sur 0 dans “Nombre maximal d'annexes” souhaité :</text:p>
        </text:list-item>
      </text:list>
      <text:p text:style-name="Text_20_body"><draw:frame draw:style-name="mediacenter" draw:name="13" text:anchor-type="paragraph" draw:z-index="13" svg:width="14.022916666667cm" svg:height="3.8629166666667cm"><draw:image xlink:href="Pictures/630ddde62615228cff632d8ed692e0e6.png" xlink:type="simple" xlink:show="embed" xlink:actuate="onLoad"/></draw:frame></text:p>
      <text:h text:style-name="Heading_20_2" text:outline-level="2"><text:bookmark-start text:name="__RefHeading___je_veux_augmenter_la_taille_maximale_du_depot_de_fichiers_annexes_7"/><text:bookmark-start text:name="je_veux_augmenter_la_taille_maximale_du_depot_de_fichiers_annexes"/>Je veux augmenter la taille maximale du dépôt de fichiers (Annexes)<text:bookmark-end text:name="__RefHeading___je_veux_augmenter_la_taille_maximale_du_depot_de_fichiers_annexes_7"/><text:bookmark-end text:name="je_veux_augmenter_la_taille_maximale_du_depot_de_fichiers_annex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14" text:anchor-type="paragraph" draw:z-index="14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menu “<text:span text:style-name="Strong_20_Emphasis">Taille maximale de l'annexe</text:span>”, choisir le maximum proposé :</text:p>
        </text:list-item>
      </text:list>
      <text:p text:style-name="Text_20_body"><draw:frame draw:style-name="mediacenter" draw:name="15" text:anchor-type="paragraph" draw:z-index="15" svg:width="13.043958333333cm" svg:height="10.768541666667cm"><draw:image xlink:href="Pictures/1613513ede5ce5b6a15ce1c43c902d23.png" xlink:type="simple" xlink:show="embed" xlink:actuate="onLoad"/></draw:frame></text:p>
      <text:h text:style-name="Heading_20_2" text:outline-level="2"><text:bookmark-start text:name="__RefHeading___je_veux_que_le_nombre_de_mots_des_messages_soient_affiches_8"/><text:bookmark-start text:name="je_veux_que_le_nombre_de_mots_des_messages_soient_affiches"/>Je veux que le nombre de mots des messages soient affichés<text:bookmark-end text:name="__RefHeading___je_veux_que_le_nombre_de_mots_des_messages_soient_affiches_8"/><text:bookmark-end text:name="je_veux_que_le_nombre_de_mots_des_messages_soient_affich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16" text:anchor-type="paragraph" draw:z-index="16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oui dans “<text:span text:style-name="Strong_20_Emphasis">Afficher ne nombre de mots</text:span>”:</text:p>
        </text:list-item>
      </text:list>
      <text:p text:style-name="Text_20_body"><draw:frame draw:style-name="mediacenter" draw:name="17" text:anchor-type="paragraph" draw:z-index="17" svg:width="13.996458333333cm" svg:height="5.159375cm"><draw:image xlink:href="Pictures/963f52ce2a793a9435b10a7b5c832df4.png" xlink:type="simple" xlink:show="embed" xlink:actuate="onLoad"/></draw:frame></text:p>
      <text:h text:style-name="Heading_20_2" text:outline-level="2"><text:bookmark-start text:name="__RefHeading___je_veux_restreindre_l_acces_du_forum_a_un_groupe_a_une_periode_donnee_9"/><text:bookmark-start text:name="je_veux_restreindre_l_acces_du_forum_a_un_groupe_a_une_periode_donnee"/>Je veux restreindre l'accès du forum à un groupe, à une période donnée...<text:bookmark-end text:name="__RefHeading___je_veux_restreindre_l_acces_du_forum_a_un_groupe_a_une_periode_donnee_9"/><text:bookmark-end text:name="je_veux_restreindre_l_acces_du_forum_a_un_groupe_a_une_periode_donnee"/></text:h>
      <text:p text:style-name="Text_20_body">Se reporter à la documentation dédiée aux <text:a xlink:type="simple" xlink:href="https://pedagowiki.unicaen.fr/doku.php?id=moodle:restrictions" text:style-name="Internet_20_link" text:visited-style-name="Visited_20_Internet_20_Link">Restrictions d'accès</text:a></text:p>
      <text:h text:style-name="Heading_20_2" text:outline-level="2"><text:bookmark-start text:name="__RefHeading___je_veux_supprimer_le_forum_nouvelles_10"/><text:bookmark-start text:name="je_veux_supprimer_le_forum_nouvelles"/>Je veux supprimer le forum nouvelles<text:bookmark-end text:name="__RefHeading___je_veux_supprimer_le_forum_nouvelles_10"/><text:bookmark-end text:name="je_veux_supprimer_le_forum_nouvelles"/></text:h>
      <text:p text:style-name="Text_20_body">Vous souhaitez supprimer une bonne fois pour toutes le forum “Nouvelles” ajouté automatiquement à tous les espaces de cours.</text:p>
      <text:p text:style-name="Text_20_body">Il y a trois modifications à effectuer :</text:p>
      <text:list text:style-name="List_20_1" text:continue-numbering="false">
        <text:list-item>
          <text:p text:style-name="List_20_1_Content_First"> Supprimer le forum “Nouvelles” de l'espace de cours.</text:p>
        </text:list-item>
        <text:list-item>
          <text:p text:style-name="List_20_1_Content"> Dans les paramètres du cours, menu “Apparence”, passer le nombre d'annonces à 0.</text:p>
        </text:list-item>
        <text:list-item>
          <text:p text:style-name="List_20_1_Content_Last"> Supprimer le bloc “Dernières nouvelles” (Ecampus) ou “Dernières annonces” (Collégium Santé).</text:p>
        </text:list-item>
      </text:list>
      <text:h text:style-name="Heading_20_1" text:outline-level="1"><text:bookmark-start text:name="__RefHeading___partie_en_cours_de_reconstruction_11"/><text:bookmark-start text:name="partie_en_cours_de_reconstruction"/>Partie en cours de reconstruction<text:bookmark-end text:name="__RefHeading___partie_en_cours_de_reconstruction_11"/><text:bookmark-end text:name="partie_en_cours_de_reconstruction"/></text:h>
      <text:h text:style-name="Heading_20_3" text:outline-level="3"><text:bookmark-start text:name="__RefHeading___volet_inscription_et_suivi_des_messages_12"/><text:bookmark-start text:name="volet_inscription_et_suivi_des_messages"/>Volet Inscription et suivi des messages<text:bookmark-end text:name="__RefHeading___volet_inscription_et_suivi_des_messages_12"/><text:bookmark-end text:name="volet_inscription_et_suivi_des_messages"/></text:h>
      <text:p text:style-name="Text_20_body">Vous avez la possibilité de paramétrer le mode d'accès au forum :</text:p>
      <text:list text:style-name="List_20_1" text:continue-numbering="false">
        <text:list-item>
          <text:p text:style-name="List_20_1_Content_First">     Abonnement facultatif : les étudiants ne sont pas abonnés par défaut. Il leur appartient de s'abonner individuellement pour recevoir les messages.</text:p>
        </text:list-item>
        <text:list-item>
          <text:p text:style-name="List_20_1_Content">     Abonnement automatique : tous les étudiants sont automatiquement abonnés et reçoivent donc tous les messages. Ils pourront se désabonner.</text:p>
        </text:list-item>
        <text:list-item>
          <text:p text:style-name="List_20_1_Content">     Abonnement imposé : les étudiants sont automatiquement abonnés, mais ne pourront pas se désabonner. Ils reçoivent tous les messages.</text:p>
        </text:list-item>
        <text:list-item>
          <text:p text:style-name="List_20_1_Content_Last">     Abonnement désactivé : abonnement réservé seulement aux enseignants.</text:p>
        </text:list-item>
      </text:list>
      <text:p text:style-name="Text_20_body"><draw:frame draw:style-name="mediacenter" draw:name="18" text:anchor-type="paragraph" draw:z-index="18" svg:width="13.043958333333cm" svg:height="3.7835416666667cm"><draw:image xlink:href="Pictures/ec140e573b2e81d00f35340063ee369e.png" xlink:type="simple" xlink:show="embed" xlink:actuate="onLoad"/></draw:frame></text:p>
      <text:p text:style-name="Text_20_body">Vous pouvez également paramétrer le suivi de lecture des messages lus et non lus dans le forum selon 3 possibilités :</text:p>
      <text:list text:style-name="List_20_1" text:continue-numbering="false">
        <text:list-item>
          <text:p text:style-name="List_20_1_Content_First">     Facultatif permet aux étudiants d'activer ou de désactiver le suivi des messages selon leur souhait.</text:p>
        </text:list-item>
        <text:list-item>
          <text:p text:style-name="List_20_1_Content_Last">     Désactivé ne permet aucun suivi.</text:p>
        </text:list-item>
      </text:list>
      <text:h text:style-name="Heading_20_3" text:outline-level="3"><text:bookmark-start text:name="__RefHeading___volet_nombre_maximal_de_messages_13"/><text:bookmark-start text:name="volet_nombre_maximal_de_messages"/>Volet Nombre maximal de messages<text:bookmark-end text:name="__RefHeading___volet_nombre_maximal_de_messages_13"/><text:bookmark-end text:name="volet_nombre_maximal_de_messages"/></text:h>
      <text:p text:style-name="Text_20_body">Vous pouvez choisir :</text:p>
      <text:list text:style-name="List_20_1" text:continue-numbering="false">
        <text:list-item>
          <text:p text:style-name="List_20_1_Content_First">     De ne pas limiter le nombre de messages que l'étudiant pourra publier : option ne pas bloquer.</text:p>
        </text:list-item>
        <text:list-item>
          <text:p text:style-name="List_20_1_Content_Last">     Limiter pendant une certaine durée , le nombre maximal de messages que l'étudiant pourra publier et l'avertir lorsque le nombre de messages s'approche du nombre maximal autorisé dans la période donnée.</text:p>
        </text:list-item>
      </text:list>
      <text:p text:style-name="Text_20_body"><draw:frame draw:style-name="mediacenter" draw:name="19" text:anchor-type="paragraph" draw:z-index="19" svg:width="14.181666666667cm" svg:height="5.159375cm"><draw:image xlink:href="Pictures/3e2e5d059fba459230ffdb163fa9434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17:58</meta:creation-date>
    <dc:creator>Generated</dc:creator>
    <dc:date>2026-09-17T06::17:58</dc:date>
    <dc:language>en-US</dc:language>
    <meta:editing-cycles>1</meta:editing-cycles>
    <meta:editing-duration>PT0S</meta:editing-duration>
    <dc:title>moodle:forum:parametres_avances</dc:title>
  </office:meta>
</office:document-meta>
</file>