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8d68a255631a3829c2d9ccc6c5305c.png"/>
  <manifest:file-entry manifest:media-type="image/png" manifest:full-path="Pictures/84e69fed141a66a2309c0ede7a7cf345.png"/>
  <manifest:file-entry manifest:media-type="image/png" manifest:full-path="Pictures/e918d706a1275f5d557f22ceddd48180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une_seule_disussion_simple"/><text:bookmark-start text:name="__RefHeading___je_veux_un_seul_fil_de_discussion_1"/><text:bookmark-start text:name="je_veux_un_seul_fil_de_discussion"/>Je veux un seul fil de discussion<text:bookmark-end text:name="__RefHeading___je_veux_un_seul_fil_de_discussion_1"/><text:bookmark-end text:name="je_veux_un_seul_fil_de_discussion"/></text:h>
      <text:list text:style-name="List_20_1" text:continue-numbering="false">
        <text:list-item>
          <text:p text:style-name="LastListParagraph_List_20_1_Content_First"> Dans les paramètres du forum, sélectionner comme “<text:span text:style-name="Strong_20_Emphasis">Type de forum</text:span>” le choix “<text:span text:style-name="Strong_20_Emphasis">Une seule discussion</text:span>” : </text:p>
        </text:list-item>
      </text:list>
      <text:p text:style-name="Text_20_body"><draw:frame draw:style-name="mediacenter" draw:name="0" text:anchor-type="paragraph" draw:z-index="0" svg:width="14.234583333333cm" svg:height="4.2333333333333cm"><draw:image xlink:href="Pictures/e08d68a255631a3829c2d9ccc6c5305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Enregistrer et afficher</text:span>” :</text:p>
        </text:list-item>
      </text:list>
      <text:p text:style-name="Text_20_body"><draw:frame draw:style-name="mediacenter" draw:name="1" text:anchor-type="paragraph" draw:z-index="1" svg:width="9.604375cm" svg:height="1.4816666666667cm"><draw:image xlink:href="Pictures/84e69fed141a66a2309c0ede7a7cf345.png" xlink:type="simple" xlink:show="embed" xlink:actuate="onLoad"/></draw:frame></text:p>
      <text:list text:style-name="List_20_1" text:continue-numbering="false">
        <text:list-item>
          <text:p text:style-name="LastListParagraph_List_20_1_Content_First"> lancer la discussion unique en postant comme premier message les objectifs et attendus : </text:p>
        </text:list-item>
      </text:list>
      <text:p text:style-name="Text_20_body"><draw:frame draw:style-name="mediacenter" draw:name="2" text:anchor-type="paragraph" draw:z-index="2" svg:width="9.3927083333333cm" svg:height="3.0691666666667cm"><draw:image xlink:href="Pictures/e918d706a1275f5d557f22ceddd48180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Ne peut pas être utilisé avec des groupes séparés.</text:p>
          </table:table-cell>
        </table:table-row>
      </table:table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9:33</meta:creation-date>
    <dc:creator>Generated</dc:creator>
    <dc:date>2026-09-17T00::19:33</dc:date>
    <dc:language>en-US</dc:language>
    <meta:editing-cycles>1</meta:editing-cycles>
    <meta:editing-duration>PT0S</meta:editing-duration>
    <dc:title>moodle:forum:parametres_avances:une_seule_disussion_simple</dc:title>
  </office:meta>
</office:document-meta>
</file>