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71ac98a8eb37277a44bc7d07f7594b4.png"/>
  <manifest:file-entry manifest:media-type="image/png" manifest:full-path="Pictures/963f52ce2a793a9435b10a7b5c832df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:forum:parametres_avances:nombre_de_mots"/><text:bookmark-start text:name="__RefHeading___je_veux_que_le_nombre_de_mots_des_messages_soient_affiches_1"/><text:bookmark-start text:name="je_veux_que_le_nombre_de_mots_des_messages_soient_affiches"/>Je veux que le nombre de mots des messages soient affichés<text:bookmark-end text:name="__RefHeading___je_veux_que_le_nombre_de_mots_des_messages_soient_affiches_1"/><text:bookmark-end text:name="je_veux_que_le_nombre_de_mots_des_messages_soient_affiches"/></text:h>
      <text:list text:style-name="List_20_1" text:continue-numbering="false">
        <text:list-item>
          <text:p text:style-name="LastListParagraph_List_20_1_Content_First"> Dans les paramètres du forum, cliquer sur “<text:span text:style-name="Strong_20_Emphasis">Annexes et nombre de mots</text:span>” :</text:p>
        </text:list-item>
      </text:list>
      <text:p text:style-name="Text_20_body"><draw:frame draw:style-name="mediacenter" draw:name="0" text:anchor-type="paragraph" draw:z-index="0" svg:width="7.7258333333333cm" svg:height="3.2279166666667cm"><draw:image xlink:href="Pictures/e71ac98a8eb37277a44bc7d07f7594b4.png" xlink:type="simple" xlink:show="embed" xlink:actuate="onLoad"/></draw:frame></text:p>
      <text:list text:style-name="List_20_1" text:continue-numbering="false">
        <text:list-item>
          <text:p text:style-name="LastListParagraph_List_20_1_Content_First"> choisir oui dans “<text:span text:style-name="Strong_20_Emphasis">Afficher ne nombre de mots</text:span>”:</text:p>
        </text:list-item>
      </text:list>
      <text:p text:style-name="Text_20_body"><draw:frame draw:style-name="mediacenter" draw:name="1" text:anchor-type="paragraph" draw:z-index="1" svg:width="13.996458333333cm" svg:height="5.159375cm"><draw:image xlink:href="Pictures/963f52ce2a793a9435b10a7b5c832df4.png" xlink:type="simple" xlink:show="embed" xlink:actuate="onLoad"/></draw:frame></text:p>
      <text:h text:style-name="Heading_20_2" text:outline-level="2"><text:bookmark-start text:name="__RefHeading___retour_aux_parametres_avances_du_forum_2"/><text:bookmark-start text:name="retour_aux_parametres_avances_du_forum"/>Retour aux paramètres avancés du forum<text:bookmark-end text:name="__RefHeading___retour_aux_parametres_avances_du_forum_2"/><text:bookmark-end text:name="retour_aux_parametres_avances_du_forum"/></text:h>
      <text:p text:style-name="Text_20_body"><text:a xlink:type="simple" xlink:href="https://pedagowiki.unicaen.fr/doku.php?id=moodle:forum:parametres_avances" text:style-name="Internet_20_link" text:visited-style-name="Visited_20_Internet_20_Link">Paramètres avancés du FOR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7::16:53</meta:creation-date>
    <dc:creator>Generated</dc:creator>
    <dc:date>2026-09-16T07::16:53</dc:date>
    <dc:language>en-US</dc:language>
    <meta:editing-cycles>1</meta:editing-cycles>
    <meta:editing-duration>PT0S</meta:editing-duration>
    <dc:title>moodle:forum:parametres_avances:nombre_de_mots</dc:title>
  </office:meta>
</office:document-meta>
</file>