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8a01fa4670075f58084f5cd5041db2f.png"/>
  <manifest:file-entry manifest:media-type="image/png" manifest:full-path="Pictures/c8653a5aba572795e02cadd732d400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date_limite"/><text:bookmark-start text:name="__RefHeading___je_veux_definir_une_date_limite_de_contribution_dans_le_forum_1"/><text:bookmark-start text:name="je_veux_definir_une_date_limite_de_contribution_dans_le_forum"/>Je veux définir une date limite de contribution dans le forum<text:bookmark-end text:name="__RefHeading___je_veux_definir_une_date_limite_de_contribution_dans_le_forum_1"/><text:bookmark-end text:name="je_veux_definir_une_date_limite_de_contribution_dans_le_forum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Disponibilité</text:span>” :</text:p>
        </text:list-item>
      </text:list>
      <text:p text:style-name="Text_20_body"><draw:frame draw:style-name="mediacenter" draw:name="0" text:anchor-type="paragraph" draw:z-index="0" svg:width="14.313958333333cm" svg:height="4.365625cm"><draw:image xlink:href="Pictures/08a01fa4670075f58084f5cd5041db2f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case d'activation de la “<text:span text:style-name="Strong_20_Emphasis">Date limite</text:span>” et inscrire la date souhaitée :</text:p>
        </text:list-item>
      </text:list>
      <text:p text:style-name="Text_20_body"><draw:frame draw:style-name="mediacenter" draw:name="1" text:anchor-type="paragraph" draw:z-index="1" svg:width="17.93875cm" style:rel-width="100%" svg:height="3.2279166666667cm" style:rel-height="scale"><draw:image xlink:href="Pictures/c8653a5aba572795e02cadd732d400b6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25:32</meta:creation-date>
    <dc:creator>Generated</dc:creator>
    <dc:date>2026-09-16T17::25:32</dc:date>
    <dc:language>en-US</dc:language>
    <meta:editing-cycles>1</meta:editing-cycles>
    <meta:editing-duration>PT0S</meta:editing-duration>
    <dc:title>moodle:forum:parametres_avances:date_limite</dc:title>
  </office:meta>
</office:document-meta>
</file>