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c56c7a8f6c8adce62c379d952a8386.png"/>
  <manifest:file-entry manifest:media-type="image/png" manifest:full-path="Pictures/5b45811e7dbd376ba64540af23538126.png"/>
  <manifest:file-entry manifest:media-type="image/png" manifest:full-path="Pictures/d207de04ed196829cc1169b3f134b70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forum:parametres_avances:achevement"/><text:bookmark-start text:name="__RefHeading___je_veux_definir_une_condition_d_achevement_du_forum_1"/><text:bookmark-start text:name="je_veux_definir_une_condition_d_achevement_du_forum"/>Je veux définir une condition d’achèvement du forum<text:bookmark-end text:name="__RefHeading___je_veux_definir_une_condition_d_achevement_du_forum_1"/><text:bookmark-end text:name="je_veux_definir_une_condition_d_achevement_du_forum"/></text:h>
      <text:list text:style-name="List_20_1" text:continue-numbering="false">
        <text:list-item>
          <text:p text:style-name="LastListParagraph_List_20_1_Content_First"> Dans les paramètres du forum, cliquer sur “<text:span text:style-name="Strong_20_Emphasis">Achèvement d'activité</text:span>” :</text:p>
        </text:list-item>
      </text:list>
      <text:p text:style-name="Text_20_body"><draw:frame draw:style-name="mediacenter" draw:name="0" text:anchor-type="paragraph" draw:z-index="0" svg:width="6.1383333333333cm" svg:height="4.8947916666667cm"><draw:image xlink:href="Pictures/5ac56c7a8f6c8adce62c379d952a8386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l'option “<text:span text:style-name="Strong_20_Emphasis">Afficher l'activité comme terminée dès que les conditions sont remplies</text:span>” :</text:p>
        </text:list-item>
      </text:list>
      <text:p text:style-name="Text_20_body"><draw:frame draw:style-name="mediacenter" draw:name="1" text:anchor-type="paragraph" draw:z-index="1" svg:width="18.758958333333cm" style:rel-width="100%" svg:height="3.81cm" style:rel-height="scale"><draw:image xlink:href="Pictures/5b45811e7dbd376ba64540af23538126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une condition, comme par exemple “avoir déposé au moins un message”. Cliquer sur la case d’activation de la condition choisie puis indiquer si demandé le nombre contributions souhaitées :</text:p>
        </text:list-item>
      </text:list>
      <text:p text:style-name="Text_20_body"><draw:frame draw:style-name="mediacenter" draw:name="2" text:anchor-type="paragraph" draw:z-index="2" svg:width="19.20875cm" style:rel-width="100%" svg:height="7.6729166666667cm" style:rel-height="scale"><draw:image xlink:href="Pictures/d207de04ed196829cc1169b3f134b707.png" xlink:type="simple" xlink:show="embed" xlink:actuate="onLoad"/></draw:frame></text:p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pedagowiki.unicaen.fr/doku.php?id=moodle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9::26:33</meta:creation-date>
    <dc:creator>Generated</dc:creator>
    <dc:date>2026-09-16T19::26:33</dc:date>
    <dc:language>en-US</dc:language>
    <meta:editing-cycles>1</meta:editing-cycles>
    <meta:editing-duration>PT0S</meta:editing-duration>
    <dc:title>moodle:forum:parametres_avances:achevement</dc:title>
  </office:meta>
</office:document-meta>
</file>