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926ad8a09b1f1b223c03d7eb352f35fa.png"/>
  <manifest:file-entry manifest:media-type="image/png" manifest:full-path="Pictures/52e3c41462c29be7170089de34fcc062.png"/>
  <manifest:file-entry manifest:media-type="image/png" manifest:full-path="Pictures/965a6392f561c60106d2a622f70128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abonnement_forum"/><text:bookmark-start text:name="__RefHeading___abonnement_au_forum_1"/><text:bookmark-start text:name="abonnement_au_forum"/>Abonnement au forum<text:bookmark-end text:name="__RefHeading___abonnement_au_forum_1"/><text:bookmark-end text:name="abonnement_au_foru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avez la possibilité de paramétrer le mode d'inscription au forum de plusieurs manières :</text:p>
            <text:list text:style-name="List_20_1" text:continue-numbering="false">
              <text:list-item>
                <text:p text:style-name="List_20_1_Content_First">     Abonnement facultatif : les étudiants ne sont pas abonnés par défaut. Il leur appartient de s'abonner individuellement pour recevoir les messages.</text:p>
              </text:list-item>
              <text:list-item>
                <text:p text:style-name="List_20_1_Content">     Abonnement automatique : tous les étudiants sont automatiquement abonnés et reçoivent donc tous les messages. Ils pourront se désabonner.</text:p>
              </text:list-item>
              <text:list-item>
                <text:p text:style-name="List_20_1_Content">     Abonnement imposé : les étudiants sont automatiquement abonnés, mais ne pourront pas se désabonner. Ils reçoivent tous les messages.</text:p>
              </text:list-item>
              <text:list-item>
                <text:p text:style-name="List_20_1_Content_Last">     Abonnement désactivé : abonnement réservé seulement aux enseignants.</text:p>
              </text:list-item>
            </text:list>
          </table:table-cell>
        </table:table-row>
      </table:table>
      <text:h text:style-name="Heading_20_4" text:outline-level="4"><text:bookmark-start text:name="__RefHeading___etape_1ouvrir_le_parametre_inscription_et_suivi_des_messages_2"/><text:bookmark-start text:name="etape_1ouvrir_le_parametre_inscription_et_suivi_des_messages"/>Étape 1 : ouvrir le paramètre "Inscription et suivi des messages"<text:bookmark-end text:name="__RefHeading___etape_1ouvrir_le_parametre_inscription_et_suivi_des_messages_2"/><text:bookmark-end text:name="etape_1ouvrir_le_parametre_inscription_et_suivi_des_messages"/></text:h>
      <text:p text:style-name="Text_20_body"><draw:frame draw:style-name="mediacenter" draw:name="1" text:anchor-type="paragraph" draw:z-index="1" svg:width="8.255cm" svg:height="4.8154166666667cm"><draw:image xlink:href="Pictures/926ad8a09b1f1b223c03d7eb352f35fa.png" xlink:type="simple" xlink:show="embed" xlink:actuate="onLoad"/></draw:frame></text:p>
      <text:h text:style-name="Heading_20_4" text:outline-level="4"><text:bookmark-start text:name="__RefHeading___etape_2choisir_le_mode_d_abonnement_souhaite_3"/><text:bookmark-start text:name="etape_2choisir_le_mode_d_abonnement_souhaite"/>Étape 2 : Choisir le mode d'abonnement souhaité<text:bookmark-end text:name="__RefHeading___etape_2choisir_le_mode_d_abonnement_souhaite_3"/><text:bookmark-end text:name="etape_2choisir_le_mode_d_abonnement_souhaite"/></text:h>
      <text:p text:style-name="Text_20_body"><draw:frame draw:style-name="mediacenter" draw:name="2" text:anchor-type="paragraph" draw:z-index="2" svg:width="11.059583333333cm" svg:height="3.9952083333333cm"><draw:image xlink:href="Pictures/52e3c41462c29be7170089de34fcc062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Remarque : Vous pouvez également paramétrer le suivi de lecture des messages lus et non lus dans le forum selon 3 possibilités :</text:p>
            <text:list text:style-name="List_20_1" text:continue-numbering="false">
              <text:list-item>
                <text:p text:style-name="List_20_1_Content_First">     Facultatif : permet aux étudiants d'activer ou de désactiver le suivi des messages selon leur souhait.</text:p>
              </text:list-item>
              <text:list-item>
                <text:p text:style-name="List_20_1_Content_Last">     Désactivé : ne permet aucun suivi.</text:p>
              </text:list-item>
            </text:list>
            <text:p text:style-name="Text_20_body"><draw:frame draw:style-name="mediacenter" draw:name="4" text:anchor-type="paragraph" draw:z-index="4" svg:width="10.847916666667cm" svg:height="4.9477083333333cm"><draw:image xlink:href="Pictures/965a6392f561c60106d2a622f70128f3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retour_aux_parametres_avances_du_forum_4"/><text:bookmark-start text:name="retour_aux_parametres_avances_du_forum"/>Retour aux paramètres avancés du forum<text:bookmark-end text:name="__RefHeading___retour_aux_parametres_avances_du_forum_4"/><text:bookmark-end text:name="retour_aux_parametres_avances_du_forum"/></text:h>
      <text:p text:style-name="Text_20_body"><text:a xlink:type="simple" xlink:href="https://pedagowiki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47:47</meta:creation-date>
    <dc:creator>Generated</dc:creator>
    <dc:date>2026-09-16T21::47:47</dc:date>
    <dc:language>en-US</dc:language>
    <meta:editing-cycles>1</meta:editing-cycles>
    <meta:editing-duration>PT0S</meta:editing-duration>
    <dc:title>moodle:forum:parametres_avances:abonnement_forum</dc:title>
  </office:meta>
</office:document-meta>
</file>