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776f21b383f4a3c2e5312381d0a604.png"/>
  <manifest:file-entry manifest:media-type="image/png" manifest:full-path="Pictures/6f7115e1b079684a0286ec1df87fecf2.png"/>
  <manifest:file-entry manifest:media-type="image/png" manifest:full-path="Pictures/bbb7f9223d4a2a824995982645a56637.png"/>
  <manifest:file-entry manifest:media-type="image/png" manifest:full-path="Pictures/eb67673e53df1f9b39826775abdbba17.png"/>
  <manifest:file-entry manifest:media-type="image/png" manifest:full-path="Pictures/c9d2ea6019660525003292b956940112.png"/>
  <manifest:file-entry manifest:media-type="image/png" manifest:full-path="Pictures/c6c1ba7cab3d76598c9398ac0d8894e5.png"/>
  <manifest:file-entry manifest:media-type="image/png" manifest:full-path="Pictures/2a0925064fe90ea12600077289a35a70.png"/>
  <manifest:file-entry manifest:media-type="image/png" manifest:full-path="Pictures/4eeb5a35b96032006da6fca7a66e27a0.png"/>
  <manifest:file-entry manifest:media-type="image/png" manifest:full-path="Pictures/1bfb191eef2e43075091304d99ccb979.png"/>
  <manifest:file-entry manifest:media-type="image/png" manifest:full-path="Pictures/f3f86ca019074956ce9dc3273fc218f9.png"/>
  <manifest:file-entry manifest:media-type="image/png" manifest:full-path="Pictures/5a4d5e83252c7f0bdc83b4ab7b495644.png"/>
  <manifest:file-entry manifest:media-type="image/png" manifest:full-path="Pictures/9ac69f8e4d7914e001d1414486e2e193.png"/>
  <manifest:file-entry manifest:media-type="image/png" manifest:full-path="Pictures/87e2f1c667e86ce2f356eb2989e9745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forum:message_parametres_avances"/><text:bookmark-start text:name="__RefHeading___parametres_avances_des_messages_1"/><text:bookmark-start text:name="parametres_avances_des_messages"/>Paramètres avancés des messages<text:bookmark-end text:name="__RefHeading___parametres_avances_des_messages_1"/><text:bookmark-end text:name="parametres_avances_des_messages"/></text:h>
      <text:h text:style-name="Heading_20_2" text:outline-level="2"><text:bookmark-start text:name="__RefHeading___je_veux_envoyer_mon_message_immediatement_2"/><text:bookmark-start text:name="je_veux_envoyer_mon_message_immediatement"/>Je veux envoyer mon message immédiatement<text:bookmark-end text:name="__RefHeading___je_veux_envoyer_mon_message_immediatement_2"/><text:bookmark-end text:name="je_veux_envoyer_mon_message_immediatement"/></text:h>
      <text:list text:style-name="List_20_1" text:continue-numbering="false">
        <text:list-item>
          <text:p text:style-name="LastListParagraph_List_20_1_Content_First"> <text:span text:style-name="underline"><text:span text:style-name="Strong_20_Emphasis">lors de la rédaction du message</text:span></text:span>, ouvrir l'éditeur “avancé” : </text:p>
        </text:list-item>
      </text:list>
      <text:p text:style-name="Text_20_body"><draw:frame draw:style-name="mediacenter" draw:name="0" text:anchor-type="paragraph" draw:z-index="0" svg:width="22.38375cm" style:rel-width="100%" svg:height="13.282083333333cm" style:rel-height="scale"><draw:image xlink:href="Pictures/35776f21b383f4a3c2e5312381d0a604.png" xlink:type="simple" xlink:show="embed" xlink:actuate="onLoad"/></draw:frame></text:p>
      <text:list text:style-name="List_20_1" text:continue-numbering="false">
        <text:list-item>
          <text:p text:style-name="LastListParagraph_List_20_1_Content_First"> cocher l'option “<text:span text:style-name="Strong_20_Emphasis">Envoyer les notifications de messages des forums sans délai de modification.</text:span>”</text:p>
        </text:list-item>
      </text:list>
      <text:p text:style-name="Text_20_body"><draw:frame draw:style-name="mediacenter" draw:name="1" text:anchor-type="paragraph" draw:z-index="1" svg:width="16.139583333333cm" svg:height="6.5616666666667cm"><draw:image xlink:href="Pictures/6f7115e1b079684a0286ec1df87fecf2.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2" text:anchor-type="as-char" draw:z-index="2"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Une fois le message posté, cette option n'est plus disponible. Si l'option n'a pas été cochée, le message sera automatiquement notifié aux abonnés du forum au bout d'un délai de 30min.</text:p>
          </table:table-cell>
        </table:table-row>
      </table:table>
      <text:h text:style-name="Heading_20_2" text:outline-level="2"><text:bookmark-start text:name="__RefHeading___je_veux_relire_un_message_3"/><text:bookmark-start text:name="je_veux_relire_un_message"/>Je veux relire un message<text:bookmark-end text:name="__RefHeading___je_veux_relire_un_message_3"/><text:bookmark-end text:name="je_veux_relire_un_message"/></text:h>
      <text:list text:style-name="List_20_1" text:continue-numbering="false">
        <text:list-item>
          <text:p text:style-name="LastListParagraph_List_20_1_Content_First"> Entrer dans le forum puis cliquer sur le nom de la discussion : </text:p>
        </text:list-item>
      </text:list>
      <text:p text:style-name="Text_20_body"><draw:frame draw:style-name="mediacenter" draw:name="3" text:anchor-type="paragraph" draw:z-index="3" svg:width="10.980208333333cm" svg:height="4.7889583333333cm"><draw:image xlink:href="Pictures/eb67673e53df1f9b39826775abdbba17.png" xlink:type="simple" xlink:show="embed" xlink:actuate="onLoad"/></draw:frame></text:p>
      <text:list text:style-name="List_20_1" text:continue-numbering="false">
        <text:list-item>
          <text:p text:style-name="LastListParagraph_List_20_1_Content_First"> chercher le message à relire :</text:p>
        </text:list-item>
      </text:list>
      <text:p text:style-name="Text_20_body"><draw:frame draw:style-name="mediacenter" draw:name="4" text:anchor-type="paragraph" draw:z-index="4" svg:width="14.022916666667cm" svg:height="6.50875cm"><draw:image xlink:href="Pictures/c9d2ea6019660525003292b956940112.png" xlink:type="simple" xlink:show="embed" xlink:actuate="onLoad"/></draw:frame></text:p>
      <text:h text:style-name="Heading_20_2" text:outline-level="2"><text:bookmark-start text:name="__RefHeading___je_veux_supprimer_un_message_4"/><text:bookmark-start text:name="je_veux_supprimer_un_message"/>Je veux supprimer un message<text:bookmark-end text:name="__RefHeading___je_veux_supprimer_un_message_4"/><text:bookmark-end text:name="je_veux_supprimer_un_message"/></text:h>
      <text:list text:style-name="List_20_1" text:continue-numbering="false">
        <text:list-item>
          <text:p text:style-name="LastListParagraph_List_20_1_Content_First"> Entrer dans le forum puis cliquer sur le nom de la discussion : </text:p>
        </text:list-item>
      </text:list>
      <text:p text:style-name="Text_20_body"><draw:frame draw:style-name="mediacenter" draw:name="5" text:anchor-type="paragraph" draw:z-index="5" svg:width="10.980208333333cm" svg:height="4.7889583333333cm"><draw:image xlink:href="Pictures/eb67673e53df1f9b39826775abdbba17.png" xlink:type="simple" xlink:show="embed" xlink:actuate="onLoad"/></draw:frame></text:p>
      <text:list text:style-name="List_20_1" text:continue-numbering="false">
        <text:list-item>
          <text:p text:style-name="LastListParagraph_List_20_1_Content_First"> cliquer sur “Supprimer” :</text:p>
        </text:list-item>
      </text:list>
      <text:p text:style-name="Text_20_body"><draw:frame draw:style-name="mediacenter" draw:name="6" text:anchor-type="paragraph" draw:z-index="6" svg:width="15.583958333333cm" svg:height="6.3764583333333cm"><draw:image xlink:href="Pictures/c6c1ba7cab3d76598c9398ac0d8894e5.png" xlink:type="simple" xlink:show="embed" xlink:actuate="onLoad"/></draw:frame></text:p>
      <text:h text:style-name="Heading_20_2" text:outline-level="2"><text:bookmark-start text:name="__RefHeading___je_veux_repondre_en_prive_5"/><text:bookmark-start text:name="je_veux_repondre_en_prive"/>Je veux répondre en privé<text:bookmark-end text:name="__RefHeading___je_veux_repondre_en_prive_5"/><text:bookmark-end text:name="je_veux_repondre_en_prive"/></text:h>
      <text:list text:style-name="List_20_1" text:continue-numbering="false">
        <text:list-item>
          <text:p text:style-name="LastListParagraph_List_20_1_Content_First"> cocher la case “Répondre en privé” :</text:p>
        </text:list-item>
      </text:list>
      <text:p text:style-name="Text_20_body">Interface de réponse via la plateforme</text:p>
      <text:p text:style-name="Text_20_body"><draw:frame draw:style-name="mediacenter" draw:name="7" text:anchor-type="paragraph" draw:z-index="7" svg:width="22.463125cm" style:rel-width="100%" svg:height="6.746875cm" style:rel-height="scale"><draw:image xlink:href="Pictures/2a0925064fe90ea12600077289a35a70.png" xlink:type="simple" xlink:show="embed" xlink:actuate="onLoad"/></draw:frame></text:p>
      <text:p text:style-name="Text_20_body">Interface de réponse via la mail</text:p>
      <text:p text:style-name="Text_20_body"><draw:frame draw:style-name="mediacenter" draw:name="8" text:anchor-type="paragraph" draw:z-index="8" svg:width="26.961041666667cm" style:rel-width="100%" svg:height="5.4239583333333cm" style:rel-height="scale"><draw:image xlink:href="Pictures/4eeb5a35b96032006da6fca7a66e27a0.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Une réponse privée ne peut être vue que par l'auteur du message auquel on répond et par les utilisateurs ayant la capacité de voir les réponses privées.</text:p>
          </table:table-cell>
        </table:table-row>
      </table:table>
      <text:h text:style-name="Heading_20_2" text:outline-level="2"><text:bookmark-start text:name="__RefHeading___je_veux_que_le_message_ne_s_affiche_que_sur_une_periode_definie_6"/><text:bookmark-start text:name="je_veux_que_le_message_ne_s_affiche_que_sur_une_periode_definie"/>Je veux que le message ne s'affiche que sur une période définie<text:bookmark-end text:name="__RefHeading___je_veux_que_le_message_ne_s_affiche_que_sur_une_periode_definie_6"/><text:bookmark-end text:name="je_veux_que_le_message_ne_s_affiche_que_sur_une_periode_definie"/></text:h>
      <text:h text:style-name="Heading_20_3" text:outline-level="3"><text:bookmark-start text:name="__RefHeading___demarche_lors_de_la_creation_du_message_7"/><text:bookmark-start text:name="demarche_lors_de_la_creation_du_message"/>Démarche lors de la création du message<text:bookmark-end text:name="__RefHeading___demarche_lors_de_la_creation_du_message_7"/><text:bookmark-end text:name="demarche_lors_de_la_creation_du_message"/></text:h>
      <text:list text:style-name="List_20_1" text:continue-numbering="false">
        <text:list-item>
          <text:p text:style-name="LastListParagraph_List_20_1_Content_First"> Cliquer sur le terme “<text:span text:style-name="Strong_20_Emphasis">Avancé</text:span>”  :</text:p>
        </text:list-item>
      </text:list>
      <text:p text:style-name="Text_20_body"><draw:frame draw:style-name="mediacenter" draw:name="10" text:anchor-type="paragraph" draw:z-index="10" svg:width="22.38375cm" style:rel-width="100%" svg:height="13.282083333333cm" style:rel-height="scale"><draw:image xlink:href="Pictures/35776f21b383f4a3c2e5312381d0a604.png" xlink:type="simple" xlink:show="embed" xlink:actuate="onLoad"/></draw:frame></text:p>
      <text:list text:style-name="List_20_1" text:continue-numbering="false">
        <text:list-item>
          <text:p text:style-name="LastListParagraph_List_20_1_Content_First"> cliquer sur le terme “Période d'affichage” :</text:p>
        </text:list-item>
      </text:list>
      <text:p text:style-name="Text_20_body"><draw:frame draw:style-name="mediacenter" draw:name="11" text:anchor-type="paragraph" draw:z-index="11" svg:width="5.953125cm" svg:height="2.3547916666667cm"><draw:image xlink:href="Pictures/1bfb191eef2e43075091304d99ccb979.png" xlink:type="simple" xlink:show="embed" xlink:actuate="onLoad"/></draw:frame></text:p>
      <text:list text:style-name="List_20_1" text:continue-numbering="false">
        <text:list-item>
          <text:p text:style-name="LastListParagraph_List_20_1_Content_First"> cocher la case “Début de l'affichage” et/ou “Fin de l'affichage” puis indiquer les dates souhaitées :</text:p>
        </text:list-item>
      </text:list>
      <text:p text:style-name="Text_20_body"><draw:frame draw:style-name="mediacenter" draw:name="12" text:anchor-type="paragraph" draw:z-index="12" svg:width="16.8275cm" svg:height="2.9104166666667cm"><draw:image xlink:href="Pictures/f3f86ca019074956ce9dc3273fc218f9.png" xlink:type="simple" xlink:show="embed" xlink:actuate="onLoad"/></draw:frame></text:p>
      <text:h text:style-name="Heading_20_3" text:outline-level="3"><text:bookmark-start text:name="__RefHeading___demarche_a_posteriori_de_la_creation_du_message_8"/><text:bookmark-start text:name="demarche_a_posteriori_de_la_creation_du_message"/>Démarche a posteriori de la création du message<text:bookmark-end text:name="__RefHeading___demarche_a_posteriori_de_la_creation_du_message_8"/><text:bookmark-end text:name="demarche_a_posteriori_de_la_creation_du_message"/></text:h>
      <text:list text:style-name="List_20_1" text:continue-numbering="false">
        <text:list-item>
          <text:p text:style-name="LastListParagraph_List_20_1_Content_First"> Entrer dans le forum puis cliquer sur le nom de la discussion : </text:p>
        </text:list-item>
      </text:list>
      <text:p text:style-name="Text_20_body"><draw:frame draw:style-name="mediacenter" draw:name="13" text:anchor-type="paragraph" draw:z-index="13" svg:width="10.980208333333cm" svg:height="4.7889583333333cm"><draw:image xlink:href="Pictures/eb67673e53df1f9b39826775abdbba17.png" xlink:type="simple" xlink:show="embed" xlink:actuate="onLoad"/></draw:frame></text:p>
      <text:list text:style-name="List_20_1" text:continue-numbering="false">
        <text:list-item>
          <text:p text:style-name="LastListParagraph_List_20_1_Content_First"> cliquer sur “<text:span text:style-name="Strong_20_Emphasis">Modifier le message</text:span>” :</text:p>
        </text:list-item>
      </text:list>
      <text:p text:style-name="Text_20_body"><draw:frame draw:style-name="mediacenter" draw:name="14" text:anchor-type="paragraph" draw:z-index="14" svg:width="15.583958333333cm" svg:height="6.3764583333333cm"><draw:image xlink:href="Pictures/5a4d5e83252c7f0bdc83b4ab7b495644.png" xlink:type="simple" xlink:show="embed" xlink:actuate="onLoad"/></draw:frame></text:p>
      <text:list text:style-name="List_20_1" text:continue-numbering="false">
        <text:list-item>
          <text:p text:style-name="LastListParagraph_List_20_1_Content_First"> cliquer sur le terme “<text:span text:style-name="Strong_20_Emphasis">Période d'affichage</text:span>” :</text:p>
        </text:list-item>
      </text:list>
      <text:p text:style-name="Text_20_body"><draw:frame draw:style-name="mediacenter" draw:name="15" text:anchor-type="paragraph" draw:z-index="15" svg:width="5.953125cm" svg:height="2.3547916666667cm"><draw:image xlink:href="Pictures/1bfb191eef2e43075091304d99ccb979.png" xlink:type="simple" xlink:show="embed" xlink:actuate="onLoad"/></draw:frame></text:p>
      <text:list text:style-name="List_20_1" text:continue-numbering="false">
        <text:list-item>
          <text:p text:style-name="LastListParagraph_List_20_1_Content_First"> cocher la case “<text:span text:style-name="Strong_20_Emphasis">Début de l'affichage</text:span>” et/ou “<text:span text:style-name="Strong_20_Emphasis">Fin de l'affichage</text:span>” puis indiquer les dates souhaitées :</text:p>
        </text:list-item>
      </text:list>
      <text:p text:style-name="Text_20_body"><draw:frame draw:style-name="mediacenter" draw:name="16" text:anchor-type="paragraph" draw:z-index="16" svg:width="16.8275cm" svg:height="2.9104166666667cm"><draw:image xlink:href="Pictures/f3f86ca019074956ce9dc3273fc218f9.png" xlink:type="simple" xlink:show="embed" xlink:actuate="onLoad"/></draw:frame></text:p>
      <text:h text:style-name="Heading_20_2" text:outline-level="2"><text:bookmark-start text:name="__RefHeading___je_veux_que_le_message_reste_visible_en_haut_du_forum_9"/><text:bookmark-start text:name="je_veux_que_le_message_reste_visible_en_haut_du_forum"/>Je veux que le message reste visible en haut du forum<text:bookmark-end text:name="__RefHeading___je_veux_que_le_message_reste_visible_en_haut_du_forum_9"/><text:bookmark-end text:name="je_veux_que_le_message_reste_visible_en_haut_du_forum"/></text:h>
      <text:h text:style-name="Heading_20_3" text:outline-level="3"><text:bookmark-start text:name="__RefHeading___demarche_durant_la_creation_du_message_10"/><text:bookmark-start text:name="demarche_durant_la_creation_du_message"/>Démarche durant la création du message<text:bookmark-end text:name="__RefHeading___demarche_durant_la_creation_du_message_10"/><text:bookmark-end text:name="demarche_durant_la_creation_du_message"/></text:h>
      <text:list text:style-name="List_20_1" text:continue-numbering="false">
        <text:list-item>
          <text:p text:style-name="LastListParagraph_List_20_1_Content_First"> ouvrir l'éditeur de message avancé : </text:p>
        </text:list-item>
      </text:list>
      <text:p text:style-name="Text_20_body"><draw:frame draw:style-name="mediacenter" draw:name="17" text:anchor-type="paragraph" draw:z-index="17" svg:width="22.38375cm" style:rel-width="100%" svg:height="13.282083333333cm" style:rel-height="scale"><draw:image xlink:href="Pictures/35776f21b383f4a3c2e5312381d0a604.png" xlink:type="simple" xlink:show="embed" xlink:actuate="onLoad"/></draw:frame></text:p>
      <text:list text:style-name="List_20_1" text:continue-numbering="false">
        <text:list-item>
          <text:p text:style-name="LastListParagraph_List_20_1_Content_First"> cocher l'option “Épinglé” : </text:p>
        </text:list-item>
      </text:list>
      <text:p text:style-name="Text_20_body"><draw:frame draw:style-name="mediacenter" draw:name="18" text:anchor-type="paragraph" draw:z-index="18" svg:width="13.096875cm" svg:height="6.19125cm"><draw:image xlink:href="Pictures/9ac69f8e4d7914e001d1414486e2e193.png" xlink:type="simple" xlink:show="embed" xlink:actuate="onLoad"/></draw:frame></text:p>
      <text:h text:style-name="Heading_20_3" text:outline-level="3"><text:bookmark-start text:name="__RefHeading___demarche_a_posteriori_de_la_creation_du_message_11"/><text:bookmark-start text:name="demarche_a_posteriori_de_la_creation_du_message1"/>Démarche a posteriori de la création du message<text:bookmark-end text:name="__RefHeading___demarche_a_posteriori_de_la_creation_du_message_11"/><text:bookmark-end text:name="demarche_a_posteriori_de_la_creation_du_message1"/></text:h>
      <text:list text:style-name="List_20_1" text:continue-numbering="false">
        <text:list-item>
          <text:p text:style-name="LastListParagraph_List_20_1_Content_First"> Entrer dans le forum puis cliquer sur le nom de la discussion : </text:p>
        </text:list-item>
      </text:list>
      <text:p text:style-name="Text_20_body"><draw:frame draw:style-name="mediacenter" draw:name="19" text:anchor-type="paragraph" draw:z-index="19" svg:width="10.980208333333cm" svg:height="4.7889583333333cm"><draw:image xlink:href="Pictures/eb67673e53df1f9b39826775abdbba17.png" xlink:type="simple" xlink:show="embed" xlink:actuate="onLoad"/></draw:frame></text:p>
      <text:list text:style-name="List_20_1" text:continue-numbering="false">
        <text:list-item>
          <text:p text:style-name="LastListParagraph_List_20_1_Content_First"> cliquer sur “<text:span text:style-name="Strong_20_Emphasis">Modifier le message</text:span>” :</text:p>
        </text:list-item>
      </text:list>
      <text:p text:style-name="Text_20_body"><draw:frame draw:style-name="mediacenter" draw:name="20" text:anchor-type="paragraph" draw:z-index="20" svg:width="15.583958333333cm" svg:height="6.3764583333333cm"><draw:image xlink:href="Pictures/5a4d5e83252c7f0bdc83b4ab7b495644.png" xlink:type="simple" xlink:show="embed" xlink:actuate="onLoad"/></draw:frame></text:p>
      <text:list text:style-name="List_20_1" text:continue-numbering="false">
        <text:list-item>
          <text:p text:style-name="LastListParagraph_List_20_1_Content_First"> cocher la cas “<text:span text:style-name="Strong_20_Emphasis">Épinglé</text:span>” :</text:p>
        </text:list-item>
      </text:list>
      <text:p text:style-name="Text_20_body"><draw:frame draw:style-name="mediacenter" draw:name="21" text:anchor-type="paragraph" draw:z-index="21" svg:width="15.425208333333cm" svg:height="6.3235416666667cm"><draw:image xlink:href="Pictures/87e2f1c667e86ce2f356eb2989e9745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26:01</meta:creation-date>
    <dc:creator>Generated</dc:creator>
    <dc:date>2026-09-16T00::26:01</dc:date>
    <dc:language>en-US</dc:language>
    <meta:editing-cycles>1</meta:editing-cycles>
    <meta:editing-duration>PT0S</meta:editing-duration>
    <dc:title>moodle:forum:message_parametres_avances</dc:title>
  </office:meta>
</office:document-meta>
</file>