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34c6ad64e18f1bef77a3f5688436ff.png"/>
  <manifest:file-entry manifest:media-type="image/png" manifest:full-path="Pictures/11ec44330cbe4c50ee738259e4ef7367.png"/>
  <manifest:file-entry manifest:media-type="image/png" manifest:full-path="Pictures/4f191888733b479414e40dbb4d3dc5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message_mail"/><text:bookmark-start text:name="__RefHeading___repondre_a_un_message_depuis_un_mail_de_notification_1"/><text:bookmark-start text:name="repondre_a_un_message_depuis_un_mail_de_notification"/>Répondre à un message depuis un mail de notification<text:bookmark-end text:name="__RefHeading___repondre_a_un_message_depuis_un_mail_de_notification_1"/><text:bookmark-end text:name="repondre_a_un_message_depuis_un_mail_de_notification"/></text:h>
      <text:h text:style-name="Heading_20_2" text:outline-level="2"><text:bookmark-start text:name="__RefHeading___etape_1cliquer_sur_repondre_2"/><text:bookmark-start text:name="etape_1cliquer_sur_repondre"/>Étape 1 : cliquer sur répondre<text:bookmark-end text:name="__RefHeading___etape_1cliquer_sur_repondre_2"/><text:bookmark-end text:name="etape_1cliquer_sur_repondre"/></text:h>
      <text:p text:style-name="Text_20_body"><draw:frame draw:style-name="mediacenter" draw:name="0" text:anchor-type="paragraph" draw:z-index="0" svg:width="20.743333333333cm" style:rel-width="100%" svg:height="14.393333333333cm" style:rel-height="scale"><draw:image xlink:href="Pictures/9534c6ad64e18f1bef77a3f5688436ff.png" xlink:type="simple" xlink:show="embed" xlink:actuate="onLoad"/></draw:frame></text:p>
      <text:h text:style-name="Heading_20_2" text:outline-level="2"><text:bookmark-start text:name="__RefHeading___etape_2renseigner_ses_identifiants_et_mots_de_passe_si_demande_3"/><text:bookmark-start text:name="etape_2renseigner_ses_identifiants_et_mots_de_passe_si_demande"/>Étape 2 : renseigner ses identifiants et mots de passe si demandé<text:bookmark-end text:name="__RefHeading___etape_2renseigner_ses_identifiants_et_mots_de_passe_si_demande_3"/><text:bookmark-end text:name="etape_2renseigner_ses_identifiants_et_mots_de_passe_si_demande"/></text:h>
      <text:p text:style-name="Text_20_body">Si besoin, se reporter aux documentations : </text:p>
      <text:list text:style-name="List_20_1" text:continue-numbering="false">
        <text:list-item>
          <text:p text:style-name="List_20_1_Content_First"> <text:a xlink:type="simple" xlink:href="https://pedagowiki.unicaen.fr/doku.php?id=moodle:connexion" text:style-name="Internet_20_link" text:visited-style-name="Visited_20_Internet_20_Link">Accéder à la plateforme Ecampus</text:a></text:p>
        </text:list-item>
        <text:list-item>
          <text:p text:style-name="List_20_1_Content_Last"> <text:a xlink:type="simple" xlink:href="https://pedagowiki.unicaen.fr/doku.php?id=moodle:connexion_collegium_sante" text:style-name="Internet_20_link" text:visited-style-name="Visited_20_Internet_20_Link">Accéder à la plateforme Collégium Santé</text:a></text:p>
        </text:list-item>
      </text:list>
      <text:h text:style-name="Heading_20_2" text:outline-level="2"><text:bookmark-start text:name="__RefHeading___etape_3ecrire_une_reponse_4"/><text:bookmark-start text:name="etape_3ecrire_une_reponse"/>Étape 3 : écrire une réponse<text:bookmark-end text:name="__RefHeading___etape_3ecrire_une_reponse_4"/><text:bookmark-end text:name="etape_3ecrire_une_reponse"/></text:h>
      <text:p text:style-name="Text_20_body"><draw:frame draw:style-name="mediacenter" draw:name="1" text:anchor-type="paragraph" draw:z-index="1" svg:width="22.38375cm" style:rel-width="100%" svg:height="10.371666666667cm" style:rel-height="scale"><draw:image xlink:href="Pictures/11ec44330cbe4c50ee738259e4ef7367.png" xlink:type="simple" xlink:show="embed" xlink:actuate="onLoad"/></draw:frame></text:p>
      <text:h text:style-name="Heading_20_2" text:outline-level="2"><text:bookmark-start text:name="__RefHeading___etape_4cliquer_sur_envoyer_5"/><text:bookmark-start text:name="etape_4cliquer_sur_envoyer"/>Étape 4 : cliquer sur "Envoyer"<text:bookmark-end text:name="__RefHeading___etape_4cliquer_sur_envoyer_5"/><text:bookmark-end text:name="etape_4cliquer_sur_envoyer"/></text:h>
      <text:p text:style-name="Text_20_body"><draw:frame draw:style-name="mediacenter" draw:name="2" text:anchor-type="paragraph" draw:z-index="2" svg:width="11.668125cm" svg:height="4.683125cm"><draw:image xlink:href="Pictures/4f191888733b479414e40dbb4d3dc520.png" xlink:type="simple" xlink:show="embed" xlink:actuate="onLoad"/></draw:frame></text:p>
      <text:h text:style-name="Heading_20_1" text:outline-level="1"><text:bookmark-start text:name="__RefHeading___je_veux_acceder_a_des_parametres_complementaires_6"/><text:bookmark-start text:name="je_veux_acceder_a_des_parametres_complementaires"/>Je veux accéder à des paramètres complémentaires<text:bookmark-end text:name="__RefHeading___je_veux_acceder_a_des_parametres_complementaires_6"/><text:bookmark-end text:name="je_veux_acceder_a_des_parametres_complementaires"/></text:h>
      <text:list text:style-name="List_20_1" text:continue-numbering="false">
        <text:list-item>
          <text:p text:style-name="LastListParagraph_List_20_1_Content_First"> Se reporter à la documentation : <text:a xlink:type="simple" xlink:href="https://pedagowiki.unicaen.fr/doku.php?id=moodle:forum:message_parametres_avances" text:style-name="Internet_20_link" text:visited-style-name="Visited_20_Internet_20_Link">Paramètres avancés des mess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57:34</meta:creation-date>
    <dc:creator>Generated</dc:creator>
    <dc:date>2026-09-15T18::57:34</dc:date>
    <dc:language>en-US</dc:language>
    <meta:editing-cycles>1</meta:editing-cycles>
    <meta:editing-duration>PT0S</meta:editing-duration>
    <dc:title>moodle:forum:message_mail</dc:title>
  </office:meta>
</office:document-meta>
</file>