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18cefe29d65908ebc292f7668842e5.png"/>
  <manifest:file-entry manifest:media-type="image/png" manifest:full-path="Pictures/eb67673e53df1f9b39826775abdbba17.png"/>
  <manifest:file-entry manifest:media-type="image/png" manifest:full-path="Pictures/489341d4100b8902a49c537f666497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message"/><text:bookmark-start text:name="__RefHeading___ecrire_un_message_dan_un_fil_de_discussion_existant_1"/><text:bookmark-start text:name="ecrire_un_message_dan_un_fil_de_discussion_existant"/>Écrire un message dan un fil de discussion existant<text:bookmark-end text:name="__RefHeading___ecrire_un_message_dan_un_fil_de_discussion_existant_1"/><text:bookmark-end text:name="ecrire_un_message_dan_un_fil_de_discussion_existant"/></text:h>
      <text:h text:style-name="Heading_20_2" text:outline-level="2"><text:bookmark-start text:name="__RefHeading___etape_1enter_dans_le_forum_2"/><text:bookmark-start text:name="etape_1enter_dans_le_forum"/>Étape 1 : enter dans le forum<text:bookmark-end text:name="__RefHeading___etape_1enter_dans_le_forum_2"/><text:bookmark-end text:name="etape_1enter_dans_le_forum"/></text:h>
      <text:list text:style-name="List_20_1" text:continue-numbering="false">
        <text:list-item>
          <text:p text:style-name="LastListParagraph_List_20_1_Content_First"> Sur la page de votre espace de cours, cliquez sur le nom du forum :</text:p>
        </text:list-item>
      </text:list>
      <text:p text:style-name="Text_20_body"><draw:frame draw:style-name="mediacenter" draw:name="0" text:anchor-type="paragraph" draw:z-index="0" svg:width="3.7835416666667cm" svg:height="1.5345833333333cm"><draw:image xlink:href="Pictures/3418cefe29d65908ebc292f7668842e5.png" xlink:type="simple" xlink:show="embed" xlink:actuate="onLoad"/></draw:frame></text:p>
      <text:h text:style-name="Heading_20_2" text:outline-level="2"><text:bookmark-start text:name="__RefHeading___etape_2enter_dans_un_fil_de_discussion_3"/><text:bookmark-start text:name="etape_2enter_dans_un_fil_de_discussion"/>Étape 2 : enter dans un fil de discussion<text:bookmark-end text:name="__RefHeading___etape_2enter_dans_un_fil_de_discussion_3"/><text:bookmark-end text:name="etape_2enter_dans_un_fil_de_discussion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1" text:anchor-type="paragraph" draw:z-index="1" svg:width="10.980208333333cm" svg:height="4.7889583333333cm"><draw:image xlink:href="Pictures/eb67673e53df1f9b39826775abdbba17.png" xlink:type="simple" xlink:show="embed" xlink:actuate="onLoad"/></draw:frame></text:p>
      <text:h text:style-name="Heading_20_2" text:outline-level="2"><text:bookmark-start text:name="__RefHeading___etape_3cliquer_sur_repondre_4"/><text:bookmark-start text:name="etape_3cliquer_sur_repondre"/>Étape 3 : cliquer sur répondre<text:bookmark-end text:name="__RefHeading___etape_3cliquer_sur_repondre_4"/><text:bookmark-end text:name="etape_3cliquer_sur_repondre"/></text:h>
      <text:p text:style-name="Text_20_body"><draw:frame draw:style-name="mediacenter" draw:name="2" text:anchor-type="paragraph" draw:z-index="2" svg:width="15.583958333333cm" svg:height="6.3764583333333cm"><draw:image xlink:href="Pictures/489341d4100b8902a49c537f666497f9.png" xlink:type="simple" xlink:show="embed" xlink:actuate="onLoad"/></draw:frame></text:p>
      <text:h text:style-name="Heading_20_1" text:outline-level="1"><text:bookmark-start text:name="__RefHeading___je_veux_acceder_a_des_parametres_complementaires_5"/><text:bookmark-start text:name="je_veux_acceder_a_des_parametres_complementaires"/>Je veux accéder à des paramètres complémentaires<text:bookmark-end text:name="__RefHeading___je_veux_acceder_a_des_parametres_complementaires_5"/><text:bookmark-end text:name="je_veux_acceder_a_des_parametres_complementaires"/></text:h>
      <text:p text:style-name="Text_20_body">Se reporter à la documentation : <text:a xlink:type="simple" xlink:href="https://pedagowiki.unicaen.fr/doku.php?id=moodle:forum:message_parametres_avances" text:style-name="Internet_20_link" text:visited-style-name="Visited_20_Internet_20_Link">Paramètres avancés des messag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52:10</meta:creation-date>
    <dc:creator>Generated</dc:creator>
    <dc:date>2026-09-16T04::52:10</dc:date>
    <dc:language>en-US</dc:language>
    <meta:editing-cycles>1</meta:editing-cycles>
    <meta:editing-duration>PT0S</meta:editing-duration>
    <dc:title>moodle:forum:message</dc:title>
  </office:meta>
</office:document-meta>
</file>