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b568212e2437163862c47ed9c8ca5502.png"/>
  <manifest:file-entry manifest:media-type="image/png" manifest:full-path="Pictures/d093926ee70d33d6a72a2a25b749aad8.png"/>
  <manifest:file-entry manifest:media-type="image/png" manifest:full-path="Pictures/45cec4a51615489fe2e0ff116ef8414e.png"/>
  <manifest:file-entry manifest:media-type="image/png" manifest:full-path="Pictures/4446182afc0c611a429c9c83a9ff1834.png"/>
  <manifest:file-entry manifest:media-type="image/png" manifest:full-path="Pictures/7b33cbc67407e91c0f455d4178c0b1c5.png"/>
  <manifest:file-entry manifest:media-type="image/png" manifest:full-path="Pictures/bc1f8a833e9066ce18bd6ddcc7108885.png"/>
  <manifest:file-entry manifest:media-type="image/png" manifest:full-path="Pictures/03987f276680a4b58616793475d9ee1c.png"/>
  <manifest:file-entry manifest:media-type="image/png" manifest:full-path="Pictures/858339da8407685734b50b7f96cdae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gestion_abonnements"/><text:bookmark-start text:name="__RefHeading___ajouter_ou_supprimer_des_abonnes_au_forum_1"/><text:bookmark-start text:name="ajouter_ou_supprimer_des_abonnes_au_forum"/>Ajouter ou supprimer des abonnés au forum<text:bookmark-end text:name="__RefHeading___ajouter_ou_supprimer_des_abonnes_au_forum_1"/><text:bookmark-end text:name="ajouter_ou_supprimer_des_abonnes_au_forum"/></text:h>
      <text:p text:style-name="Text_20_body">Cette fonctionnalité est particulièrement utile lorsqu'un même espace de cours est partagé entre plusieurs enseignant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n'est pas possible de désabonner les inscrits au forum “Nouvelles”.</text:p>
          </table:table-cell>
        </table:table-row>
      </table:table>
      <text:h text:style-name="Heading_20_2" text:outline-level="2"><text:bookmark-start text:name="__RefHeading___etape_1cliquer_sur_l_intitule_de_l_activite_forum_2"/><text:bookmark-start text:name="etape_1cliquer_sur_l_intitule_de_l_activite_forum"/>Étape 1 : cliquer sur l'intitulé de l'activité "forum"<text:bookmark-end text:name="__RefHeading___etape_1cliquer_sur_l_intitule_de_l_activite_forum_2"/><text:bookmark-end text:name="etape_1cliquer_sur_l_intitule_de_l_activite_forum"/></text:h>
      <text:p text:style-name="Text_20_body"><draw:frame draw:style-name="mediacenter" draw:name="1" text:anchor-type="paragraph" draw:z-index="1" svg:width="42.412708333333cm" style:rel-width="100%" svg:height="10.530416666667cm" style:rel-height="scale"><draw:image xlink:href="Pictures/b568212e2437163862c47ed9c8ca5502.png" xlink:type="simple" xlink:show="embed" xlink:actuate="onLoad"/></draw:frame></text:p>
      <text:h text:style-name="Heading_20_2" text:outline-level="2"><text:bookmark-start text:name="__RefHeading___etape_2cliquer_sur_la_roue_dentee_situee_a_droite_du_forum_puis_sur_afficher_modifier_les_abonnes_a_ce_forum_3"/><text:bookmark-start text:name="etape_2cliquer_sur_la_roue_dentee_situee_a_droite_du_forum_puis_sur_afficher_modifier_les_abonnes_a_ce_forum"/>Étape 2 : cliquer sur la roue dentée située à droite du forum, puis sur "Afficher/modifier les abonnés à ce forum"<text:bookmark-end text:name="__RefHeading___etape_2cliquer_sur_la_roue_dentee_situee_a_droite_du_forum_puis_sur_afficher_modifier_les_abonnes_a_ce_forum_3"/><text:bookmark-end text:name="etape_2cliquer_sur_la_roue_dentee_situee_a_droite_du_forum_puis_sur_afficher_modifier_les_abonnes_a_ce_forum"/></text:h>
      <text:p text:style-name="Text_20_body"><draw:frame draw:style-name="mediacenter" draw:name="2" text:anchor-type="paragraph" draw:z-index="2" svg:width="10.583333333333cm" svg:height="15.45942408377cm"><draw:image xlink:href="Pictures/d093926ee70d33d6a72a2a25b749aad8.png" xlink:type="simple" xlink:show="embed" xlink:actuate="onLoad"/></draw:frame></text:p>
      <text:h text:style-name="Heading_20_2" text:outline-level="2"><text:bookmark-start text:name="__RefHeading___etape_3cliquer_sur_le_bouton_gris_gerer_les_abonnes_4"/><text:bookmark-start text:name="etape_3cliquer_sur_le_bouton_gris_gerer_les_abonnes"/>Étape 3 : cliquer sur le bouton gris "Gérer les abonnés"<text:bookmark-end text:name="__RefHeading___etape_3cliquer_sur_le_bouton_gris_gerer_les_abonnes_4"/><text:bookmark-end text:name="etape_3cliquer_sur_le_bouton_gris_gerer_les_abonnes"/></text:h>
      <text:p text:style-name="Text_20_body"><draw:frame draw:style-name="mediacenter" draw:name="3" text:anchor-type="paragraph" draw:z-index="3" svg:width="42.2275cm" style:rel-width="100%" svg:height="5.715cm" style:rel-height="scale"><draw:image xlink:href="Pictures/45cec4a51615489fe2e0ff116ef8414e.png" xlink:type="simple" xlink:show="embed" xlink:actuate="onLoad"/></draw:frame></text:p>
      <text:h text:style-name="Heading_20_2" text:outline-level="2"><text:bookmark-start text:name="__RefHeading___etape_4selectionner_la_ou_les_personne_s_a_desabonner_dans_la_colonne_abonnes_actuels_puis_cliquer_sur_le_bouton_gris_supprimer_5"/><text:bookmark-start text:name="etape_4selectionner_la_ou_les_personne_s_a_desabonner_dans_la_colonne_abonnes_actuels_puis_cliquer_sur_le_bouton_gris_supprimer"/>Étape 4 : sélectionner la ou les personne(s) à désabonner dans la colonne "Abonnés actuels", puis cliquer sur le bouton gris "Supprimer<text:bookmark-end text:name="__RefHeading___etape_4selectionner_la_ou_les_personne_s_a_desabonner_dans_la_colonne_abonnes_actuels_puis_cliquer_sur_le_bouton_gris_supprimer_5"/><text:bookmark-end text:name="etape_4selectionner_la_ou_les_personne_s_a_desabonner_dans_la_colonne_abonnes_actuels_puis_cliquer_sur_le_bouton_gris_supprimer"/></text:h>
      <text:p text:style-name="Text_20_body"><draw:frame draw:style-name="mediacenter" draw:name="4" text:anchor-type="paragraph" draw:z-index="4" svg:width="42.201041666667cm" style:rel-width="100%" svg:height="8.09625cm" style:rel-height="scale"><draw:image xlink:href="Pictures/4446182afc0c611a429c9c83a9ff1834.png" xlink:type="simple" xlink:show="embed" xlink:actuate="onLoad"/></draw:frame></text:p>
      <text:p text:style-name="Text_20_body">Les personnes désabonnées apparaissent dans la colonne de droite : “Abonnés potentiels”.</text:p>
      <text:p text:style-name="Text_20_body"><draw:frame draw:style-name="mediacenter" draw:name="5" text:anchor-type="paragraph" draw:z-index="5" svg:width="41.804166666667cm" style:rel-width="100%" svg:height="7.46125cm" style:rel-height="scale"><draw:image xlink:href="Pictures/7b33cbc67407e91c0f455d4178c0b1c5.png" xlink:type="simple" xlink:show="embed" xlink:actuate="onLoad"/></draw:frame></text:p>
      <text:p text:style-name="Text_20_body">Pour abonner une ou plusieurs personne(s) au forum, effectuer la manipulation inverse. </text:p>
      <text:h text:style-name="Heading_20_3" text:outline-level="3"><text:bookmark-start text:name="__RefHeading___selectionner_la_ou_les_personne_s_a_abonner_dans_la_colonne_abonnes_potentiels_puis_cliquer_sur_le_bouton_gris_ajouter_6"/><text:bookmark-start text:name="selectionner_la_ou_les_personne_s_a_abonner_dans_la_colonne_abonnes_potentiels_puis_cliquer_sur_le_bouton_gris_ajouter"/>Sélectionner la ou les personne(s) à abonner dans la colonne "Abonnés potentiels", puis cliquer sur le bouton gris "Ajouter".<text:bookmark-end text:name="__RefHeading___selectionner_la_ou_les_personne_s_a_abonner_dans_la_colonne_abonnes_potentiels_puis_cliquer_sur_le_bouton_gris_ajouter_6"/><text:bookmark-end text:name="selectionner_la_ou_les_personne_s_a_abonner_dans_la_colonne_abonnes_potentiels_puis_cliquer_sur_le_bouton_gris_ajouter"/></text:h>
      <text:p text:style-name="Text_20_body"><draw:frame draw:style-name="mediacenter" draw:name="6" text:anchor-type="paragraph" draw:z-index="6" svg:width="41.804166666667cm" style:rel-width="100%" svg:height="7.46125cm" style:rel-height="scale"><draw:image xlink:href="Pictures/bc1f8a833e9066ce18bd6ddcc7108885.png" xlink:type="simple" xlink:show="embed" xlink:actuate="onLoad"/></draw:frame></text:p>
      <text:p text:style-name="Text_20_body">Les personnes abonnées figurent alors dans la colonne de gauche : “Abonnés actuels”.</text:p>
      <text:p text:style-name="Text_20_body"><draw:frame draw:style-name="mediacenter" draw:name="7" text:anchor-type="paragraph" draw:z-index="7" svg:width="42.201041666667cm" style:rel-width="100%" svg:height="8.09625cm" style:rel-height="scale"><draw:image xlink:href="Pictures/4446182afc0c611a429c9c83a9ff1834.png" xlink:type="simple" xlink:show="embed" xlink:actuate="onLoad"/></draw:frame></text:p>
      <text:h text:style-name="Heading_20_2" text:outline-level="2"><text:bookmark-start text:name="__RefHeading___etape_5cliquer_sur_le_bouton_gris_terminer_la_gestion_des_abonnements_7"/><text:bookmark-start text:name="etape_5cliquer_sur_le_bouton_gris_terminer_la_gestion_des_abonnements"/>Étape 5 : cliquer sur le bouton gris "Terminer la gestion des abonnements"<text:bookmark-end text:name="__RefHeading___etape_5cliquer_sur_le_bouton_gris_terminer_la_gestion_des_abonnements_7"/><text:bookmark-end text:name="etape_5cliquer_sur_le_bouton_gris_terminer_la_gestion_des_abonnements"/></text:h>
      <text:p text:style-name="Text_20_body"><draw:frame draw:style-name="mediacenter" draw:name="8" text:anchor-type="paragraph" draw:z-index="8" svg:width="41.804166666667cm" style:rel-width="100%" svg:height="7.46125cm" style:rel-height="scale"><draw:image xlink:href="Pictures/03987f276680a4b58616793475d9ee1c.png" xlink:type="simple" xlink:show="embed" xlink:actuate="onLoad"/></draw:frame></text:p>
      <text:p text:style-name="Text_20_body">Le nombre d'abonnés au forum est inscrit entre parenthèses, à droite de l'intitulé du forum.</text:p>
      <text:p text:style-name="Text_20_body"><draw:frame draw:style-name="mediacenter" draw:name="9" text:anchor-type="paragraph" draw:z-index="9" svg:width="41.5925cm" style:rel-width="100%" svg:height="2.69875cm" style:rel-height="scale"><draw:image xlink:href="Pictures/858339da8407685734b50b7f96cdaee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8:19</meta:creation-date>
    <dc:creator>Generated</dc:creator>
    <dc:date>2026-09-17T00::18:19</dc:date>
    <dc:language>en-US</dc:language>
    <meta:editing-cycles>1</meta:editing-cycles>
    <meta:editing-duration>PT0S</meta:editing-duration>
    <dc:title>moodle:forum:gestion_abonnements</dc:title>
  </office:meta>
</office:document-meta>
</file>