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905bce7534a99f4491c6f2364ce076.png"/>
  <manifest:file-entry manifest:media-type="image/png" manifest:full-path="Pictures/9445f4c8334d53c6c9f7c581227820c4.png"/>
  <manifest:file-entry manifest:media-type="image/png" manifest:full-path="Pictures/5373bad8e169ff1f2f47ba1060479c35.png"/>
  <manifest:file-entry manifest:media-type="image/png" manifest:full-path="Pictures/8ff1a8de54c54c58914dda5d130fd9ba.png"/>
  <manifest:file-entry manifest:media-type="image/png" manifest:full-path="Pictures/48614fe6d9fe499a38868f63cbae75aa.png"/>
  <manifest:file-entry manifest:media-type="image/png" manifest:full-path="Pictures/5ad24ea9cfd131c7a217923eae44fdf2.png"/>
  <manifest:file-entry manifest:media-type="image/png" manifest:full-path="Pictures/105fc294af9201c50a75383db01fec3b.png"/>
  <manifest:file-entry manifest:media-type="image/png" manifest:full-path="Pictures/4aaf6a602e83cd9c5a7a11e5c943a1cf.png"/>
  <manifest:file-entry manifest:media-type="image/png" manifest:full-path="Pictures/06f828d734c36d8e82dcc678ce2d8f6f.png"/>
  <manifest:file-entry manifest:media-type="image/png" manifest:full-path="Pictures/3b477c643630a8fe30c8fd0b0f57f9ae.png"/>
  <manifest:file-entry manifest:media-type="image/png" manifest:full-path="Pictures/860e8f27855ec733274bf0f8161f13cc.png"/>
  <manifest:file-entry manifest:media-type="image/png" manifest:full-path="Pictures/8b703cd4acba24c229ba9cfcb8c42df2.png"/>
  <manifest:file-entry manifest:media-type="image/png" manifest:full-path="Pictures/86e295864f6928abf178d75ef03c2dee.png"/>
  <manifest:file-entry manifest:media-type="image/png" manifest:full-path="Pictures/f777aaa13acb10a39ef1b0f87991c916.png"/>
  <manifest:file-entry manifest:media-type="image/png" manifest:full-path="Pictures/80be0ba406a5648ac7a3c0fd763de0bf.png"/>
  <manifest:file-entry manifest:media-type="image/png" manifest:full-path="Pictures/c8cc154504cde7b08d2459a8d807bb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orum:evaluer"/><text:bookmark-start text:name="__RefHeading___evaluer_les_apprenants_dans_l_activite_forum_1"/><text:bookmark-start text:name="evaluer_les_apprenants_dans_l_activite_forum"/>Évaluer les apprenants dans l'activité "FORUM"<text:bookmark-end text:name="__RefHeading___evaluer_les_apprenants_dans_l_activite_forum_1"/><text:bookmark-end text:name="evaluer_les_apprenants_dans_l_activite_forum"/></text:h>
      <text:h text:style-name="Heading_20_2" text:outline-level="2"><text:bookmark-start text:name="__RefHeading___etape_1creer_un_forum_cache_2"/><text:bookmark-start text:name="etape_1creer_un_forum_cache"/>Étape 1 : créer un forum caché<text:bookmark-end text:name="__RefHeading___etape_1creer_un_forum_cache_2"/><text:bookmark-end text:name="etape_1creer_un_forum_cache"/></text:h>
      <text:list text:style-name="List_20_1" text:continue-numbering="false">
        <text:list-item>
          <text:p text:style-name="LastListParagraph_List_20_1_Content_First"> Créer le forum selon la méthode proposé dans la documentation : <text:a xlink:type="simple" xlink:href="https://pedagowiki.unicaen.fr/doku.php?id=moodle:forum:creation" text:style-name="Internet_20_link" text:visited-style-name="Visited_20_Internet_20_Link">Créer un forum</text:a> en choisissant pour le paramètre “<text:span text:style-name="Strong_20_Emphasis">Réglages courants</text:span>” / “<text:span text:style-name="Strong_20_Emphasis">Disponibilité</text:span>”, l'option “<text:span text:style-name="Strong_20_Emphasis">Cacher pour les étudiants</text:span>” : </text:p>
        </text:list-item>
      </text:list>
      <text:p text:style-name="Text_20_body"><draw:frame draw:style-name="mediacenter" draw:name="0" text:anchor-type="paragraph" draw:z-index="0" svg:width="5.318125cm" svg:height="2.936875cm"><draw:image xlink:href="Pictures/7c905bce7534a99f4491c6f2364ce076.png" xlink:type="simple" xlink:show="embed" xlink:actuate="onLoad"/></draw:frame></text:p>
      <text:p text:style-name="Text_20_body"><draw:frame draw:style-name="mediacenter" draw:name="1" text:anchor-type="paragraph" draw:z-index="1" svg:width="13.202708333333cm" svg:height="5.7414583333333cm"><draw:image xlink:href="Pictures/9445f4c8334d53c6c9f7c581227820c4.png" xlink:type="simple" xlink:show="embed" xlink:actuate="onLoad"/></draw:frame></text:p>
      <text:h text:style-name="Heading_20_2" text:outline-level="2"><text:bookmark-start text:name="__RefHeading___etape_2parametrer_la_modalite_d_evaluation_3"/><text:bookmark-start text:name="etape_2parametrer_la_modalite_d_evaluation"/>Étape 2 : paramétrer la modalité d’évaluation<text:bookmark-end text:name="__RefHeading___etape_2parametrer_la_modalite_d_evaluation_3"/><text:bookmark-end text:name="etape_2parametrer_la_modalite_d_evaluation"/></text:h>
      <text:list text:style-name="List_20_1" text:continue-numbering="false">
        <text:list-item>
          <text:p text:style-name="LastListParagraph_List_20_1_Content_First"> cliquer sur le <text:span text:style-name="Strong_20_Emphasis">forum</text:span>, puis sur le rouage et dans le menu déroulant sur <text:span text:style-name="Strong_20_Emphasis">paramètres</text:span> :</text:p>
        </text:list-item>
      </text:list>
      <text:p text:style-name="Text_20_body"><draw:frame draw:style-name="mediacenter" draw:name="2" text:anchor-type="paragraph" draw:z-index="2" svg:width="15.5575cm" svg:height="5.5297916666667cm"><draw:image xlink:href="Pictures/5373bad8e169ff1f2f47ba1060479c35.png" xlink:type="simple" xlink:show="embed" xlink:actuate="onLoad"/></draw:frame></text:p>
      <text:list text:style-name="List_20_1" text:continue-numbering="false">
        <text:list-item>
          <text:p text:style-name="LastListParagraph_List_20_1_Content_First"> cliquer sur la section “<text:span text:style-name="Strong_20_Emphasis">Évaluations</text:span>” :</text:p>
        </text:list-item>
      </text:list>
      <text:p text:style-name="Text_20_body"><draw:frame draw:style-name="mediacenter" draw:name="3" text:anchor-type="paragraph" draw:z-index="3" svg:width="6.5352083333333cm" svg:height="3.96875cm"><draw:image xlink:href="Pictures/8ff1a8de54c54c58914dda5d130fd9ba.png" xlink:type="simple" xlink:show="embed" xlink:actuate="onLoad"/></draw:frame></text:p>
      <text:list text:style-name="List_20_1" text:continue-numbering="false">
        <text:list-item>
          <text:p text:style-name="LastListParagraph_List_20_1_Content_First"> Choisir le “<text:span text:style-name="Strong_20_Emphasis">Type de combinaison</text:span>” :</text:p>
        </text:list-item>
      </text:list>
      <text:p text:style-name="Text_20_body"><draw:frame draw:style-name="mediacenter" draw:name="4" text:anchor-type="paragraph" draw:z-index="4" svg:width="17.541875cm" style:rel-width="100%" svg:height="5.8472916666667cm" style:rel-height="scale"><draw:image xlink:href="Pictures/48614fe6d9fe499a38868f63cbae75aa.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Définition de chaque “<text:span text:style-name="Strong_20_Emphasis">Type de combinaison</text:span>”
</text:p>
            <text:list text:style-name="List_20_1" text:continue-numbering="false">
              <text:list-item>
                <text:p text:style-name="List_20_1_Content_First"> <text:span text:style-name="Strong_20_Emphasis">Pas d'évaluation</text:span> (par défaut) : le forum n'est pas évalué et n'enregistre pas de notes dans le carnet de notes.</text:p>
              </text:list-item>
              <text:list-item>
                <text:p text:style-name="List_20_1_Content"> <text:span text:style-name="Strong_20_Emphasis">Moyenne des évaluations</text:span> : moyenne de toutes les évaluations données à cet étudiant pour ses messages dans ce forum. Utile dans le cas d'évaluation par les pairs.</text:p>
              </text:list-item>
              <text:list-item>
                <text:p text:style-name="List_20_1_Content"> <text:span text:style-name="Strong_20_Emphasis">Nombre d'évaluations</text:span> : le nombre des éléments évalués est la note finale. Ce total ne peut pas dépasser la note maximale fixée pour l'activité. Utile lorsque le nombre de messages est important. Ce type d'évaluation peut être utilisé quand la note est basée sur un certain nombre d'interventions dans le forum.</text:p>
              </text:list-item>
              <text:list-item>
                <text:p text:style-name="List_20_1_Content"> <text:span text:style-name="Strong_20_Emphasis">Évaluation maximale</text:span> : la note la plus haute obtenue par l'étudiant est utilisée comme note finale. Cette méthode est utile pour mettre l'emphase sur le meilleur travail des participants, leur permettant de publier un message de grande qualité et un certain nombre de messages plus ordinaires.</text:p>
              </text:list-item>
              <text:list-item>
                <text:p text:style-name="List_20_1_Content"> <text:span text:style-name="Strong_20_Emphasis">Évaluation minimale</text:span> : la note la plus basse obtenue par l'étudiant est utilisée comme note finale. Cette méthode est utile lorsque la qualité est recherchée pour tous les messages.</text:p>
              </text:list-item>
              <text:list-item>
                <text:p text:style-name="List_20_1_Content_Last"> <text:span text:style-name="Strong_20_Emphasis">Somme des évaluations</text:span> : Toutes les évaluations d'un utilisateur sont additionnées. Veuillez noter que le total ne peut pas dépasser la note maximale pour l'activité.</text:p>
              </text:list-item>
            </text:list>
          </table:table-cell>
        </table:table-row>
      </table:table>
      <text:list text:style-name="List_20_1" text:continue-numbering="false">
        <text:list-item>
          <text:p text:style-name="LastListParagraph_List_20_1_Content_First"> ajuster la “<text:span text:style-name="Strong_20_Emphasis">note maximale</text:span>” (par défaut, la valeur est réglée sur 20 points) :</text:p>
        </text:list-item>
      </text:list>
      <text:p text:style-name="Text_20_body"><draw:frame draw:style-name="mediacenter" draw:name="6" text:anchor-type="paragraph" draw:z-index="6" svg:width="17.753541666667cm" style:rel-width="100%" svg:height="9.2339583333333cm" style:rel-height="scale"><draw:image xlink:href="Pictures/105fc294af9201c50a75383db01fec3b.png" xlink:type="simple" xlink:show="embed" xlink:actuate="onLoad"/></draw:frame></text:p>
      <text:p text:style-name="Text_20_body"> * cliquer sur “<text:span text:style-name="Strong_20_Emphasis">Enregistrer</text:span>” :</text:p>
      <text:p text:style-name="Text_20_body"><draw:frame draw:style-name="mediacenter" draw:name="7" text:anchor-type="paragraph" draw:z-index="7" svg:width="9.921875cm" svg:height="1.6933333333333cm"><draw:image xlink:href="Pictures/4aaf6a602e83cd9c5a7a11e5c943a1cf.png" xlink:type="simple" xlink:show="embed" xlink:actuate="onLoad"/></draw:frame></text:p>
      <text:h text:style-name="Heading_20_2" text:outline-level="2"><text:bookmark-start text:name="__RefHeading___etape_3rendre_le_forum_disponible_durant_la_periode_d_evaluation_4"/><text:bookmark-start text:name="etape_3rendre_le_forum_disponible_durant_la_periode_d_evaluation"/>Étape 3 : Rendre le forum disponible durant la période d'évaluation<text:bookmark-end text:name="__RefHeading___etape_3rendre_le_forum_disponible_durant_la_periode_d_evaluation_4"/><text:bookmark-end text:name="etape_3rendre_le_forum_disponible_durant_la_periode_d_evaluation"/></text:h>
      <text:list text:style-name="List_20_1" text:continue-numbering="false">
        <text:list-item>
          <text:p text:style-name="LastListParagraph_List_20_1_Content_First"> Afficher le forum au début de la période d'évaluation : </text:p>
        </text:list-item>
      </text:list>
      <text:p text:style-name="Text_20_body"><draw:frame draw:style-name="mediacenter" draw:name="8" text:anchor-type="paragraph" draw:z-index="8" svg:width="13.361458333333cm" svg:height="5.9266666666667cm"><draw:image xlink:href="Pictures/06f828d734c36d8e82dcc678ce2d8f6f.png" xlink:type="simple" xlink:show="embed" xlink:actuate="onLoad"/></draw:frame></text:p>
      <text:list text:style-name="List_20_1" text:continue-numbering="false">
        <text:list-item>
          <text:p text:style-name="LastListParagraph_List_20_1_Content_First"> cacher le forum en fin de période d'évaluation :</text:p>
        </text:list-item>
      </text:list>
      <text:p text:style-name="Text_20_body"><draw:frame draw:style-name="mediacenter" draw:name="9" text:anchor-type="paragraph" draw:z-index="9" svg:width="13.705416666667cm" svg:height="5.3445833333333cm"><draw:image xlink:href="Pictures/3b477c643630a8fe30c8fd0b0f57f9ae.png" xlink:type="simple" xlink:show="embed" xlink:actuate="onLoad"/></draw:frame></text:p>
      <text:h text:style-name="Heading_20_2" text:outline-level="2"><text:bookmark-start text:name="__RefHeading___etape_4affecter_les_notes_5"/><text:bookmark-start text:name="etape_4affecter_les_notes"/>Étape 4 : affecter les notes<text:bookmark-end text:name="__RefHeading___etape_4affecter_les_notes_5"/><text:bookmark-end text:name="etape_4affecter_les_notes"/></text:h>
      <text:list text:style-name="List_20_1" text:continue-numbering="false">
        <text:list-item>
          <text:p text:style-name="LastListParagraph_List_20_1_Content_First"> Cliquer sur le forum puis, une fois à l'intérieur sur le nom d'une discussion : </text:p>
        </text:list-item>
      </text:list>
      <text:p text:style-name="Text_20_body"><draw:frame draw:style-name="mediacenter" draw:name="10" text:anchor-type="paragraph" draw:z-index="10" svg:width="10.980208333333cm" svg:height="4.7889583333333cm"><draw:image xlink:href="Pictures/860e8f27855ec733274bf0f8161f13cc.png" xlink:type="simple" xlink:show="embed" xlink:actuate="onLoad"/></draw:frame></text:p>
      <text:list text:style-name="List_20_1" text:continue-numbering="false">
        <text:list-item>
          <text:p text:style-name="LastListParagraph_List_20_1_Content_First"> cliquer sur “Évaluer…” :</text:p>
        </text:list-item>
      </text:list>
      <text:p text:style-name="Text_20_body"><draw:frame draw:style-name="mediacenter" draw:name="11" text:anchor-type="paragraph" draw:z-index="11" svg:width="15.39875cm" svg:height="8.0697916666667cm"><draw:image xlink:href="Pictures/8b703cd4acba24c229ba9cfcb8c42df2.png" xlink:type="simple" xlink:show="embed" xlink:actuate="onLoad"/></draw:frame></text:p>
      <text:list text:style-name="List_20_1" text:continue-numbering="false">
        <text:list-item>
          <text:p text:style-name="LastListParagraph_List_20_1_Content_First"> choisir la note souhaitée :</text:p>
        </text:list-item>
      </text:list>
      <text:p text:style-name="Text_20_body"><draw:frame draw:style-name="mediacenter" draw:name="12" text:anchor-type="paragraph" draw:z-index="12" svg:width="15.213541666667cm" svg:height="9.8954166666667cm"><draw:image xlink:href="Pictures/86e295864f6928abf178d75ef03c2dee.png" xlink:type="simple" xlink:show="embed" xlink:actuate="onLoad"/></draw:frame></text:p>
      <text:list text:style-name="List_20_1" text:continue-numbering="false">
        <text:list-item>
          <text:p text:style-name="LastListParagraph_List_20_1_Content_First"> vérifier que la note est bien affichée :</text:p>
        </text:list-item>
      </text:list>
      <text:p text:style-name="Text_20_body"><draw:frame draw:style-name="mediacenter" draw:name="13" text:anchor-type="paragraph" draw:z-index="13" svg:width="3.96875cm" svg:height="1.5875cm"><draw:image xlink:href="Pictures/f777aaa13acb10a39ef1b0f87991c916.png" xlink:type="simple" xlink:show="embed" xlink:actuate="onLoad"/></draw:frame></text:p>
      <text:h text:style-name="Heading_20_2" text:outline-level="2"><text:bookmark-start text:name="__RefHeading___etape_5communiquer_les_notes_6"/><text:bookmark-start text:name="etape_5communiquer_les_notes"/>Étape 5 : communiquer les notes<text:bookmark-end text:name="__RefHeading___etape_5communiquer_les_notes_6"/><text:bookmark-end text:name="etape_5communiquer_les_notes"/></text:h>
      <text:list text:style-name="List_20_1" text:continue-numbering="false">
        <text:list-item>
          <text:p text:style-name="LastListParagraph_List_20_1_Content_First"> Se reporter à la documentation : <text:a xlink:type="simple" xlink:href="https://pedagowiki.unicaen.fr/doku.php?id=moodle:carnet_de_note" text:style-name="Internet_20_link" text:visited-style-name="Visited_20_Internet_20_Link">Carnet de note</text:a></text:p>
        </text:list-item>
      </text:list>
      <text:h text:style-name="Heading_20_2" text:outline-level="2"><text:bookmark-start text:name="__RefHeading___etape_6rendre_les_copies_de_type_forum_7"/><text:bookmark-start text:name="etape_6rendre_les_copies_de_type_forum"/>Étape 6 : Rendre les copies de type "forum"<text:bookmark-end text:name="__RefHeading___etape_6rendre_les_copies_de_type_forum_7"/><text:bookmark-end text:name="etape_6rendre_les_copies_de_type_forum"/></text:h>
      <text:list text:style-name="List_20_1" text:continue-numbering="false">
        <text:list-item>
          <text:p text:style-name="LastListParagraph_List_20_1_Content_First"> Il suffit, après avoir rendu les notes, d'afficher de nouveau le forum : </text:p>
        </text:list-item>
      </text:list>
      <text:p text:style-name="Text_20_body"><draw:frame draw:style-name="mediacenter" draw:name="14" text:anchor-type="paragraph" draw:z-index="14" svg:width="13.361458333333cm" svg:height="5.9266666666667cm"><draw:image xlink:href="Pictures/06f828d734c36d8e82dcc678ce2d8f6f.png" xlink:type="simple" xlink:show="embed" xlink:actuate="onLoad"/></draw:frame></text:p>
      <text:h text:style-name="Heading_20_1" text:outline-level="1"><text:bookmark-start text:name="__RefHeading___faq_8"/><text:bookmark-start text:name="faq"/>FAQ<text:bookmark-end text:name="__RefHeading___faq_8"/><text:bookmark-end text:name="faq"/></text:h>
      <text:h text:style-name="Heading_20_2" text:outline-level="2"><text:bookmark-start text:name="__RefHeading___je_veux_modifier_ou_supprimer_la_note_d_un_message_9"/><text:bookmark-start text:name="je_veux_modifier_ou_supprimer_la_note_d_un_message"/>Je veux modifier ou supprimer la note d'un message<text:bookmark-end text:name="__RefHeading___je_veux_modifier_ou_supprimer_la_note_d_un_message_9"/><text:bookmark-end text:name="je_veux_modifier_ou_supprimer_la_note_d_un_message"/></text:h>
      <text:list text:style-name="List_20_1" text:continue-numbering="false">
        <text:list-item>
          <text:p text:style-name="LastListParagraph_List_20_1_Content_First"> Refaire la démarche décrite à l'étape 2 et choisissez la nouvelle note. Si vous souhaiter supprimer la note d'un message, cliquer dans le menu déroulant sur “Évaluer…” comme indiqué ci-dessous :</text:p>
        </text:list-item>
      </text:list>
      <text:p text:style-name="Text_20_body"><draw:frame draw:style-name="mediacenter" draw:name="15" text:anchor-type="paragraph" draw:z-index="15" svg:width="5.5297916666667cm" svg:height="10.556875cm"><draw:image xlink:href="Pictures/80be0ba406a5648ac7a3c0fd763de0bf.png" xlink:type="simple" xlink:show="embed" xlink:actuate="onLoad"/></draw:frame></text:p>
      <text:h text:style-name="Heading_20_2" text:outline-level="2"><text:bookmark-start text:name="__RefHeading___je_veux_restreindre_l_evaluation_aux_messages_deposees_dans_une_periode_donnee_10"/><text:bookmark-start text:name="je_veux_restreindre_l_evaluation_aux_messages_deposees_dans_une_periode_donnee"/>Je veux restreindre l'évaluation aux messages déposées dans une période donnée<text:bookmark-end text:name="__RefHeading___je_veux_restreindre_l_evaluation_aux_messages_deposees_dans_une_periode_donnee_10"/><text:bookmark-end text:name="je_veux_restreindre_l_evaluation_aux_messages_deposees_dans_une_periode_donnee"/></text:h>
      <text:list text:style-name="List_20_1" text:continue-numbering="false">
        <text:list-item>
          <text:p text:style-name="LastListParagraph_List_20_1_Content_First"> Dans les paramètres “Évaluation” du forum, cliquer sur la case “Restreindre l'évaluation aux éléments dont les dates sont dans cet intervalle” puis indiquer les dates souhaitées :</text:p>
        </text:list-item>
      </text:list>
      <text:p text:style-name="Text_20_body"><draw:frame draw:style-name="mediacenter" draw:name="16" text:anchor-type="paragraph" draw:z-index="16" svg:width="17.568333333333cm" style:rel-width="100%" svg:height="3.1220833333333cm" style:rel-height="scale"><draw:image xlink:href="Pictures/c8cc154504cde7b08d2459a8d807bbe4.png" xlink:type="simple" xlink:show="embed" xlink:actuate="onLoad"/></draw:frame></text:p>
      <text:h text:style-name="Heading_20_2" text:outline-level="2"><text:bookmark-start text:name="__RefHeading___je_veux_que_les_etudiants_evaluent_les_messages_des_autres_etudiants_evaluation_par_les_pairs_11"/><text:bookmark-start text:name="je_veux_que_les_etudiants_evaluent_les_messages_des_autres_etudiants_evaluation_par_les_pairs"/>Je veux que les étudiants évaluent les messages des autres étudiants (évaluation par les pairs)<text:bookmark-end text:name="__RefHeading___je_veux_que_les_etudiants_evaluent_les_messages_des_autres_etudiants_evaluation_par_les_pairs_11"/><text:bookmark-end text:name="je_veux_que_les_etudiants_evaluent_les_messages_des_autres_etudiants_evaluation_par_les_pairs"/></text:h>
      <text:h text:style-name="Heading_20_4" text:outline-level="4"><text:bookmark-start text:name="__RefHeading___etape_1donnez_la_permission_aux_etudiants_d_evaluer_les_messages_12"/><text:bookmark-start text:name="etape_1donnez_la_permission_aux_etudiants_d_evaluer_les_messages"/>Étape 1 : donnez la permission aux étudiants d'évaluer les messages<text:bookmark-end text:name="__RefHeading___etape_1donnez_la_permission_aux_etudiants_d_evaluer_les_messages_12"/><text:bookmark-end text:name="etape_1donnez_la_permission_aux_etudiants_d_evaluer_les_messages"/></text:h>
      <text:list text:style-name="List_20_1" text:continue-numbering="false">
        <text:list-item>
          <text:p text:style-name="List_20_1_Content_First"> Une fois créé, entrez dans le forum</text:p>
        </text:list-item>
        <text:list-item>
          <text:p text:style-name="List_20_1_Content"> Cliquez le rouage (Administration du forum) puis dans le menu déroulant sur “<text:span text:style-name="Strong_20_Emphasis">Permissions</text:span>”</text:p>
        </text:list-item>
        <text:list-item>
          <text:p text:style-name="List_20_1_Content"> Sur la page qui s'affiche en haut à gauche, dans le champ de texte Filtre saisissez “<text:span text:style-name="Strong_20_Emphasis">évaluer</text:span>”</text:p>
        </text:list-item>
        <text:list-item>
          <text:p text:style-name="List_20_1_Content"> La liste des permissions est alors filtrée et n'affiche plus que la permission (ou capacité) “<text:span text:style-name="Strong_20_Emphasis">Évaluer les messages</text:span>”</text:p>
        </text:list-item>
        <text:list-item>
          <text:p text:style-name="List_20_1_Content"> Cliquez l'icône dans la colonne “<text:span text:style-name="Strong_20_Emphasis">Rôles avec permission</text:span>”</text:p>
        </text:list-item>
        <text:list-item>
          <text:p text:style-name="List_20_1_Content_Last"> Ajouter le rôle “<text:span text:style-name="Strong_20_Emphasis">Étudiant</text:span>”</text:p>
        </text:list-item>
      </text:list>
      <text:h text:style-name="Heading_20_4" text:outline-level="4"><text:bookmark-start text:name="__RefHeading___etape_2regler_le_parametre_type_de_combinaison_13"/><text:bookmark-start text:name="etape_2regler_le_parametre_type_de_combinaison"/>Étape 2 :régler le paramètre "Type de combinaison"<text:bookmark-end text:name="__RefHeading___etape_2regler_le_parametre_type_de_combinaison_13"/><text:bookmark-end text:name="etape_2regler_le_parametre_type_de_combinaison"/></text:h>
      <text:list text:style-name="List_20_1" text:continue-numbering="false">
        <text:list-item>
          <text:p text:style-name="LastListParagraph_List_20_1_Content_First"> Dans les paramètres du forum section “<text:span text:style-name="Strong_20_Emphasis">Évaluations</text:span>”, utilisez de préférence le “Type de combinaison” : “<text:span text:style-name="Strong_20_Emphasis">Moyenne des évaluations</text:span>”.</text:p>
        </text:list-item>
      </text:list>
      <text:h text:style-name="Heading_20_2" text:outline-level="2"><text:bookmark-start text:name="__RefHeading___je_veux_acceder_a_des_parametrages_complementaires_14"/><text:bookmark-start text:name="je_veux_acceder_a_des_parametrages_complementaires"/>Je veux accéder à des paramétrages complémentaires<text:bookmark-end text:name="__RefHeading___je_veux_acceder_a_des_parametrages_complementaires_14"/><text:bookmark-end text:name="je_veux_acceder_a_des_parametrages_complementaires"/></text:h>
      <text:p text:style-name="Text_20_body">Reportez-vous à la documentation : <text:a xlink:type="simple" xlink:href="https://pedagowiki.unicaen.fr/doku.php?id=moodle:forum:parametres_avances" text:style-name="Internet_20_link" text:visited-style-name="Visited_20_Internet_20_Link">Paramètres avancés des forum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4::41:12</meta:creation-date>
    <dc:creator>Generated</dc:creator>
    <dc:date>2026-09-17T04::41:12</dc:date>
    <dc:language>en-US</dc:language>
    <meta:editing-cycles>1</meta:editing-cycles>
    <meta:editing-duration>PT0S</meta:editing-duration>
    <dc:title>moodle:forum:evaluer</dc:title>
  </office:meta>
</office:document-meta>
</file>