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e606936a0bdad9cd2a2873282fbfc24.png"/>
  <manifest:file-entry manifest:media-type="image/png" manifest:full-path="Pictures/46dc6574494d078ec01e22765833a3b9.png"/>
  <manifest:file-entry manifest:media-type="image/png" manifest:full-path="Pictures/84cd9bba8ced479cc323923337f77844.png"/>
  <manifest:file-entry manifest:media-type="image/png" manifest:full-path="Pictures/6b563b8b255a00ba11eef2f454e10687.png"/>
  <manifest:file-entry manifest:media-type="image/png" manifest:full-path="Pictures/8ba6d9399c972e6e218221397f8f3478.png"/>
  <manifest:file-entry manifest:media-type="image/png" manifest:full-path="Pictures/30bb5d88f301a4bc43d8b4e7c016644f.png"/>
  <manifest:file-entry manifest:media-type="image/png" manifest:full-path="Pictures/fb46c973e0a78136cd76fee63f3660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creation"/><text:bookmark-start text:name="__RefHeading___creation_d_un_forum_1"/><text:bookmark-start text:name="creation_d_un_forum"/>Création d'un forum<text:bookmark-end text:name="__RefHeading___creation_d_un_forum_1"/><text:bookmark-end text:name="creation_d_un_forum"/></text:h>
      <text:h text:style-name="Heading_20_2" text:outline-level="2"><text:bookmark-start text:name="__RefHeading___etape_1activer_le_mode_edition_de_l_espace_de_cours_2"/><text:bookmark-start text:name="etape_1activer_le_mode_edition_de_l_espace_de_cours"/>Étape 1 : Activer le mode édition de l'espace de cours<text:bookmark-end text:name="__RefHeading___etape_1activer_le_mode_edition_de_l_espace_de_cours_2"/><text:bookmark-end text:name="etape_1activer_le_mode_edition_de_l_espace_de_cours"/></text:h>
      <text:list text:style-name="List_20_1" text:continue-numbering="false">
        <text:list-item>
          <text:p text:style-name="List_20_1_Content_First"> Cliquez sur le bouton « Activer le mode édition » en haut à droite de la page : </text:p>
        </text:list-item>
        <text:list-item>
          <text:p text:style-name="List_20_1_Content_Last"> </text:p>
        </text:list-item>
      </text:list>
      <text:p text:style-name="Text_20_body"><draw:frame draw:style-name="mediacenter" draw:name="0" text:anchor-type="paragraph" draw:z-index="0" svg:width="4.8947916666667cm" svg:height="1.4022916666667cm"><draw:image xlink:href="Pictures/be606936a0bdad9cd2a2873282fbfc24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1" text:anchor-type="paragraph" draw:z-index="1" svg:width="6.0589583333333cm" svg:height="2.4341666666667cm"><draw:image xlink:href="Pictures/46dc6574494d078ec01e22765833a3b9.png" xlink:type="simple" xlink:show="embed" xlink:actuate="onLoad"/></draw:frame></text:p>
      <text:h text:style-name="Heading_20_2" text:outline-level="2"><text:bookmark-start text:name="__RefHeading___etape_3choisir_l_activite_forum_et_valider_4"/><text:bookmark-start text:name="etape_3choisir_l_activite_forum_et_valider"/>Étape 3 : Choisir l'activité "forum" et valider<text:bookmark-end text:name="__RefHeading___etape_3choisir_l_activite_forum_et_valider_4"/><text:bookmark-end text:name="etape_3choisir_l_activite_forum_et_valider"/></text:h>
      <text:list text:style-name="List_20_1" text:continue-numbering="false">
        <text:list-item>
          <text:p text:style-name="LastListParagraph_List_20_1_Content_First"> cliquer sur la ligne correspondant à l'activité « Forum » : </text:p>
        </text:list-item>
      </text:list>
      <text:p text:style-name="Text_20_body"><draw:frame draw:style-name="mediacenter" draw:name="2" text:anchor-type="paragraph" draw:z-index="2" svg:width="9.8689583333333cm" svg:height="15.001875cm"><draw:image xlink:href="Pictures/84cd9bba8ced479cc323923337f7784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z sur « Ajouter ». Vous êtes renvoyé vers la page de paramétrage du forum.</text:p>
        </text:list-item>
      </text:list>
      <text:p text:style-name="Text_20_body"><draw:frame draw:style-name="mediacenter" draw:name="3" text:anchor-type="paragraph" draw:z-index="3" svg:width="4.4185416666667cm" svg:height="1.4816666666667cm"><draw:image xlink:href="Pictures/6b563b8b255a00ba11eef2f454e10687.png" xlink:type="simple" xlink:show="embed" xlink:actuate="onLoad"/></draw:frame></text:p>
      <text:h text:style-name="Heading_20_2" text:outline-level="2"><text:bookmark-start text:name="__RefHeading___etape_4donnez_un_nom_au_forum_5"/><text:bookmark-start text:name="etape_4donnez_un_nom_au_forum"/>Étape 4 : Donnez un nom au forum<text:bookmark-end text:name="__RefHeading___etape_4donnez_un_nom_au_forum_5"/><text:bookmark-end text:name="etape_4donnez_un_nom_au_forum"/></text:h>
      <text:p text:style-name="Text_20_body"> * Inscrire le nom du forum dans le champ d'écriture dédié : </text:p>
      <text:p text:style-name="Text_20_body"><draw:frame draw:style-name="mediacenter" draw:name="4" text:anchor-type="paragraph" draw:z-index="4" svg:width="14.261041666667cm" svg:height="9.7895833333333cm"><draw:image xlink:href="Pictures/8ba6d9399c972e6e218221397f8f3478.png" xlink:type="simple" xlink:show="embed" xlink:actuate="onLoad"/></draw:frame></text:p>
      <text:h text:style-name="Heading_20_2" text:outline-level="2"><text:bookmark-start text:name="__RefHeading___etape_5valider_la_creation_du_forum_6"/><text:bookmark-start text:name="etape_5valider_la_creation_du_forum"/>Étape 5 : Valider la création du forum<text:bookmark-end text:name="__RefHeading___etape_5valider_la_creation_du_forum_6"/><text:bookmark-end text:name="etape_5valider_la_creation_du_forum"/></text:h>
      <text:p text:style-name="Text_20_body"> * Faire défiler la page et cliquez sur « Enregistrer et afficher » pour accéder au forum :</text:p>
      <text:p text:style-name="Text_20_body"><draw:frame draw:style-name="mediacenter" draw:name="5" text:anchor-type="paragraph" draw:z-index="5" svg:width="9.6572916666667cm" svg:height="1.5610416666667cm"><draw:image xlink:href="Pictures/30bb5d88f301a4bc43d8b4e7c016644f.png" xlink:type="simple" xlink:show="embed" xlink:actuate="onLoad"/></draw:frame></text:p>
      <text:h text:style-name="Heading_20_2" text:outline-level="2"><text:bookmark-start text:name="__RefHeading___etape_6le_forum_est_cree_7"/><text:bookmark-start text:name="etape_6le_forum_est_cree"/>Étape 6 : Le forum est créé<text:bookmark-end text:name="__RefHeading___etape_6le_forum_est_cree_7"/><text:bookmark-end text:name="etape_6le_forum_est_cree"/></text:h>
      <text:p text:style-name="Text_20_body"><draw:frame draw:style-name="mediacenter" draw:name="6" text:anchor-type="paragraph" draw:z-index="6" svg:width="11.694583333333cm" svg:height="4.5772916666667cm"><draw:image xlink:href="Pictures/fb46c973e0a78136cd76fee63f366098.png" xlink:type="simple" xlink:show="embed" xlink:actuate="onLoad"/></draw:frame></text:p>
      <text:h text:style-name="Heading_20_1" text:outline-level="1"><text:bookmark-start text:name="__RefHeading___faq_8"/><text:bookmark-start text:name="faq"/>FAQ<text:bookmark-end text:name="__RefHeading___faq_8"/><text:bookmark-end text:name="faq"/></text:h>
      <text:h text:style-name="Heading_20_2" text:outline-level="2"><text:bookmark-start text:name="__RefHeading___je_veux_creer_un_nouveau_sujet_ou_une_nouvelle_discussion_dans_un_forum_9"/><text:bookmark-start text:name="je_veux_creer_un_nouveau_sujet_ou_une_nouvelle_discussion_dans_un_forum"/>Je veux créer un nouveau sujet ou une nouvelle discussion dans un forum<text:bookmark-end text:name="__RefHeading___je_veux_creer_un_nouveau_sujet_ou_une_nouvelle_discussion_dans_un_forum_9"/><text:bookmark-end text:name="je_veux_creer_un_nouveau_sujet_ou_une_nouvelle_discussion_dans_un_forum"/></text:h>
      <text:p text:style-name="Text_20_body">Se reporter à la documentation : <text:a xlink:type="simple" xlink:href="https://pedagowiki.unicaen.fr/doku.php?id=moodle:forum:sujet" text:style-name="Internet_20_link" text:visited-style-name="Visited_20_Internet_20_Link">Créer un nouveau sujet ou d'une nouvelle discussion</text:a></text:p>
      <text:h text:style-name="Heading_20_2" text:outline-level="2"><text:bookmark-start text:name="__RefHeading___je_veux_ecrire_un_message_dans_un_fil_de_discussion_existant_10"/><text:bookmark-start text:name="je_veux_ecrire_un_message_dans_un_fil_de_discussion_existant"/>Je veux écrire un message dans un fil de discussion existant<text:bookmark-end text:name="__RefHeading___je_veux_ecrire_un_message_dans_un_fil_de_discussion_existant_10"/><text:bookmark-end text:name="je_veux_ecrire_un_message_dans_un_fil_de_discussion_existant"/></text:h>
      <text:p text:style-name="Text_20_body">Se reporter à la documentation : <text:a xlink:type="simple" xlink:href="https://pedagowiki.unicaen.fr/doku.php?id=moodle:forum:message" text:style-name="Internet_20_link" text:visited-style-name="Visited_20_Internet_20_Link">Écrire un message dans un fil de discussion existant</text:a></text:p>
      <text:h text:style-name="Heading_20_2" text:outline-level="2"><text:bookmark-start text:name="__RefHeading___je_veux_repondre_a_un_message_depuis_un_mail_de_notification_11"/><text:bookmark-start text:name="je_veux_repondre_a_un_message_depuis_un_mail_de_notification"/>Je veux répondre à un message depuis un mail de notification<text:bookmark-end text:name="__RefHeading___je_veux_repondre_a_un_message_depuis_un_mail_de_notification_11"/><text:bookmark-end text:name="je_veux_repondre_a_un_message_depuis_un_mail_de_notification"/></text:h>
      <text:p text:style-name="Text_20_body">Se reporter à la documentation : <text:a xlink:type="simple" xlink:href="https://pedagowiki.unicaen.fr/doku.php?id=moodle:forum:message_mail" text:style-name="Internet_20_link" text:visited-style-name="Visited_20_Internet_20_Link">Répondre à un message depuis un mail de notification</text:a></text:p>
      <text:h text:style-name="Heading_20_2" text:outline-level="2"><text:bookmark-start text:name="__RefHeading___je_veux_evaluer_les_apprenants_dans_l_activite_forum_12"/><text:bookmark-start text:name="je_veux_evaluer_les_apprenants_dans_l_activite_forum"/>Je veux évaluer les apprenants dans l'activité "Forum"<text:bookmark-end text:name="__RefHeading___je_veux_evaluer_les_apprenants_dans_l_activite_forum_12"/><text:bookmark-end text:name="je_veux_evaluer_les_apprenants_dans_l_activite_forum"/></text:h>
      <text:p text:style-name="Text_20_body">Se reporter à la documentation : <text:a xlink:type="simple" xlink:href="https://pedagowiki.unicaen.fr/doku.php?id=moodle:forum:evaluer" text:style-name="Internet_20_link" text:visited-style-name="Visited_20_Internet_20_Link">Évaluer les apprenants dans l'activité "FORUM"</text:a></text:p>
      <text:h text:style-name="Heading_20_2" text:outline-level="2"><text:bookmark-start text:name="__RefHeading___je_veux_acceder_a_des_parametres_complementaires_13"/><text:bookmark-start text:name="je_veux_acceder_a_des_parametres_complementaires"/>Je veux accéder à des paramètres complémentaires<text:bookmark-end text:name="__RefHeading___je_veux_acceder_a_des_parametres_complementaires_13"/><text:bookmark-end text:name="je_veux_acceder_a_des_parametres_complementaires"/></text:h>
      <text:p text:style-name="Text_20_body">Se reporter à la documentation : <text:a xlink:type="simple" xlink:href="https://pedagowiki.unicaen.fr/doku.php?id=moodle:forum:parametres_avances" text:style-name="Internet_20_link" text:visited-style-name="Visited_20_Internet_20_Link">Accéder aux 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6:51</meta:creation-date>
    <dc:creator>Generated</dc:creator>
    <dc:date>2026-09-17T14::46:51</dc:date>
    <dc:language>en-US</dc:language>
    <meta:editing-cycles>1</meta:editing-cycles>
    <meta:editing-duration>PT0S</meta:editing-duration>
    <dc:title>moodle:forum:creation</dc:title>
  </office:meta>
</office:document-meta>
</file>