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458ace026a56ab6656343469d0c3af.png"/>
  <manifest:file-entry manifest:media-type="image/png" manifest:full-path="Pictures/bbb7f9223d4a2a824995982645a56637.png"/>
  <manifest:file-entry manifest:media-type="image/png" manifest:full-path="Pictures/19dfc2f655718087f4b861a703de9917.png"/>
  <manifest:file-entry manifest:media-type="image/png" manifest:full-path="Pictures/d8e30e41a176b66fede3995f2c756c6b.png"/>
  <manifest:file-entry manifest:media-type="image/png" manifest:full-path="Pictures/b0f8b49b4fca882c31641f509a7126a0.png"/>
  <manifest:file-entry manifest:media-type="image/png" manifest:full-path="Pictures/dc5e5164ab6f5e9ba99d1cb4c5843115.png"/>
  <manifest:file-entry manifest:media-type="image/png" manifest:full-path="Pictures/b866f96a549e1a4772c8cbbc16695d53.png"/>
  <manifest:file-entry manifest:media-type="image/png" manifest:full-path="Pictures/50a2434851d9c447bb7507beda4c3c8d.png"/>
  <manifest:file-entry manifest:media-type="image/png" manifest:full-path="Pictures/4f0a46256b08582d65d916a0e92c459a.png"/>
  <manifest:file-entry manifest:media-type="image/png" manifest:full-path="Pictures/15845ac00c7b3a949fc5915c1a519a2c.png"/>
  <manifest:file-entry manifest:media-type="image/png" manifest:full-path="Pictures/1b67976856ae61fa0928e814976e238d.png"/>
  <manifest:file-entry manifest:media-type="image/png" manifest:full-path="Pictures/97bf71775196ccfa2d130e3a1aa77e72.png"/>
  <manifest:file-entry manifest:media-type="image/png" manifest:full-path="Pictures/eaa781df31e8225c06443bb869fbc064.png"/>
  <manifest:file-entry manifest:media-type="image/png" manifest:full-path="Pictures/5ad24ea9cfd131c7a217923eae44fdf2.png"/>
  <manifest:file-entry manifest:media-type="image/png" manifest:full-path="Pictures/6b4237a562b6f4a4b57740c1b7f5bc8c.png"/>
  <manifest:file-entry manifest:media-type="image/png" manifest:full-path="Pictures/3bb2a8d9ed548c61d1f09ca638a9fb58.png"/>
  <manifest:file-entry manifest:media-type="image/png" manifest:full-path="Pictures/637823f85f5f20477c9fb3e115c8ad44.png"/>
  <manifest:file-entry manifest:media-type="image/png" manifest:full-path="Pictures/f4296a44183db368437e7d85122a4d4c.png"/>
  <manifest:file-entry manifest:media-type="image/png" manifest:full-path="Pictures/1b594396b19f38dfe56c64170794a2a3.png"/>
  <manifest:file-entry manifest:media-type="image/png" manifest:full-path="Pictures/0d3c04f23399175027d7c321f49f6e01.png"/>
  <manifest:file-entry manifest:media-type="image/png" manifest:full-path="Pictures/b19a5313e6c2bc145cf598975b8af4da.png"/>
  <manifest:file-entry manifest:media-type="image/png" manifest:full-path="Pictures/902b6666a31410b8f5180b0a52960c5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format-de-cours:tuile"/><text:bookmark-start text:name="__RefHeading___passer_son_cours_en_format_tuile_1"/><text:bookmark-start text:name="passer_son_cours_en_format_tuile"/>Passer son cours en format tuile<text:bookmark-end text:name="__RefHeading___passer_son_cours_en_format_tuile_1"/><text:bookmark-end text:name="passer_son_cours_en_format_tuile"/></text:h>
      <text:h text:style-name="Heading_20_2" text:outline-level="2"><text:bookmark-start text:name="__RefHeading___commencer_avec_le_format_tuile_2"/><text:bookmark-start text:name="commencer_avec_le_format_tuile"/>Commencer avec le format tuile<text:bookmark-end text:name="__RefHeading___commencer_avec_le_format_tuile_2"/><text:bookmark-end text:name="commencer_avec_le_format_tuile"/></text:h>
      <text:p text:style-name="Text_20_body">Pas besoin de restructurer le contenu du cours, vous pouvez essayer facilement et revenir en arrière si nécessaire.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span text:style-name="Strong_20_Emphasis">Format tuile et appli Moodle pour téléphone portable</text:span>Si vous utilisez l'application mobile de Moodle, vous verrez la mise en page standard de l'application (format Thématique). Les tuiles seront affichées si les utilisateurs accèdent à Moodle en utilisant le navigateur de leur téléphone.</text:p>
          </table:table-cell>
        </table:table-row>
      </table:table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Attention, si vous abandonnez le format tuiles au profit d'un autre format (thématique, image, hebdomadaire…), vos paramètres pour les icônes des tuiles et toutes les photos seront supprimés.</text:p>
          </table:table-cell>
        </table:table-row>
      </table:table>
      <text:p text:style-name="Text_20_body">Pour convertir un cours existant au format tuile :</text:p>
      <text:list text:style-name="List_20_1" text:continue-numbering="false">
        <text:list-item>
          <text:p text:style-name="List_20_1_Content_First"> cliquer sur le rouge de votre cours (Menu d'administration) ;</text:p>
        </text:list-item>
        <text:list-item>
          <text:p text:style-name="List_20_1_Content"> cliquer sur “<text:span text:style-name="Strong_20_Emphasis">Modifier les paramètres</text:span>”</text:p>
        </text:list-item>
        <text:list-item>
          <text:p text:style-name="List_20_1_Content"> dans le volet “<text:span text:style-name="Strong_20_Emphasis">Format du cours</text:span>”, choisir “Format Tuile”. </text:p>
        </text:list-item>
        <text:list-item>
          <text:p text:style-name="List_20_1_Content_Last"> Un certain nombre d'options apparaissent alors, comme indiqué ci-dessous. Faites vos choix et cliquez sur Enregistrer.</text:p>
        </text:list-item>
      </text:list>
      <text:p text:style-name="Text_20_body"><draw:frame draw:style-name="mediacenter" draw:name="2" text:anchor-type="paragraph" draw:z-index="2" svg:width="23.468541666667cm" style:rel-width="100%" svg:height="12.991041666667cm" style:rel-height="scale"><draw:image xlink:href="Pictures/19dfc2f655718087f4b861a703de9917.png" xlink:type="simple" xlink:show="embed" xlink:actuate="onLoad"/></draw:frame></text:p>
      <text:p text:style-name="Text_20_body">Vous pouvez revenir à ce formulaire et modifier les paramètres à tout moment. Si vous créez un nouveau cours, choisissez à nouveau “Tuiles” pour “Format” et vous verrez les mêmes options. Si vous avez besoin d'aide pour utiliser le formulaire, cliquez sur les icônes ? (en bleu dans la capture d'écran ci-dessus) et des explications apparaîtront.</text:p>
      <text:h text:style-name="Heading_20_4" text:outline-level="4"><text:bookmark-start text:name="__RefHeading___tutoriel_videomettre_en_place_le_format_tuile_3"/><text:bookmark-start text:name="tutoriel_videomettre_en_place_le_format_tuile"/>Tutoriel vidéo : mettre en place le  format "Tuile" :<text:bookmark-end text:name="__RefHeading___tutoriel_videomettre_en_place_le_format_tuile_3"/><text:bookmark-end text:name="tutoriel_videomettre_en_place_le_format_tuile"/></text:h>
      <text:p text:style-name="Text_20_body">&lt;html&gt;&lt;iframe width=“560” height=“315” src=“<text:a xlink:type="simple" xlink:href="https://www.youtube.com/embed/Ic72yoPrYTI" text:style-name="Internet_20_link" text:visited-style-name="Visited_20_Internet_20_Link">https://www.youtube.com/embed/Ic72yoPrYTI</text:a>” title=“YouTube video player” frameborder=“0” allow=“accelerometer; autoplay; clipboard-write; encrypted-media; gyroscope; picture-in-picture” allowfullscreen&gt;&lt;/iframe&gt;&lt;/html&gt;</text:p>
      <text:h text:style-name="Heading_20_2" text:outline-level="2"><text:bookmark-start text:name="__RefHeading___parametrer_le_format_de_cours_tuile_4"/><text:bookmark-start text:name="parametrer_le_format_de_cours_tuile"/>Paramétrer le format de cours tuile<text:bookmark-end text:name="__RefHeading___parametrer_le_format_de_cours_tuile_4"/><text:bookmark-end text:name="parametrer_le_format_de_cours_tuile"/></text:h>
      <text:p text:style-name="Text_20_body">Cette section décrit plus en détail les paramètres du format de cours présentés ci-dessus.</text:p>
      <text:h text:style-name="Heading_20_3" text:outline-level="3"><text:bookmark-start text:name="__RefHeading___icone_de_tuile_5"/><text:bookmark-start text:name="icone_de_tuile"/>Icône de tuile<text:bookmark-end text:name="__RefHeading___icone_de_tuile_5"/><text:bookmark-end text:name="icone_de_tuile"/></text:h>
      <text:p text:style-name="Text_20_body">Cliquez sur le bouton “Choisir une nouvelle icône” pour sélectionner l'icône par défaut des tuiles du cours. La sélection existante est affichée à gauche du bouton.</text:p>
      <text:p text:style-name="Text_20_body"><draw:frame draw:style-name="mediacenter" draw:name="3" text:anchor-type="paragraph" draw:z-index="3" svg:width="14.393333333333cm" svg:height="3.81cm"><draw:image xlink:href="Pictures/d8e30e41a176b66fede3995f2c756c6b.png" xlink:type="simple" xlink:show="embed" xlink:actuate="onLoad"/></draw:frame></text:p>
      <text:p text:style-name="Text_20_body">La fenêtre du sélecteur d'icône s'ouvre (une capture d'écran apparaît dans la section “Changer l'icône d'une tuile” ci-dessous). Cliquez sur l'icône que vous voulez.</text:p>
      <text:p text:style-name="Text_20_body"><draw:frame draw:style-name="mediacenter" draw:name="4" text:anchor-type="paragraph" draw:z-index="4" svg:width="24.976666666667cm" style:rel-width="100%" svg:height="15.054791666667cm" style:rel-height="scale"><draw:image xlink:href="Pictures/b0f8b49b4fca882c31641f509a7126a0.png" xlink:type="simple" xlink:show="embed" xlink:actuate="onLoad"/></draw:frame></text:p>
      <text:p text:style-name="Text_20_body">La nouvelle icône sélectionnée apparaît à gauche du bouton “Choisir une nouvelle icône” :</text:p>
      <text:p text:style-name="Text_20_body"><draw:frame draw:style-name="mediacenter" draw:name="5" text:anchor-type="paragraph" draw:z-index="5" svg:width="11.033125cm" svg:height="4.2333333333333cm"><draw:image xlink:href="Pictures/dc5e5164ab6f5e9ba99d1cb4c5843115.png" xlink:type="simple" xlink:show="embed" xlink:actuate="onLoad"/></draw:frame></text:p>
      <text:h text:style-name="Heading_20_3" text:outline-level="3"><text:bookmark-start text:name="__RefHeading___couleur_de_tuile_6"/><text:bookmark-start text:name="couleur_de_tuile"/>Couleur de tuile<text:bookmark-end text:name="__RefHeading___couleur_de_tuile_6"/><text:bookmark-end text:name="couleur_de_tuile"/></text:h>
      <text:p text:style-name="Text_20_body">Cliquez sur la couleur que vous souhaitez donner aux tuiles du cours (par défaut, le bleu est sélectionné) : </text:p>
      <text:p text:style-name="Text_20_body"><draw:frame draw:style-name="mediacenter" draw:name="6" text:anchor-type="paragraph" draw:z-index="6" svg:width="10.874375cm" svg:height="1.5875cm"><draw:image xlink:href="Pictures/b866f96a549e1a4772c8cbbc16695d53.png" xlink:type="simple" xlink:show="embed" xlink:actuate="onLoad"/></draw:frame></text:p>
      <text:h text:style-name="Heading_20_3" text:outline-level="3"><text:bookmark-start text:name="__RefHeading___utiliser_des_sous-tuiles_pour_les_activites_7"/><text:bookmark-start text:name="utiliser_des_sous-tuiles_pour_les_activites"/>Utiliser des sous-tuiles pour les activités<text:bookmark-end text:name="__RefHeading___utiliser_des_sous-tuiles_pour_les_activites_7"/><text:bookmark-end text:name="utiliser_des_sous-tuiles_pour_les_activites"/></text:h>
      <text:p text:style-name="Text_20_body">Si vous définissez ce paramètre sur “oui”, les activités de cours apparaîtront sous forme de sous-tuiles au lieu d'une liste.</text:p>
      <text:p text:style-name="Text_20_body"><draw:frame draw:style-name="mediacenter" draw:name="7" text:anchor-type="paragraph" draw:z-index="7" svg:width="7.381875cm" svg:height="1.6139583333333cm"><draw:image xlink:href="Pictures/50a2434851d9c447bb7507beda4c3c8d.png" xlink:type="simple" xlink:show="embed" xlink:actuate="onLoad"/></draw:frame></text:p>
      <text:h text:style-name="Heading_20_4" text:outline-level="4"><text:bookmark-start text:name="__RefHeading___tutoriel_video_utiliser_les_sous-tuiles_8"/><text:bookmark-start text:name="tutoriel_video_utiliser_les_sous-tuiles"/>Tutoriel vidéo "Utiliser les sous-tuiles"<text:bookmark-end text:name="__RefHeading___tutoriel_video_utiliser_les_sous-tuiles_8"/><text:bookmark-end text:name="tutoriel_video_utiliser_les_sous-tuiles"/></text:h>
      <text:p text:style-name="Text_20_body">&lt;html&gt;&lt;iframe width=“560” height=“315” src=“<text:a xlink:type="simple" xlink:href="https://www.youtube.com/embed/ol1iOPHzs4s" text:style-name="Internet_20_link" text:visited-style-name="Visited_20_Internet_20_Link">https://www.youtube.com/embed/ol1iOPHzs4s</text:a>” title=“YouTube video player” frameborder=“0” allow=“accelerometer; autoplay; clipboard-write; encrypted-media; gyroscope; picture-in-picture” allowfullscreen&gt;&lt;/iframe&gt;&lt;/html&gt;</text:p>
      <text:h text:style-name="Heading_20_3" text:outline-level="3"><text:bookmark-start text:name="__RefHeading___progression_dans_chaque_tuile_9"/><text:bookmark-start text:name="progression_dans_chaque_tuile"/>Progression dans chaque tuile<text:bookmark-end text:name="__RefHeading___progression_dans_chaque_tuile_9"/><text:bookmark-end text:name="progression_dans_chaque_tuile"/></text:h>
      <text:p text:style-name="Text_20_body">Si vous utilisez le suivi des résultats, choisissez d'afficher une fraction ou un pourcentage :</text:p>
      <text:p text:style-name="Text_20_body"><draw:frame draw:style-name="mediacenter" draw:name="8" text:anchor-type="paragraph" draw:z-index="8" svg:width="11.377083333333cm" svg:height="3.5189583333333cm"><draw:image xlink:href="Pictures/4f0a46256b08582d65d916a0e92c459a.png" xlink:type="simple" xlink:show="embed" xlink:actuate="onLoad"/></draw:frame></text:p>
      <text:p text:style-name="Text_20_body">Exemple avec le choix <text:span text:style-name="Strong_20_Emphasis">fraction</text:span> : </text:p>
      <text:p text:style-name="Text_20_body"><draw:frame draw:style-name="mediacenter" draw:name="9" text:anchor-type="paragraph" draw:z-index="9" svg:width="18.758958333333cm" style:rel-width="100%" svg:height="9.2339583333333cm" style:rel-height="scale"><draw:image xlink:href="Pictures/15845ac00c7b3a949fc5915c1a519a2c.png" xlink:type="simple" xlink:show="embed" xlink:actuate="onLoad"/></draw:frame></text:p>
      <text:p text:style-name="Text_20_body">Exemple avec le choix <text:span text:style-name="Strong_20_Emphasis">pourcentage</text:span> : </text:p>
      <text:p text:style-name="Text_20_body"><draw:frame draw:style-name="mediacenter" draw:name="10" text:anchor-type="paragraph" draw:z-index="10" svg:width="18.626666666667cm" style:rel-width="100%" svg:height="9.0222916666667cm" style:rel-height="scale"><draw:image xlink:href="Pictures/1b67976856ae61fa0928e814976e238d.png" xlink:type="simple" xlink:show="embed" xlink:actuate="onLoad"/></draw:frame></text:p>
      <text:h text:style-name="Heading_20_3" text:outline-level="3"><text:bookmark-start text:name="__RefHeading___barre_de_filtrage_10"/><text:bookmark-start text:name="barre_de_filtrage"/>Barre de filtrage<text:bookmark-end text:name="__RefHeading___barre_de_filtrage_10"/><text:bookmark-end text:name="barre_de_filtrage"/></text:h>
      <text:p text:style-name="Text_20_body">Vous pouvez donner l’opportunité aux étudiants de filtrer l'affichage des tuiles : </text:p>
      <text:p text:style-name="Text_20_body"><draw:frame draw:style-name="mediacenter" draw:name="11" text:anchor-type="paragraph" draw:z-index="11" svg:width="20.928541666667cm" style:rel-width="100%" svg:height="4.2597916666667cm" style:rel-height="scale"><draw:image xlink:href="Pictures/97bf71775196ccfa2d130e3a1aa77e72.png" xlink:type="simple" xlink:show="embed" xlink:actuate="onLoad"/></draw:frame></text:p>
      <text:h text:style-name="Heading_20_4" text:outline-level="4"><text:bookmark-start text:name="__RefHeading___filtrage_par_numeros_de_tuile_11"/><text:bookmark-start text:name="filtrage_par_numeros_de_tuile"/>Filtrage par numéros de tuile<text:bookmark-end text:name="__RefHeading___filtrage_par_numeros_de_tuile_11"/><text:bookmark-end text:name="filtrage_par_numeros_de_tuile"/></text:h>
      <text:p text:style-name="Text_20_body"><draw:frame draw:style-name="mediacenter" draw:name="12" text:anchor-type="paragraph" draw:z-index="12" svg:width="20.558125cm" style:rel-width="100%" svg:height="16.086666666667cm" style:rel-height="scale"><draw:image xlink:href="Pictures/eaa781df31e8225c06443bb869fbc064.png" xlink:type="simple" xlink:show="embed" xlink:actuate="onLoad"/></draw:frame></text:p>
      <text:p text:style-name="Text_20_body">Ici, l'étudiant peut cliquer sur le filtrer pour ne faire apparaître que les tuiles 1 à 3, que la tuile 4 ou toutes les tuiles.</text:p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13" text:anchor-type="as-char" draw:z-index="13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Ce filtre est particulièrement utile si vous avez plus de 10 sections dans votre espace de cours.</text:p>
          </table:table-cell>
        </table:table-row>
      </table:table>
      <text:h text:style-name="Heading_20_4" text:outline-level="4"><text:bookmark-start text:name="__RefHeading___filtrage_par_resultats_du_cours_12"/><text:bookmark-start text:name="filtrage_par_resultats_du_cours"/>Filtrage par résultats du cours<text:bookmark-end text:name="__RefHeading___filtrage_par_resultats_du_cours_12"/><text:bookmark-end text:name="filtrage_par_resultats_du_cours"/></text:h>
      <text:p text:style-name="Text_20_body">Ce filage n'est utile que si vous utiliser les objectifs de cours. Dans ce cas, les étudiants pourrons filtrer les tuiles en fonction des objectifs visés.</text:p>
      <text:p text:style-name="Text_20_body">Pour ajouter des objectifs de cours, reportez-vous à la documentation dédiée : <text:a xlink:type="simple" xlink:href="https://pedagowiki.unicaen.fr/doku.php?id=moodle:objectifs" text:style-name="Internet_20_link" text:visited-style-name="Visited_20_Internet_20_Link">Configurer les objectifs du cours</text:a></text:p>
      <text:h text:style-name="Heading_20_3" text:outline-level="3"><text:bookmark-start text:name="__RefHeading___souligner_les_titres_avec_des_onglets_de_couleur_13"/><text:bookmark-start text:name="souligner_les_titres_avec_des_onglets_de_couleur"/>Souligner les titres avec des onglets de couleur<text:bookmark-end text:name="__RefHeading___souligner_les_titres_avec_des_onglets_de_couleur_13"/><text:bookmark-end text:name="souligner_les_titres_avec_des_onglets_de_couleur"/></text:h>
      <text:p text:style-name="Text_20_body"><draw:frame draw:style-name="mediacenter" draw:name="14" text:anchor-type="paragraph" draw:z-index="14" svg:width="10.662708333333cm" svg:height="1.4552083333333cm"><draw:image xlink:href="Pictures/6b4237a562b6f4a4b57740c1b7f5bc8c.png" xlink:type="simple" xlink:show="embed" xlink:actuate="onLoad"/></draw:frame></text:p>
      <text:p text:style-name="Text_20_body">Si vous laisser ce paramètre sur “oui” (<text:span text:style-name="Strong_20_Emphasis">paramétrage par défaut</text:span>), tous les styles de texte de type “<text:span text:style-name="Strong_20_Emphasis">titre</text:span>” des <text:span text:style-name="Strong_20_Emphasis">étiquette</text:span> auront un <text:span text:style-name="Strong_20_Emphasis">onglet coloré à leur gauche</text:span> afin de les mettre en valeur comme dans l'exemple suivant : </text:p>
      <text:p text:style-name="Text_20_body"><draw:frame draw:style-name="mediacenter" draw:name="15" text:anchor-type="paragraph" draw:z-index="15" svg:width="24.659166666667cm" style:rel-width="100%" svg:height="9.7366666666667cm" style:rel-height="scale"><draw:image xlink:href="Pictures/3bb2a8d9ed548c61d1f09ca638a9fb58.png" xlink:type="simple" xlink:show="embed" xlink:actuate="onLoad"/></draw:frame></text:p>
      <text:p text:style-name="Text_20_body">Pour mettre un texte dans un style de type “<text:span text:style-name="Strong_20_Emphasis">Titre</text:span>”, il suffit de sélectionner le texte, de cliquer sur le bouton “A” puis de sélectionner un des trois formats de titres disponible comme dans l'exemple suivant : </text:p>
      <text:p text:style-name="Text_20_body"><draw:frame draw:style-name="mediacenter" draw:name="16" text:anchor-type="paragraph" draw:z-index="16" svg:width="27.94cm" style:rel-width="100%" svg:height="10.927291666667cm" style:rel-height="scale"><draw:image xlink:href="Pictures/637823f85f5f20477c9fb3e115c8ad44.png" xlink:type="simple" xlink:show="embed" xlink:actuate="onLoad"/></draw:frame></text:p>
      <text:h text:style-name="Heading_20_2" text:outline-level="2"><text:bookmark-start text:name="__RefHeading___ajouter_une_nouvelle_tuile_14"/><text:bookmark-start text:name="ajouter_une_nouvelle_tuile"/>Ajouter une nouvelle tuile<text:bookmark-end text:name="__RefHeading___ajouter_une_nouvelle_tuile_14"/><text:bookmark-end text:name="ajouter_une_nouvelle_tuile"/></text:h>
      <text:p text:style-name="Text_20_body"><text:span text:style-name="Strong_20_Emphasis">Activer le mode édition</text:span> (tout en haut à droite) puis descendez tout en bas pour cliquer sur “<text:span text:style-name="Strong_20_Emphasis">Ajouter des tuiles</text:span>” : </text:p>
      <text:p text:style-name="Text_20_body"><draw:frame draw:style-name="mediacenter" draw:name="17" text:anchor-type="paragraph" draw:z-index="17" svg:width="28.336875cm" style:rel-width="100%" svg:height="7.2495833333333cm" style:rel-height="scale"><draw:image xlink:href="Pictures/f4296a44183db368437e7d85122a4d4c.png" xlink:type="simple" xlink:show="embed" xlink:actuate="onLoad"/></draw:frame></text:p>
      <text:p text:style-name="Text_20_body">Choisir le nombre de nouvelles tuiles souhaitées et cliquer sur le bouton “Ajouter des tuiles” : </text:p>
      <text:p text:style-name="Text_20_body"><draw:frame draw:style-name="mediacenter" draw:name="18" text:anchor-type="paragraph" draw:z-index="18" svg:width="11.985625cm" svg:height="5.000625cm"><draw:image xlink:href="Pictures/1b594396b19f38dfe56c64170794a2a3.png" xlink:type="simple" xlink:show="embed" xlink:actuate="onLoad"/></draw:frame></text:p>
      <text:h text:style-name="Heading_20_2" text:outline-level="2"><text:bookmark-start text:name="__RefHeading___changer_l_icone_d_une_tuile_ajouter_une_photo_a_une_tuile_supprimer_une_photo_15"/><text:bookmark-start text:name="changer_l_icone_d_une_tuile_ajouter_une_photo_a_une_tuile_supprimer_une_photo"/>Changer l'icône d'une tuile, ajouter une photo à une tuile, supprimer une photo<text:bookmark-end text:name="__RefHeading___changer_l_icone_d_une_tuile_ajouter_une_photo_a_une_tuile_supprimer_une_photo_15"/><text:bookmark-end text:name="changer_l_icone_d_une_tuile_ajouter_une_photo_a_une_tuile_supprimer_une_photo"/></text:h>
      <text:p text:style-name="Text_20_body">Lorsque le mode d'édition est activé, cliquez sur l'icône ou la photo que vous souhaitez modifier. La fenêtre de sélection de l'icône/de la photo s'ouvre.</text:p>
      <text:p text:style-name="Text_20_body">Dans la fenêtre du sélecteur d'icône, cliquez sur l'icône de votre choix.</text:p>
      <text:p text:style-name="Text_20_body">Si vous souhaitez utiliser une photo pour la tuile, cliquez sur Bibliothèque de photos ou sur Télécharger une nouvelle photo en haut de la fenêtre du sélecteur d'icône.</text:p>
      <text:p text:style-name="Text_20_body">Si vous souhaitez supprimer une photo d'une tuile, choisissez simplement une icône pour cette tuile.</text:p>
      <text:p text:style-name="Text_20_body"><draw:frame draw:style-name="mediacenter" draw:name="19" text:anchor-type="paragraph" draw:z-index="19" svg:width="25.214791666667cm" style:rel-width="100%" svg:height="16.483541666667cm" style:rel-height="scale"><draw:image xlink:href="Pictures/0d3c04f23399175027d7c321f49f6e01.png" xlink:type="simple" xlink:show="embed" xlink:actuate="onLoad"/></draw:frame></text:p>
      <text:h text:style-name="Heading_20_2" text:outline-level="2"><text:bookmark-start text:name="__RefHeading___mettre_en_surbrillance_une_tuile_16"/><text:bookmark-start text:name="mettre_en_surbrillance_une_tuile"/>Mettre en surbrillance une tuile<text:bookmark-end text:name="__RefHeading___mettre_en_surbrillance_une_tuile_16"/><text:bookmark-end text:name="mettre_en_surbrillance_une_tuile"/></text:h>
      <text:p text:style-name="Text_20_body">Lorsque le mode d'édition est activé, cliquez sur “<text:span text:style-name="Strong_20_Emphasis">Modifier</text:span>”, puis sur “<text:span text:style-name="Strong_20_Emphasis">Marquer la section</text:span>” : </text:p>
      <text:p text:style-name="Text_20_body"><draw:frame draw:style-name="mediacenter" draw:name="20" text:anchor-type="paragraph" draw:z-index="20" svg:width="19.499791666667cm" style:rel-width="100%" svg:height="5.1329166666667cm" style:rel-height="scale"><draw:image xlink:href="Pictures/b19a5313e6c2bc145cf598975b8af4da.png" xlink:type="simple" xlink:show="embed" xlink:actuate="onLoad"/></draw:frame></text:p>
      <text:p text:style-name="Text_20_body">La couleur de la tuile a changé : </text:p>
      <text:p text:style-name="Text_20_body"><draw:frame draw:style-name="mediacenter" draw:name="21" text:anchor-type="paragraph" draw:z-index="21" svg:width="15.266458333333cm" svg:height="7.381875cm"><draw:image xlink:href="Pictures/902b6666a31410b8f5180b0a52960c5a.png" xlink:type="simple" xlink:show="embed" xlink:actuate="onLoad"/></draw:frame></text:p>
      <text:h text:style-name="Heading_20_2" text:outline-level="2"><text:bookmark-start text:name="__RefHeading___tutoriel_video_pour_personnaliser_l_apparence_et_differencier_les_tuiles_17"/><text:bookmark-start text:name="tutoriel_video_pour_personnaliser_l_apparence_et_differencier_les_tuiles"/>Tutoriel vidéo pour personnaliser l'apparence et différencier les tuiles<text:bookmark-end text:name="__RefHeading___tutoriel_video_pour_personnaliser_l_apparence_et_differencier_les_tuiles_17"/><text:bookmark-end text:name="tutoriel_video_pour_personnaliser_l_apparence_et_differencier_les_tuiles"/></text:h>
      <text:p text:style-name="Text_20_body">&lt;html&gt;&lt;iframe width=“560” height=“315” src=“<text:a xlink:type="simple" xlink:href="https://www.youtube.com/embed/Qcwjmmm2phw" text:style-name="Internet_20_link" text:visited-style-name="Visited_20_Internet_20_Link">https://www.youtube.com/embed/Qcwjmmm2phw</text:a>” title=“YouTube video player” frameborder=“0” allow=“accelerometer; autoplay; clipboard-write; encrypted-media; gyroscope; picture-in-picture” allowfullscreen&gt;&lt;/iframe&gt;&lt;/html&gt;</text:p>
      <text:h text:style-name="Heading_20_2" text:outline-level="2"><text:bookmark-start text:name="__RefHeading___pour_en_savoir_plus_18"/><text:bookmark-start text:name="pour_en_savoir_plus"/>Pour en savoir plus<text:bookmark-end text:name="__RefHeading___pour_en_savoir_plus_18"/><text:bookmark-end text:name="pour_en_savoir_plus"/></text:h>
      <text:p text:style-name="Text_20_body">Pour en savoir plus sur ce format “Tuile”, vous pouvez consulter :</text:p>
      <text:list text:style-name="List_20_1" text:continue-numbering="false">
        <text:list-item>
          <text:p text:style-name="List_20_1_Content_First"> la page officielle Moodle (anglais) : <text:a xlink:type="simple" xlink:href="https://moodle.org/plugins/format_tiles" text:style-name="Internet_20_link" text:visited-style-name="Visited_20_Internet_20_Link">https://moodle.org/plugins/format_tiles</text:a></text:p>
        </text:list-item>
        <text:list-item>
          <text:p text:style-name="List_20_1_Content_Last"> la page officielle des contributeurs (anglais) : <text:a xlink:type="simple" xlink:href="https://evolutioncode.uk/tiles/docs/" text:style-name="Internet_20_link" text:visited-style-name="Visited_20_Internet_20_Link">https://evolutioncode.uk/tiles/docs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6::21:18</meta:creation-date>
    <dc:creator>Generated</dc:creator>
    <dc:date>2026-09-17T06::21:18</dc:date>
    <dc:language>en-US</dc:language>
    <meta:editing-cycles>1</meta:editing-cycles>
    <meta:editing-duration>PT0S</meta:editing-duration>
    <dc:title>moodle:format-de-cours:tuile</dc:title>
  </office:meta>
</office:document-meta>
</file>