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5ad24ea9cfd131c7a217923eae44fdf2.png"/>
  <manifest:file-entry manifest:media-type="image/png" manifest:full-path="Pictures/a2ff2ffaed9d63c59a6c5c081cccf28e.png"/>
  <manifest:file-entry manifest:media-type="image/png" manifest:full-path="Pictures/c4ed6c1de03a44980536a59fa8f7104d.png"/>
  <manifest:file-entry manifest:media-type="image/png" manifest:full-path="Pictures/bc7cc62bb426df7368785e9b9b82288d.png"/>
  <manifest:file-entry manifest:media-type="image/png" manifest:full-path="Pictures/d1ca7bde9929fbf080430e6663792669.png"/>
  <manifest:file-entry manifest:media-type="image/png" manifest:full-path="Pictures/362edc533fe60994288116e86f3d0e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foad2:codes_etudiants"/><text:bookmark-start text:name="__RefHeading___renvoyer_ses_codes_d_acces_etupass_a_un_etudiant_paramedical_unicaen_1"/><text:bookmark-start text:name="renvoyer_ses_codes_d_acces_etupass_a_un_etudiant_paramedical_unicaen"/>Renvoyer ses codes d'accès ETUPASS à un étudiant (Paramédical Unicaen)<text:bookmark-end text:name="__RefHeading___renvoyer_ses_codes_d_acces_etupass_a_un_etudiant_paramedical_unicaen_1"/><text:bookmark-end text:name="renvoyer_ses_codes_d_acces_etupass_a_un_etudiant_paramedical_unicaen"/></text:h>
      <text:h text:style-name="Heading_20_2" text:outline-level="2"><text:bookmark-start text:name="__RefHeading___qui_contacter_pour_un_renvoi_de_codes_d_acces_pour_un_etudiant_2"/><text:bookmark-start text:name="qui_contacter_pour_un_renvoi_de_codes_d_acces_pour_un_etudiant"/>Qui contacter pour un renvoi de codes d'accès pour un étudiant ?<text:bookmark-end text:name="__RefHeading___qui_contacter_pour_un_renvoi_de_codes_d_acces_pour_un_etudiant_2"/><text:bookmark-end text:name="qui_contacter_pour_un_renvoi_de_codes_d_acces_pour_un_etudian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Il y a dans chaque établissement au moins un référent local SESAME qui a accès à l'outil pour pouvoir renvoyer les codes ETUPASS à un étudiant.</text:p>
          </table:table-cell>
        </table:table-row>
      </table:table>
      <text:p text:style-name="Text_20_body">Liste des référents par établissement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tablissement </text:p>
          </table:table-cell>
          <table:table-cell office:value-type="string" table:style-name="tableheader">
            <text:p text:style-name="Table_20_Heading">Référents </text:p>
          </table:table-cell>
        </table:table-row>
        <table:table-row>
          <table:table-cell office:value-type="string" table:style-name="tablecell">
            <text:p text:style-name="tablealignleft">DTSIMRT</text:p>
          </table:table-cell>
          <table:table-cell office:value-type="string" table:style-name="tablecell">
            <text:p text:style-name="tablealignleft"> Emeline Caron / Philippe Thibaut </text:p>
          </table:table-cell>
        </table:table-row>
        <table:table-row>
          <table:table-cell office:value-type="string" table:style-name="tablecell">
            <text:p text:style-name="tablealignleft">IADE</text:p>
          </table:table-cell>
          <table:table-cell office:value-type="string" table:style-name="tablecell">
            <text:p text:style-name="tablealignleft"> Mélisande Clin </text:p>
          </table:table-cell>
        </table:table-row>
        <table:table-row>
          <table:table-cell office:value-type="string" table:style-name="tablecell">
            <text:p text:style-name="tablealignleft">IFE</text:p>
          </table:table-cell>
          <table:table-cell office:value-type="string" table:style-name="tablecell">
            <text:p text:style-name="tablealignleft"> Carine Fraboulet / Delphine Travers </text:p>
          </table:table-cell>
        </table:table-row>
        <table:table-row>
          <table:table-cell office:value-type="string" table:style-name="tablecell">
            <text:p text:style-name="tablealignleft">IFMEM</text:p>
          </table:table-cell>
          <table:table-cell office:value-type="string" table:style-name="tablecell">
            <text:p text:style-name="tablealignleft"> Magali Durand / Thomas Josseaume </text:p>
          </table:table-cell>
        </table:table-row>
        <table:table-row>
          <table:table-cell office:value-type="string" table:style-name="tablecell">
            <text:p text:style-name="tablealignleft">IFSI de l’Aigle</text:p>
          </table:table-cell>
          <table:table-cell office:value-type="string" table:style-name="tablecell">
            <text:p text:style-name="tablealignleft"> Herve Menaut </text:p>
          </table:table-cell>
        </table:table-row>
        <table:table-row>
          <table:table-cell office:value-type="string" table:style-name="tablecell">
            <text:p text:style-name="tablealignleft">IFSI d'Alençon</text:p>
          </table:table-cell>
          <table:table-cell office:value-type="string" table:style-name="tablecell">
            <text:p text:style-name="tablealignleft"> Marie Dezalay / Rose-Marie Jouny </text:p>
          </table:table-cell>
        </table:table-row>
        <table:table-row>
          <table:table-cell office:value-type="string" table:style-name="tablecell">
            <text:p text:style-name="tablealignleft">IFSI d'Avranche-Granville</text:p>
          </table:table-cell>
          <table:table-cell office:value-type="string" table:style-name="tablecell">
            <text:p text:style-name="tablealignleft"> Olivier Andre / Dominique Chales / Nadine Etiennoul / Agnes Furon / Severine Pigeon </text:p>
          </table:table-cell>
        </table:table-row>
        <table:table-row>
          <table:table-cell office:value-type="string" table:style-name="tablecell">
            <text:p text:style-name="tablealignleft">IFSI de Caen</text:p>
          </table:table-cell>
          <table:table-cell office:value-type="string" table:style-name="tablecell">
            <text:p text:style-name="tablealignleft"> Corinne Millet / Angélique Drouet </text:p>
          </table:table-cell>
        </table:table-row>
        <table:table-row>
          <table:table-cell office:value-type="string" table:style-name="tablecell">
            <text:p text:style-name="tablealignleft">IFSI du Cotentin</text:p>
          </table:table-cell>
          <table:table-cell office:value-type="string" table:style-name="tablecell">
            <text:p text:style-name="tablealignleft"> Ghislaine Drouet </text:p>
          </table:table-cell>
        </table:table-row>
        <table:table-row>
          <table:table-cell office:value-type="string" table:style-name="tablecell">
            <text:p text:style-name="tablealignleft">IFSI de Falaise</text:p>
          </table:table-cell>
          <table:table-cell office:value-type="string" table:style-name="tablecell">
            <text:p text:style-name="tablealignleft"> Bruno Meriau / Carole Villedieu </text:p>
          </table:table-cell>
        </table:table-row>
        <table:table-row>
          <table:table-cell office:value-type="string" table:style-name="tablecell">
            <text:p text:style-name="tablealignleft">IFSI de Flers</text:p>
          </table:table-cell>
          <table:table-cell office:value-type="string" table:style-name="tablecell">
            <text:p text:style-name="tablealignleft"> Thierry Goubert / Sylvie Morel </text:p>
          </table:table-cell>
        </table:table-row>
        <table:table-row>
          <table:table-cell office:value-type="string" table:style-name="tablecell">
            <text:p text:style-name="tablealignleft">IFSI de Lisieux</text:p>
          </table:table-cell>
          <table:table-cell office:value-type="string" table:style-name="tablecell">
            <text:p text:style-name="tablealignleft"> Valerie Lavaud / Marie-Laure Lorget / Sylvie Piquot </text:p>
          </table:table-cell>
        </table:table-row>
        <table:table-row>
          <table:table-cell office:value-type="string" table:style-name="tablecell">
            <text:p text:style-name="tablealignleft">IFSI de Saint Lô</text:p>
          </table:table-cell>
          <table:table-cell office:value-type="string" table:style-name="tablecell">
            <text:p text:style-name="tablealignleft"> Helene Dilasser / Carole Fremont / Pascal Jocteur-Monrozier </text:p>
          </table:table-cell>
        </table:table-row>
        <table:table-row>
          <table:table-cell office:value-type="string" table:style-name="tablecell">
            <text:p text:style-name="tablealignleft">IFSI de Vire</text:p>
          </table:table-cell>
          <table:table-cell office:value-type="string" table:style-name="tablecell">
            <text:p text:style-name="tablealignleft"> Stephane Dubourg / Nadege Anquetil </text:p>
          </table:table-cell>
        </table:table-row>
      </table:table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votre référent n'est pas disponible, n'hésitez pas à nous contacter via l'adresse électronique : 
<text:a xlink:type="simple" xlink:href="mailto:cemu.paramedical@unicaen.fr" text:style-name="Internet_20_link" text:visited-style-name="Visited_20_Internet_20_Link">cemu.paramedical@unicaen.fr</text:a>
</text:p>
          </table:table-cell>
        </table:table-row>
      </table:table>
      <text:h text:style-name="Heading_20_2" text:outline-level="2"><text:bookmark-start text:name="__RefHeading___partie_reservee_aux_referents_sesamecomment_renvoyer_ses_codes_etupass_a_un_etudiant_3"/><text:bookmark-start text:name="partie_reservee_aux_referents_sesamecomment_renvoyer_ses_codes_etupass_a_un_etudiant"/>Partie réservée aux référents SESAME : comment renvoyer ses codes ETUPASS à un étudiant ?<text:bookmark-end text:name="__RefHeading___partie_reservee_aux_referents_sesamecomment_renvoyer_ses_codes_etupass_a_un_etudiant_3"/><text:bookmark-end text:name="partie_reservee_aux_referents_sesamecomment_renvoyer_ses_codes_etupass_a_un_etudiant"/></text:h>
      <text:h text:style-name="Heading_20_3" text:outline-level="3"><text:bookmark-start text:name="__RefHeading___etape_1acceder_a_l_application_sesame_4"/><text:bookmark-start text:name="etape_1acceder_a_l_application_sesame"/>Étape 1 : Accéder à l'application SESAME<text:bookmark-end text:name="__RefHeading___etape_1acceder_a_l_application_sesame_4"/><text:bookmark-end text:name="etape_1acceder_a_l_application_sesame"/></text:h>
      <text:list text:style-name="List_20_1" text:continue-numbering="false">
        <text:list-item>
          <text:p text:style-name="List_20_1_Content_First"> aller sur le site SESAME : <text:a xlink:type="simple" xlink:href="https://gest.unicaen.fr/sesame/admin/" text:style-name="Internet_20_link" text:visited-style-name="Visited_20_Internet_20_Link">https://gest.unicaen.fr/sesame/admin/</text:a></text:p>
        </text:list-item>
        <text:list-item>
          <text:p text:style-name="List_20_1_Content_Last"> cliquer sur “ici” comme indiqué sur l'image ci-dessous :</text:p>
        </text:list-item>
      </text:list>
      <text:p text:style-name="Text_20_body"><draw:frame draw:style-name="mediacenter" draw:name="2" text:anchor-type="paragraph" draw:z-index="2" svg:width="26.484791666667cm" style:rel-width="100%" svg:height="7.3554166666667cm" style:rel-height="scale"><draw:image xlink:href="Pictures/a2ff2ffaed9d63c59a6c5c081cccf28e.png" xlink:type="simple" xlink:show="embed" xlink:actuate="onLoad"/></draw:frame></text:p>
      <text:list text:style-name="List_20_1" text:continue-numbering="false">
        <text:list-item>
          <text:p text:style-name="LastListParagraph_List_20_1_Content_First"> Entrer votre persopass ;</text:p>
        </text:list-item>
      </text:list>
      <text:p text:style-name="Text_20_body"><draw:frame draw:style-name="mediacenter" draw:name="3" text:anchor-type="paragraph" draw:z-index="3" svg:width="15.875cm" style:rel-width="100%" svg:height="10.657121513944cm" style:rel-height="scale"><draw:image xlink:href="Pictures/c4ed6c1de03a44980536a59fa8f7104d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Suivi des inscriptions dans les filières professionnelles paramédicales” ;</text:p>
        </text:list-item>
      </text:list>
      <text:p text:style-name="Text_20_body"><draw:frame draw:style-name="mediacenter" draw:name="4" text:anchor-type="paragraph" draw:z-index="4" svg:width="22.172083333333cm" style:rel-width="100%" svg:height="11.773958333333cm" style:rel-height="scale"><draw:image xlink:href="Pictures/bc7cc62bb426df7368785e9b9b82288d.png" xlink:type="simple" xlink:show="embed" xlink:actuate="onLoad"/></draw:frame></text:p>
      <text:list text:style-name="List_20_1" text:continue-numbering="false">
        <text:list-item>
          <text:p text:style-name="LastListParagraph_List_20_1_Content_First"> Si vous n'arrivez pas à accéder à la page ci-dessus, contacter-nous pour résoudre le problème technique via l'adresse électronique : <text:a xlink:type="simple" xlink:href="mailto:cemu.paramedical@unicaen.fr" text:style-name="Internet_20_link" text:visited-style-name="Visited_20_Internet_20_Link">cemu.paramedical@unicaen.fr</text:a></text:p>
        </text:list-item>
      </text:list>
      <text:h text:style-name="Heading_20_3" text:outline-level="3"><text:bookmark-start text:name="__RefHeading___etape_2verifier_que_l_etudiant_est_inscrit_5"/><text:bookmark-start text:name="etape_2verifier_que_l_etudiant_est_inscrit"/>Étape 2 : Vérifier que l'étudiant est inscrit<text:bookmark-end text:name="__RefHeading___etape_2verifier_que_l_etudiant_est_inscrit_5"/><text:bookmark-end text:name="etape_2verifier_que_l_etudiant_est_inscrit"/></text:h>
      <text:list text:style-name="List_20_1" text:continue-numbering="false">
        <text:list-item>
          <text:p text:style-name="LastListParagraph_List_20_1_Content_First"> Dérouler la lite pour vérifier que vous trouvez bien l'étudiant dans la liste des inscrits de l'année ;</text:p>
        </text:list-item>
      </text:list>
      <table:table table:style-name="PluginODTAutoStyle_Table_11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Astuce : pour trouver plus rapidement l'étudiante, faite Ctrl+F, écriver le nom ou prénom dans l'espace de recherche puis taper sur “Entrée”.
<draw:frame draw:style-name="mediacenter" draw:name="6" text:anchor-type="paragraph" draw:z-index="6" svg:width="20.16125cm" style:rel-width="100%" svg:height="1.0054166666667cm" style:rel-height="scale"><draw:image xlink:href="Pictures/d1ca7bde9929fbf080430e6663792669.png" xlink:type="simple" xlink:show="embed" xlink:actuate="onLoad"/></draw:frame>
</text:p>
          </table:table-cell>
        </table:table-row>
      </table:table>
      <text:h text:style-name="Heading_20_4" text:outline-level="4"><text:bookmark-start text:name="__RefHeading___cas_3.1vous_avez_trouve_l_etudiant_6"/><text:bookmark-start text:name="cas_3.1vous_avez_trouve_l_etudiant"/>Cas 3.1 : vous avez trouvé l'étudiant<text:bookmark-end text:name="__RefHeading___cas_3.1vous_avez_trouve_l_etudiant_6"/><text:bookmark-end text:name="cas_3.1vous_avez_trouve_l_etudiant"/></text:h>
      <text:p text:style-name="Text_20_body">Vous pouvez passer directement à l'étape 4.</text:p>
      <text:h text:style-name="Heading_20_4" text:outline-level="4"><text:bookmark-start text:name="__RefHeading___cas_3.2vous_ne_trouvez_pas_l_etudiant_7"/><text:bookmark-start text:name="cas_3.2vous_ne_trouvez_pas_l_etudiant"/>Cas 3.2 : vous ne trouvez pas l'étudiant<text:bookmark-end text:name="__RefHeading___cas_3.2vous_ne_trouvez_pas_l_etudiant_7"/><text:bookmark-end text:name="cas_3.2vous_ne_trouvez_pas_l_etudiant"/></text:h>
      <text:p text:style-name="Text_20_body">Contacter la DEVE pour avoir plus d'informations. Adresse électronique : <text:a xlink:type="simple" xlink:href="mailto:deve.ia.paramedical@unicaen.fr" text:style-name="Internet_20_link" text:visited-style-name="Visited_20_Internet_20_Link">deve.ia.paramedical@unicaen.fr</text:a></text:p>
      <text:h text:style-name="Heading_20_3" text:outline-level="3"><text:bookmark-start text:name="__RefHeading___etape_3renvoyer_le_message_8"/><text:bookmark-start text:name="etape_3renvoyer_le_message"/>Étape 3 : Renvoyer le message<text:bookmark-end text:name="__RefHeading___etape_3renvoyer_le_message_8"/><text:bookmark-end text:name="etape_3renvoyer_le_message"/></text:h>
      <text:p text:style-name="Text_20_body">Une fois la ligne correspondant à l'étudiant trouvée, vous aller pouvoir lui renvoyer le message contenant ses codes initiaux.
Pour cela :</text:p>
      <text:list text:style-name="List_20_1" text:continue-numbering="false">
        <text:list-item>
          <text:p text:style-name="List_20_1_Content_First"> aller en bout de ligne ;</text:p>
        </text:list-item>
        <text:list-item>
          <text:p text:style-name="List_20_1_Content_Last"> dans la dernière colonne intitulée “Mail Etupass”, cliquer sur “Renvoyer”.</text:p>
        </text:list-item>
      </text:list>
      <text:p text:style-name="Text_20_body"><draw:frame draw:style-name="mediacenter" draw:name="7" text:anchor-type="paragraph" draw:z-index="7" svg:width="5.87375cm" svg:height="3.4660416666667cm"><draw:image xlink:href="Pictures/362edc533fe60994288116e86f3d0e3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5:54</meta:creation-date>
    <dc:creator>Generated</dc:creator>
    <dc:date>2026-09-16T00::45:54</dc:date>
    <dc:language>en-US</dc:language>
    <meta:editing-cycles>1</meta:editing-cycles>
    <meta:editing-duration>PT0S</meta:editing-duration>
    <dc:title>moodle:foad2:codes_etudiants</dc:title>
  </office:meta>
</office:document-meta>
</file>