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ded723f514a09b5a064ebfb2afdbfbf.png"/>
  <manifest:file-entry manifest:media-type="image/png" manifest:full-path="Pictures/9832359c1f504542fcdfbc2b59dad301.png"/>
  <manifest:file-entry manifest:media-type="image/png" manifest:full-path="Pictures/d5441252657cdb6c2d12ea6b0918887c.png"/>
  <manifest:file-entry manifest:media-type="image/png" manifest:full-path="Pictures/66da48d58a2f4f77ebe06fb24468595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fichiers_personnels"/><text:bookmark-start text:name="__RefHeading___utiliser_une_meme_ressource_sur_plusieurs_espaces_de_cours_via_les_fichiers_personnels_1"/><text:bookmark-start text:name="utiliser_une_meme_ressource_sur_plusieurs_espaces_de_cours_via_les_fichiers_personnels"/>Utiliser une même ressource sur plusieurs espaces de cours via les fichiers personnels<text:bookmark-end text:name="__RefHeading___utiliser_une_meme_ressource_sur_plusieurs_espaces_de_cours_via_les_fichiers_personnels_1"/><text:bookmark-end text:name="utiliser_une_meme_ressource_sur_plusieurs_espaces_de_cours_via_les_fichiers_personnels"/></text:h>
      <text:p text:style-name="Text_20_body">Vous souhaitez déposer une même ressource dans différents espaces de cours, vous pouvez utiliser les “fichiers personnels”. “Fichiers personnels” vous permet de stocker des fichiers et de les déposer dans différents espaces de cours comme <text:span text:style-name="Strong_20_Emphasis">alias</text:span> ou copie du fichier. 
<text:span text:style-name="Strong_20_Emphasis">A noter</text:span>: Si vous créez un alias et que vous modifiez le document source dans vos fichiers personnels, les fichiers déposés comme alias seront automatiquement mis à jour dans vos espaces de cours. </text:p>
      <text:p text:style-name="Text_20_body">Pour accéder à vos “fichiers personnels”, sur la page d'accueil, dans le menu dans la barre de gauche, cliquez sur “<text:span text:style-name="Strong_20_Emphasis">fichiers personnels</text:span>” : </text:p>
      <text:p text:style-name="Text_20_body"><draw:frame draw:style-name="mediacenter" draw:name="0" text:anchor-type="paragraph" draw:z-index="0" svg:width="18.520833333333cm" style:rel-width="100%" svg:height="6.7657204983545cm" style:rel-height="scale"><draw:image xlink:href="Pictures/9ded723f514a09b5a064ebfb2afdbfbf.png" xlink:type="simple" xlink:show="embed" xlink:actuate="onLoad"/></draw:frame></text:p>
      <text:p text:style-name="Text_20_body">Vous accédez alors à une zone de dépôt. <text:span text:style-name="Strong_20_Emphasis">Cliquez-déposez</text:span> ou téléchargez la ressource concernée et <text:span text:style-name="Strong_20_Emphasis">enregistrez</text:span>.</text:p>
      <text:p text:style-name="Text_20_body"><draw:frame draw:style-name="mediacenter" draw:name="1" text:anchor-type="paragraph" draw:z-index="1" svg:width="18.520833333333cm" style:rel-width="100%" svg:height="8.4053607723577cm" style:rel-height="scale"><draw:image xlink:href="Pictures/9832359c1f504542fcdfbc2b59dad301.png" xlink:type="simple" xlink:show="embed" xlink:actuate="onLoad"/></draw:frame></text:p>
      <text:p text:style-name="Text_20_body">Votre fichier est alors stocké dans votre réserve personnelle. Vous êtes le/la seul(e) à pouvoir accéder à ces fichiers. </text:p>
      <text:p text:style-name="Text_20_body">Pour les diffuser sur votre espace de cours, allez sur le cours concerné, puis cliquez sur “ajouter une activité ou une ressource &gt; “fichier”. Cliquez sur la zone de dépôt (comme pour ajouter une ressource classique) et sélectionnez “<text:span text:style-name="Strong_20_Emphasis">fichiers personnels</text:span>” dans la barre de gauche. Vous y retrouvez votre fichier déposé en amont (si ce n'est pas le cas, n'hésitez pas à cliquer sur rafraîchir - symbole de la flèche circulaire à côté de la roue crantée).  </text:p>
      <text:p text:style-name="Text_20_body"><draw:frame draw:style-name="mediacenter" draw:name="2" text:anchor-type="paragraph" draw:z-index="2" svg:width="18.520833333333cm" style:rel-width="100%" svg:height="12.651312732342cm" style:rel-height="scale"><draw:image xlink:href="Pictures/d5441252657cdb6c2d12ea6b0918887c.png" xlink:type="simple" xlink:show="embed" xlink:actuate="onLoad"/></draw:frame></text:p>
      <text:p text:style-name="Text_20_body">Cliquez sur le fichier à importer. Une fenêtre s'ouvre : </text:p>
      <text:p text:style-name="Text_20_body"><draw:frame draw:style-name="mediacenter" draw:name="3" text:anchor-type="paragraph" draw:z-index="3" svg:width="13.229166666667cm" svg:height="19.654084528076cm"><draw:image xlink:href="Pictures/66da48d58a2f4f77ebe06fb244685950.png" xlink:type="simple" xlink:show="embed" xlink:actuate="onLoad"/></draw:frame></text:p>
      <text:p text:style-name="Text_20_body">Vous pouvez choisir de créer une copie ou un alias (de préférence). 
Cliquez sur “<text:span text:style-name="Strong_20_Emphasis">sélectionner ce fichier</text:span>”. Vous retournez alors sur la page d'ajout de fichier. <text:span text:style-name="Strong_20_Emphasis">Enregistrez</text:span>. Votre fichier est à présent disponible sur l'espace de cour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20::31:00</meta:creation-date>
    <dc:creator>Generated</dc:creator>
    <dc:date>2026-09-16T20::31:00</dc:date>
    <dc:language>en-US</dc:language>
    <meta:editing-cycles>1</meta:editing-cycles>
    <meta:editing-duration>PT0S</meta:editing-duration>
    <dc:title>moodle:fichiers_personnels</dc:title>
  </office:meta>
</office:document-meta>
</file>