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8b5da14069fd00ed86846a8c6f2502.png"/>
  <manifest:file-entry manifest:media-type="image/png" manifest:full-path="Pictures/0cbaba5cc5d9e2cd3c3b4bd0dac08289.png"/>
  <manifest:file-entry manifest:media-type="image/png" manifest:full-path="Pictures/5bc8add6a0234437fb5eeb08168689a5.png"/>
  <manifest:file-entry manifest:media-type="image/png" manifest:full-path="Pictures/c61e9c805bb1640befc97ffecfebeb1b.png"/>
  <manifest:file-entry manifest:media-type="image/png" manifest:full-path="Pictures/1379a6869666c9f8f7646fab42f4c688.png"/>
  <manifest:file-entry manifest:media-type="image/png" manifest:full-path="Pictures/bbb7f9223d4a2a824995982645a56637.png"/>
  <manifest:file-entry manifest:media-type="image/png" manifest:full-path="Pictures/1dcdc270bd603b4885f96fdfd25edb2e.png"/>
  <manifest:file-entry manifest:media-type="image/png" manifest:full-path="Pictures/f0fc73bda9f50f02775aabfa2aef1e13.png"/>
  <manifest:file-entry manifest:media-type="image/png" manifest:full-path="Pictures/09caf321e766afc7bb066689dcf0284f.png"/>
  <manifest:file-entry manifest:media-type="image/png" manifest:full-path="Pictures/7428e44f520e5b398d67e6e409883414.png"/>
  <manifest:file-entry manifest:media-type="image/png" manifest:full-path="Pictures/0d6a2bcd59c029ca8a82598f5e7774c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etherpad:historique"/><text:bookmark-start text:name="__RefHeading___revoir_l_historique_d_un_etherpad_1"/><text:bookmark-start text:name="revoir_l_historique_d_un_etherpad"/>Revoir l'historique d'un Etherpad<text:bookmark-end text:name="__RefHeading___revoir_l_historique_d_un_etherpad_1"/><text:bookmark-end text:name="revoir_l_historique_d_un_etherpad"/></text:h>
      <text:h text:style-name="Heading_20_2" text:outline-level="2"><text:bookmark-start text:name="__RefHeading___etape_1acceder_a_l_interface_d_historique_2"/><text:bookmark-start text:name="etape_1acceder_a_l_interface_d_historique"/>Étape 1 : accéder à l'interface d'historique<text:bookmark-end text:name="__RefHeading___etape_1acceder_a_l_interface_d_historique_2"/><text:bookmark-end text:name="etape_1acceder_a_l_interface_d_historique"/></text:h>
      <text:list text:style-name="List_20_1" text:continue-numbering="false">
        <text:list-item>
          <text:p text:style-name="LastListParagraph_List_20_1_Content_First"> cliquer sur le symbole “pendule” : </text:p>
        </text:list-item>
      </text:list>
      <text:p text:style-name="Text_20_body"><draw:frame draw:style-name="mediacenter" draw:name="0" text:anchor-type="paragraph" draw:z-index="0" svg:width="5.2122916666667cm" svg:height="2.6722916666667cm"><draw:image xlink:href="Pictures/7a8b5da14069fd00ed86846a8c6f2502.png" xlink:type="simple" xlink:show="embed" xlink:actuate="onLoad"/></draw:frame></text:p>
      <text:h text:style-name="Heading_20_2" text:outline-level="2"><text:bookmark-start text:name="__RefHeading___etape_2lancer_une_lecture_acceleree_de_l_historique_3"/><text:bookmark-start text:name="etape_2lancer_une_lecture_acceleree_de_l_historique"/>Étape 2 : lancer une lecture accélérée de l'historique<text:bookmark-end text:name="__RefHeading___etape_2lancer_une_lecture_acceleree_de_l_historique_3"/><text:bookmark-end text:name="etape_2lancer_une_lecture_acceleree_de_l_historique"/></text:h>
      <text:list text:style-name="List_20_1" text:continue-numbering="false">
        <text:list-item>
          <text:p text:style-name="LastListParagraph_List_20_1_Content_First"> cliquer sur le bouton “lecture” : </text:p>
        </text:list-item>
      </text:list>
      <text:p text:style-name="Text_20_body"><draw:frame draw:style-name="mediacenter" draw:name="1" text:anchor-type="paragraph" draw:z-index="1" svg:width="20.955cm" style:rel-width="100%" svg:height="13.282083333333cm" style:rel-height="scale"><draw:image xlink:href="Pictures/0cbaba5cc5d9e2cd3c3b4bd0dac08289.png" xlink:type="simple" xlink:show="embed" xlink:actuate="onLoad"/></draw:frame></text:p>
      <text:h text:style-name="Heading_20_2" text:outline-level="2"><text:bookmark-start text:name="__RefHeading___etape_3reperer_les_identites_des_personnes_qui_ecrivent_4"/><text:bookmark-start text:name="etape_3reperer_les_identites_des_personnes_qui_ecrivent"/>Étape 3 : repérer les identités des personnes qui écrivent<text:bookmark-end text:name="__RefHeading___etape_3reperer_les_identites_des_personnes_qui_ecrivent_4"/><text:bookmark-end text:name="etape_3reperer_les_identites_des_personnes_qui_ecrivent"/></text:h>
      <text:p text:style-name="Text_20_body"><draw:frame draw:style-name="mediacenter" draw:name="2" text:anchor-type="paragraph" draw:z-index="2" svg:width="6.6675cm" svg:height="1.0054166666667cm"><draw:image xlink:href="Pictures/5bc8add6a0234437fb5eeb08168689a5.png" xlink:type="simple" xlink:show="embed" xlink:actuate="onLoad"/></draw:frame></text:p>
      <text:h text:style-name="Heading_20_2" text:outline-level="2"><text:bookmark-start text:name="__RefHeading___etape_4naviguer_dans_l_historique_5"/><text:bookmark-start text:name="etape_4naviguer_dans_l_historique"/>Étape 4 : naviguer dans l'historique<text:bookmark-end text:name="__RefHeading___etape_4naviguer_dans_l_historique_5"/><text:bookmark-end text:name="etape_4naviguer_dans_l_historique"/></text:h>
      <text:list text:style-name="List_20_1" text:continue-numbering="false">
        <text:list-item>
          <text:p text:style-name="LastListParagraph_List_20_1_Content_First"> Manœuvrer la barre de lecture pour naviguer dans l'historique :</text:p>
        </text:list-item>
      </text:list>
      <text:p text:style-name="Text_20_body"><draw:frame draw:style-name="mediacenter" draw:name="3" text:anchor-type="paragraph" draw:z-index="3" svg:width="17.832916666667cm" style:rel-width="100%" svg:height="6.985cm" style:rel-height="scale"><draw:image xlink:href="Pictures/c61e9c805bb1640befc97ffecfebeb1b.png" xlink:type="simple" xlink:show="embed" xlink:actuate="onLoad"/></draw:frame></text:p>
      <text:list text:style-name="List_20_1" text:continue-numbering="false">
        <text:list-item>
          <text:p text:style-name="LastListParagraph_List_20_1_Content_First"> Ajuster au pas à pas le moment souhaité avec les boutons “avancer” et “reculer” : </text:p>
        </text:list-item>
      </text:list>
      <text:p text:style-name="Text_20_body"><draw:frame draw:style-name="mediacenter" draw:name="4" text:anchor-type="paragraph" draw:z-index="4" svg:width="9.0752083333333cm" svg:height="2.8045833333333cm"><draw:image xlink:href="Pictures/1379a6869666c9f8f7646fab42f4c688.png" xlink:type="simple" xlink:show="embed" xlink:actuate="onLoad"/></draw:frame></text:p>
      <text:h text:style-name="Heading_20_2" text:outline-level="2"><text:bookmark-start text:name="__RefHeading___etape_5identifier_l_heure_a_laquelle_a_ete_ecrit_un_message_6"/><text:bookmark-start text:name="etape_5identifier_l_heure_a_laquelle_a_ete_ecrit_un_message"/>Étape 5 : identifier l'heure à laquelle a été écrit un message<text:bookmark-end text:name="__RefHeading___etape_5identifier_l_heure_a_laquelle_a_ete_ecrit_un_message_6"/><text:bookmark-end text:name="etape_5identifier_l_heure_a_laquelle_a_ete_ecrit_un_message"/></text:h>
      <text:list text:style-name="List_20_1" text:continue-numbering="false">
        <text:list-item>
          <text:p text:style-name="LastListParagraph_List_20_1_Content_First"> Sélectionner un moment de l'historique et lire la date et l'heure indiquée : 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5" text:anchor-type="as-char" draw:z-index="5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draw:frame draw:style-name="mediacenter" draw:name="6" text:anchor-type="paragraph" draw:z-index="6" svg:width="3.96875cm" svg:height="2.4077083333333cm"><draw:image xlink:href="Pictures/1dcdc270bd603b4885f96fdfd25edb2e.png" xlink:type="simple" xlink:show="embed" xlink:actuate="onLoad"/></draw:frame>
la date est indiquée sous la forme JJ/MM/AAAA ss:mm:HH. 
Dans la copie d’écran ci-dessus, il faut donc lire 4 juin 2020 à 7h 57min et 47s.
</text:p>
          </table:table-cell>
        </table:table-row>
      </table:table>
      <text:h text:style-name="Heading_20_2" text:outline-level="2"><text:bookmark-start text:name="__RefHeading___etape_6exporter_si_besoin_7"/><text:bookmark-start text:name="etape_6exporter_si_besoin"/>Étape 6 : exporter si besoin<text:bookmark-end text:name="__RefHeading___etape_6exporter_si_besoin_7"/><text:bookmark-end text:name="etape_6exporter_si_besoin"/></text:h>
      <text:p text:style-name="Text_20_body"><draw:frame draw:style-name="mediacenter" draw:name="7" text:anchor-type="paragraph" draw:z-index="7" svg:width="17.832916666667cm" style:rel-width="100%" svg:height="13.123333333333cm" style:rel-height="scale"><draw:image xlink:href="Pictures/f0fc73bda9f50f02775aabfa2aef1e13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8" text:anchor-type="as-char" draw:z-index="8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L'export n'inclue pas les dates et heures d'écriture.</text:p>
          </table:table-cell>
        </table:table-row>
      </table:table>
      <text:p text:style-name="Text_20_body">Exemple d'export PDF : </text:p>
      <text:p text:style-name="Text_20_body"><draw:frame draw:style-name="mediacenter" draw:name="9" text:anchor-type="paragraph" draw:z-index="9" svg:width="19.05cm" style:rel-width="100%" svg:height="6.7997916666667cm" style:rel-height="scale"><draw:image xlink:href="Pictures/09caf321e766afc7bb066689dcf0284f.png" xlink:type="simple" xlink:show="embed" xlink:actuate="onLoad"/></draw:frame></text:p>
      <text:h text:style-name="Heading_20_1" text:outline-level="1"><text:bookmark-start text:name="__RefHeading___faq_8"/><text:bookmark-start text:name="faq"/>FAQ<text:bookmark-end text:name="__RefHeading___faq_8"/><text:bookmark-end text:name="faq"/></text:h>
      <text:h text:style-name="Heading_20_2" text:outline-level="2"><text:bookmark-start text:name="__RefHeading___un_message_a_ete_efface_puis-je_le_retrouver_9"/><text:bookmark-start text:name="un_message_a_ete_efface_puis-je_le_retrouver"/>Un message a été effacé, puis-je le retrouver ?<text:bookmark-end text:name="__RefHeading___un_message_a_ete_efface_puis-je_le_retrouver_9"/><text:bookmark-end text:name="un_message_a_ete_efface_puis-je_le_retrouver"/></text:h>
      <text:p text:style-name="Text_20_body">Tout les actions dans l'Etherpad sont enregistrées. Il suffit de naviguer dans l'historique pour retrouver un message, qui l'a écrit et quand. </text:p>
      <text:p text:style-name="Text_20_body">Exemple : </text:p>
      <text:list text:style-name="List_20_1" text:continue-numbering="false">
        <text:list-item>
          <text:p text:style-name="LastListParagraph_List_20_1_Content_First"> le dernier message a été effacé, aller dans l'interface d'historique comme décrit plus haut et naviguer manuellement avec la barre d'historique pour retrouver le message en question : </text:p>
        </text:list-item>
      </text:list>
      <text:p text:style-name="Text_20_body"><draw:frame draw:style-name="mediacenter" draw:name="10" text:anchor-type="paragraph" draw:z-index="10" svg:width="17.806458333333cm" style:rel-width="100%" svg:height="8.651875cm" style:rel-height="scale"><draw:image xlink:href="Pictures/7428e44f520e5b398d67e6e409883414.png" xlink:type="simple" xlink:show="embed" xlink:actuate="onLoad"/></draw:frame></text:p>
      <text:list text:style-name="List_20_1" text:continue-numbering="false">
        <text:list-item>
          <text:p text:style-name="LastListParagraph_List_20_1_Content_First"> recueillir les informations souhaitées (contenu du message, auteur, date et heure) :</text:p>
        </text:list-item>
      </text:list>
      <text:p text:style-name="Text_20_body"><draw:frame draw:style-name="mediacenter" draw:name="11" text:anchor-type="paragraph" draw:z-index="11" svg:width="17.541875cm" style:rel-width="100%" svg:height="9.1545833333333cm" style:rel-height="scale"><draw:image xlink:href="Pictures/0d6a2bcd59c029ca8a82598f5e7774c8.png" xlink:type="simple" xlink:show="embed" xlink:actuate="onLoad"/></draw:frame></text:p>
      <text:h text:style-name="Heading_20_2" text:outline-level="2"><text:bookmark-start text:name="__RefHeading___sauvegarder_le_contenu_d_un_etherpad_avec_toutes_les_informations_10"/><text:bookmark-start text:name="sauvegarder_le_contenu_d_un_etherpad_avec_toutes_les_informations"/>Sauvegarder le contenu d'un Etherpad avec toutes les informations<text:bookmark-end text:name="__RefHeading___sauvegarder_le_contenu_d_un_etherpad_avec_toutes_les_informations_10"/><text:bookmark-end text:name="sauvegarder_le_contenu_d_un_etherpad_avec_toutes_les_informations"/></text:h>
      <text:list text:style-name="List_20_1" text:continue-numbering="false">
        <text:list-item>
          <text:p text:style-name="LastListParagraph_List_20_1_Content_First"> Se reporter à la documentation : <text:a xlink:type="simple" xlink:href="https://pedagowiki.unicaen.fr/doku.php?id=moodle:sauvegarde_activite" text:style-name="Internet_20_link" text:visited-style-name="Visited_20_Internet_20_Link">Sauvegarder une activité avec les contributions et résultats des étudian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23:47</meta:creation-date>
    <dc:creator>Generated</dc:creator>
    <dc:date>2026-09-17T14::23:47</dc:date>
    <dc:language>en-US</dc:language>
    <meta:editing-cycles>1</meta:editing-cycles>
    <meta:editing-duration>PT0S</meta:editing-duration>
    <dc:title>moodle:etherpad:historique</dc:title>
  </office:meta>
</office:document-meta>
</file>