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c34eb3815348064f54ad1eda8696d72.png"/>
  <manifest:file-entry manifest:media-type="image/png" manifest:full-path="Pictures/da901b0086dc62a4c497d8a28ae574af.png"/>
  <manifest:file-entry manifest:media-type="image/png" manifest:full-path="Pictures/73d4a55a2050d8457c862f900a3f547a.png"/>
  <manifest:file-entry manifest:media-type="image/png" manifest:full-path="Pictures/31f8dfec57d0a6390e0803a443dead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etherpad:export"/><text:bookmark-start text:name="__RefHeading___exporter_le_contenu_d_un_etherpad_1"/><text:bookmark-start text:name="exporter_le_contenu_d_un_etherpad"/>Exporter le contenu d'un Etherpad<text:bookmark-end text:name="__RefHeading___exporter_le_contenu_d_un_etherpad_1"/><text:bookmark-end text:name="exporter_le_contenu_d_un_etherpad"/></text:h>
      <text:h text:style-name="Heading_20_2" text:outline-level="2"><text:bookmark-start text:name="__RefHeading___etape_1entrer_dans_l_etherpad_2"/><text:bookmark-start text:name="etape_1entrer_dans_l_etherpad"/>Étape 1 : entrer dans l’Etherpad<text:bookmark-end text:name="__RefHeading___etape_1entrer_dans_l_etherpad_2"/><text:bookmark-end text:name="etape_1entrer_dans_l_etherpad"/></text:h>
      <text:p text:style-name="Text_20_body"><draw:frame draw:style-name="mediacenter" draw:name="0" text:anchor-type="paragraph" draw:z-index="0" svg:width="12.85875cm" svg:height="2.4341666666667cm"><draw:image xlink:href="Pictures/dc34eb3815348064f54ad1eda8696d72.png" xlink:type="simple" xlink:show="embed" xlink:actuate="onLoad"/></draw:frame></text:p>
      <text:h text:style-name="Heading_20_2" text:outline-level="2"><text:bookmark-start text:name="__RefHeading___etape_2cliquer_sur_le_bouton_importer_exporter_3"/><text:bookmark-start text:name="etape_2cliquer_sur_le_bouton_importer_exporter"/>Étape 2 : cliquer sur le bouton "Importer/Exporter..."<text:bookmark-end text:name="__RefHeading___etape_2cliquer_sur_le_bouton_importer_exporter_3"/><text:bookmark-end text:name="etape_2cliquer_sur_le_bouton_importer_exporter"/></text:h>
      <text:p text:style-name="Text_20_body"><draw:frame draw:style-name="mediacenter" draw:name="1" text:anchor-type="paragraph" draw:z-index="1" svg:width="19.261666666667cm" style:rel-width="100%" svg:height="4.8154166666667cm" style:rel-height="scale"><draw:image xlink:href="Pictures/da901b0086dc62a4c497d8a28ae574af.png" xlink:type="simple" xlink:show="embed" xlink:actuate="onLoad"/></draw:frame></text:p>
      <text:h text:style-name="Heading_20_2" text:outline-level="2"><text:bookmark-start text:name="__RefHeading___etape_3cliquer_sur_le_format_d_export_souhaite_4"/><text:bookmark-start text:name="etape_3cliquer_sur_le_format_d_export_souhaite"/>Étape 3 : cliquer sur le format d'export souhaité<text:bookmark-end text:name="__RefHeading___etape_3cliquer_sur_le_format_d_export_souhaite_4"/><text:bookmark-end text:name="etape_3cliquer_sur_le_format_d_export_souhaite"/></text:h>
      <text:p text:style-name="Text_20_body"><draw:frame draw:style-name="mediacenter" draw:name="2" text:anchor-type="paragraph" draw:z-index="2" svg:width="9.5514583333333cm" svg:height="3.9158333333333cm"><draw:image xlink:href="Pictures/73d4a55a2050d8457c862f900a3f547a.png" xlink:type="simple" xlink:show="embed" xlink:actuate="onLoad"/></draw:frame></text:p>
      <text:h text:style-name="Heading_20_2" text:outline-level="2"><text:bookmark-start text:name="__RefHeading___etape_4enregistrer_le_document_cree_5"/><text:bookmark-start text:name="etape_4enregistrer_le_document_cree"/>Étape 4 : enregistrer le document créé<text:bookmark-end text:name="__RefHeading___etape_4enregistrer_le_document_cree_5"/><text:bookmark-end text:name="etape_4enregistrer_le_document_cree"/></text:h>
      <text:p text:style-name="Text_20_body"><draw:frame draw:style-name="mediacenter" draw:name="3" text:anchor-type="paragraph" draw:z-index="3" svg:width="11.350625cm" svg:height="8.3872916666667cm"><draw:image xlink:href="Pictures/31f8dfec57d0a6390e0803a443deadb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22:16</meta:creation-date>
    <dc:creator>Generated</dc:creator>
    <dc:date>2026-09-16T18::22:16</dc:date>
    <dc:language>en-US</dc:language>
    <meta:editing-cycles>1</meta:editing-cycles>
    <meta:editing-duration>PT0S</meta:editing-duration>
    <dc:title>moodle:etherpad:export</dc:title>
  </office:meta>
</office:document-meta>
</file>