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8fe6387e69d16f61545707f25d2da4.png"/>
  <manifest:file-entry manifest:media-type="image/png" manifest:full-path="Pictures/ed46c237b882dca70eda8f3e36786e10.png"/>
  <manifest:file-entry manifest:media-type="image/png" manifest:full-path="Pictures/0ad99b1d093abb7107cabef7ead45141.png"/>
  <manifest:file-entry manifest:media-type="image/png" manifest:full-path="Pictures/59663b7179e69c5a7c15ade15a06e36d.png"/>
  <manifest:file-entry manifest:media-type="image/png" manifest:full-path="Pictures/1ed47a4d0c744868b6da610cb04b1336.png"/>
  <manifest:file-entry manifest:media-type="image/png" manifest:full-path="Pictures/4e2a97906c50bccde19681dcbe5929d0.png"/>
  <manifest:file-entry manifest:media-type="image/png" manifest:full-path="Pictures/78ae5b524cf39fe9a95f6cf383e6fdaa.png"/>
  <manifest:file-entry manifest:media-type="image/png" manifest:full-path="Pictures/52076c640c5c9d319915438228b2f672.png"/>
  <manifest:file-entry manifest:media-type="image/png" manifest:full-path="Pictures/8985c7517787dd3bbfd6339cffb138cf.png"/>
  <manifest:file-entry manifest:media-type="image/png" manifest:full-path="Pictures/9a19804bcf522bbe874bd3480546fef9.png"/>
  <manifest:file-entry manifest:media-type="image/png" manifest:full-path="Pictures/b5a9efca9e0ab239a1fc7556a19682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therpad:examen"/><text:bookmark-start text:name="__RefHeading___utiliser_etherpad_pour_un_examen_de_groupe_1"/><text:bookmark-start text:name="utiliser_etherpad_pour_un_examen_de_groupe"/>Utiliser Etherpad pour un examen de groupe<text:bookmark-end text:name="__RefHeading___utiliser_etherpad_pour_un_examen_de_groupe_1"/><text:bookmark-end text:name="utiliser_etherpad_pour_un_examen_de_groupe"/></text:h>
      <text:p text:style-name="Text_20_body">L'activité “<text:span text:style-name="Strong_20_Emphasis">Devoir</text:span>” permet de créer un espace de dépôt de travail en groupe,  l'activité “<text:span text:style-name="Strong_20_Emphasis">Etherpad</text:span>” est quand à lui un espace de travail collaboratif et l'activité “<text:span text:style-name="Strong_20_Emphasis">Big Blue Button</text:span>” un outil de communication audio. 
Nous allons combiner l'usage de ces trois outils pour créer un examen de groupe :</text:p>
      <text:list text:style-name="List_20_1" text:continue-numbering="false">
        <text:list-item>
          <text:p text:style-name="List_20_1_Content_First"> réalisation du travail collaboratif sur “Etherpad” (1 Etherpad par groupe) ;</text:p>
        </text:list-item>
        <text:list-item>
          <text:p text:style-name="List_20_1_Content"> échange du groupe audio voire vidéo sur “Big Blue Button” ;</text:p>
        </text:list-item>
        <text:list-item>
          <text:p text:style-name="List_20_1_Content_Last"> dépôt du travail final dans “Devoir”en mode rendu de groupe.</text:p>
        </text:list-item>
      </text:list>
      <text:p text:style-name="Text_20_body">Pour le paramétrage du devoir et du BBB, veuillez vous reporter aux documentations dédiées :</text:p>
      <text:list text:style-name="List_20_1" text:continue-numbering="false">
        <text:list-item>
          <text:p text:style-name="List_20_1_Content_First"> <text:a xlink:type="simple" xlink:href="https://pedagowiki.unicaen.fr/doku.php?id=moodle:devoir:groupe" text:style-name="Internet_20_link" text:visited-style-name="Visited_20_Internet_20_Link">Créer un devoir de groupe</text:a> ;</text:p>
        </text:list-item>
        <text:list-item>
          <text:p text:style-name="List_20_1_Content_Last"> <text:a xlink:type="simple" xlink:href="https://pedagowiki.unicaen.fr/doku.php?id=bbb:start" text:style-name="Internet_20_link" text:visited-style-name="Visited_20_Internet_20_Link">Créer et utiliser une webconférence BigBlueButton (BBB)</text:a>.</text:p>
        </text:list-item>
      </text:list>
      <text:h text:style-name="Heading_20_2" text:outline-level="2"><text:bookmark-start text:name="__RefHeading___etape_1lancer_l_ajout_d_une_activite_etherpad_2"/><text:bookmark-start text:name="etape_1lancer_l_ajout_d_une_activite_etherpad"/>Étape 1 : lancer l'ajout d'une activité Etherpad<text:bookmark-end text:name="__RefHeading___etape_1lancer_l_ajout_d_une_activite_etherpad_2"/><text:bookmark-end text:name="etape_1lancer_l_ajout_d_une_activite_etherpad"/></text:h>
      <text:list text:style-name="List_20_1" text:continue-numbering="false">
        <text:list-item>
          <text:p text:style-name="LastListParagraph_List_20_1_Content_First"> activer le mode édition : </text:p>
        </text:list-item>
      </text:list>
      <text:p text:style-name="Text_20_body"><draw:frame draw:style-name="mediacenter" draw:name="0" text:anchor-type="paragraph" draw:z-index="0" svg:width="5.000625cm" svg:height="1.4552083333333cm"><draw:image xlink:href="Pictures/428fe6387e69d16f61545707f25d2da4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la section souhaitée sur “<text:span text:style-name="Strong_20_Emphasis">Ajouter une activité ou ressource</text:span>” : </text:p>
        </text:list-item>
      </text:list>
      <text:p text:style-name="Text_20_body"><draw:frame draw:style-name="mediacenter" draw:name="1" text:anchor-type="paragraph" draw:z-index="1" svg:width="5.3975cm" svg:height="1.349375cm"><draw:image xlink:href="Pictures/ed46c237b882dca70eda8f3e36786e10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<text:span text:style-name="Strong_20_Emphasis">Etherpard Lite</text:span>” et cliquer sur “<text:span text:style-name="Strong_20_Emphasis">Ajouter</text:span>” : </text:p>
        </text:list-item>
      </text:list>
      <text:p text:style-name="Text_20_body"><draw:frame draw:style-name="mediacenter" draw:name="2" text:anchor-type="paragraph" draw:z-index="2" svg:width="9.8954166666667cm" svg:height="15.372291666667cm"><draw:image xlink:href="Pictures/0ad99b1d093abb7107cabef7ead45141.png" xlink:type="simple" xlink:show="embed" xlink:actuate="onLoad"/></draw:frame></text:p>
      <text:list text:style-name="List_20_1" text:continue-numbering="false">
        <text:list-item>
          <text:p text:style-name="LastListParagraph_List_20_1_Content_First"> Écrire un nom pour le document collaboratif : </text:p>
        </text:list-item>
      </text:list>
      <text:p text:style-name="Text_20_body"><draw:frame draw:style-name="mediacenter" draw:name="3" text:anchor-type="paragraph" draw:z-index="3" svg:width="17.145cm" style:rel-width="100%" svg:height="3.095625cm" style:rel-height="scale"><draw:image xlink:href="Pictures/59663b7179e69c5a7c15ade15a06e36d.png" xlink:type="simple" xlink:show="embed" xlink:actuate="onLoad"/></draw:frame></text:p>
      <text:h text:style-name="Heading_20_2" text:outline-level="2"><text:bookmark-start text:name="__RefHeading___etape_2restreindre_l_acces_au_groupe_3"/><text:bookmark-start text:name="etape_2restreindre_l_acces_au_groupe"/>Étape 2 : Restreindre l'accès au groupe<text:bookmark-end text:name="__RefHeading___etape_2restreindre_l_acces_au_groupe_3"/><text:bookmark-end text:name="etape_2restreindre_l_acces_au_groupe"/></text:h>
      <text:list text:style-name="List_20_1" text:continue-numbering="false">
        <text:list-item>
          <text:p text:style-name="LastListParagraph_List_20_1_Content_First"> cliquer sur le volet “<text:span text:style-name="Strong_20_Emphasis">Restreindre l'accès</text:span>” : </text:p>
        </text:list-item>
      </text:list>
      <text:p text:style-name="Text_20_body"><draw:frame draw:style-name="mediacenter" draw:name="4" text:anchor-type="paragraph" draw:z-index="4" svg:width="4.7360416666667cm" svg:height="1.3229166666667cm"><draw:image xlink:href="Pictures/1ed47a4d0c744868b6da610cb04b1336.png" xlink:type="simple" xlink:show="embed" xlink:actuate="onLoad"/></draw:frame></text:p>
      <text:p text:style-name="Text_20_body"> * cliquer sur “<text:span text:style-name="Strong_20_Emphasis">Ajouter une restriction</text:span>” : </text:p>
      <text:p text:style-name="Text_20_body"><draw:frame draw:style-name="mediacenter" draw:name="5" text:anchor-type="paragraph" draw:z-index="5" svg:width="8.5195833333333cm" svg:height="2.4341666666667cm"><draw:image xlink:href="Pictures/4e2a97906c50bccde19681dcbe5929d0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<text:span text:style-name="Strong_20_Emphasis">Groupe</text:span>” : </text:p>
        </text:list-item>
      </text:list>
      <text:p text:style-name="Text_20_body"><draw:frame draw:style-name="mediacenter" draw:name="6" text:anchor-type="paragraph" draw:z-index="6" svg:width="8.0697916666667cm" svg:height="13.414375cm"><draw:image xlink:href="Pictures/78ae5b524cf39fe9a95f6cf383e6fdaa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le groupe à qui est destiné cet Etherpad : </text:p>
        </text:list-item>
      </text:list>
      <text:p text:style-name="Text_20_body"><draw:frame draw:style-name="mediacenter" draw:name="7" text:anchor-type="paragraph" draw:z-index="7" svg:width="8.73125cm" svg:height="6.905625cm"><draw:image xlink:href="Pictures/52076c640c5c9d319915438228b2f672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’œil pour le barrer (pour qu'il n'y ait que le groupe sélectionné qui puisse voir et accéder l’Etherpad, afin d'éviter toute confusion) : </text:p>
        </text:list-item>
      </text:list>
      <text:p text:style-name="Text_20_body"><draw:frame draw:style-name="mediacenter" draw:name="8" text:anchor-type="paragraph" draw:z-index="8" svg:width="13.890625cm" svg:height="2.5929166666667cm"><draw:image xlink:href="Pictures/8985c7517787dd3bbfd6339cffb138cf.png" xlink:type="simple" xlink:show="embed" xlink:actuate="onLoad"/></draw:frame></text:p>
      <text:h text:style-name="Heading_20_1" text:outline-level="1"><text:bookmark-start text:name="__RefHeading___etape_3si_besoin_ajouter_des_elements_dans_l_espace_d_ecriture_collaborative_consignes_description_etc_4"/><text:bookmark-start text:name="etape_3si_besoin_ajouter_des_elements_dans_l_espace_d_ecriture_collaborative_consignes_description_etc"/>Étape 3 : si besoin, ajouter des éléments dans l'espace d'écriture collaborative (consignes, description, etc.)<text:bookmark-end text:name="__RefHeading___etape_3si_besoin_ajouter_des_elements_dans_l_espace_d_ecriture_collaborative_consignes_description_etc_4"/><text:bookmark-end text:name="etape_3si_besoin_ajouter_des_elements_dans_l_espace_d_ecriture_collaborative_consignes_description_etc"/></text:h>
      <text:list text:style-name="List_20_1" text:continue-numbering="false">
        <text:list-item>
          <text:p text:style-name="LastListParagraph_List_20_1_Content_First"> Cliquer sur “<text:span text:style-name="Strong_20_Emphasis">Enregistrer et afficher</text:span>”</text:p>
        </text:list-item>
      </text:list>
      <text:p text:style-name="Text_20_body"><draw:frame draw:style-name="mediacenter" draw:name="9" text:anchor-type="paragraph" draw:z-index="9" svg:width="9.6308333333333cm" svg:height="1.4816666666667cm"><draw:image xlink:href="Pictures/9a19804bcf522bbe874bd3480546fef9.png" xlink:type="simple" xlink:show="embed" xlink:actuate="onLoad"/></draw:frame></text:p>
      <text:list text:style-name="List_20_1" text:continue-numbering="false">
        <text:list-item>
          <text:p text:style-name="LastListParagraph_List_20_1_Content_First"> Copier-coller ou écrire les éléments souhaités : </text:p>
        </text:list-item>
      </text:list>
      <text:p text:style-name="Text_20_body"><draw:frame draw:style-name="mediacenter" draw:name="10" text:anchor-type="paragraph" draw:z-index="10" svg:width="16.933333333333cm" svg:height="10.662708333333cm"><draw:image xlink:href="Pictures/b5a9efca9e0ab239a1fc7556a19682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41:36</meta:creation-date>
    <dc:creator>Generated</dc:creator>
    <dc:date>2026-09-17T03::41:36</dc:date>
    <dc:language>en-US</dc:language>
    <meta:editing-cycles>1</meta:editing-cycles>
    <meta:editing-duration>PT0S</meta:editing-duration>
    <dc:title>moodle:etherpad:examen</dc:title>
  </office:meta>
</office:document-meta>
</file>