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svg+xml" manifest:full-path="Pictures/a8f775c0e22822143b3bc74ff01d9227.svg"/>
  <manifest:file-entry manifest:media-type="image/png" manifest:full-path="Pictures/868f2fccff54593dd23295f000dc57f1.png"/>
  <manifest:file-entry manifest:media-type="image/png" manifest:full-path="Pictures/dded84ccadaf6ab7abd7713c2f5cb4fa.png"/>
  <manifest:file-entry manifest:media-type="image/png" manifest:full-path="Pictures/2a0a5a61dcec2fc86dea28d8b4a5cb97.png"/>
  <manifest:file-entry manifest:media-type="image/png" manifest:full-path="Pictures/185827449a26c106b4dfdc92794469c8.png"/>
  <manifest:file-entry manifest:media-type="image/png" manifest:full-path="Pictures/4f713ed4b7e383558b2a0dcc269104b7.png"/>
  <manifest:file-entry manifest:media-type="image/png" manifest:full-path="Pictures/dc146a77df1a86e7aed0e266c99e9edc.png"/>
  <manifest:file-entry manifest:media-type="image/png" manifest:full-path="Pictures/975eb04de84bc1d008da060cc14c9659.png"/>
  <manifest:file-entry manifest:media-type="image/png" manifest:full-path="Pictures/0756bb8098396d7aba66655ee9ba5541.png"/>
  <manifest:file-entry manifest:media-type="image/png" manifest:full-path="Pictures/39deee0f341333be2d95e9a70dcfe1f8.png"/>
  <manifest:file-entry manifest:media-type="image/png" manifest:full-path="Pictures/36efe438d7f76da7737dae6c3ed6a7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ecampus:recherchecours"/><text:bookmark-start text:name="__RefHeading___recherche_d_un_cours_1"/><text:bookmark-start text:name="recherche_d_un_cours"/>Recherche d'un cours<text:bookmark-end text:name="__RefHeading___recherche_d_un_cours_1"/><text:bookmark-end text:name="recherche_d_un_cours"/></text:h>
      <text:p text:style-name="Text_20_body">Pour rechercher un cours sur Ecampus, il est possible :</text:p>
      <text:list text:style-name="List_20_1" text:continue-numbering="false">
        <text:list-item>
          <text:p text:style-name="List_20_1_Content_First"> de parcourir l'arborescence des catégories ;</text:p>
        </text:list-item>
        <text:list-item>
          <text:p text:style-name="List_20_1_Content"> d'utiliser le moteur de recherche global ;</text:p>
        </text:list-item>
        <text:list-item>
          <text:p text:style-name="List_20_1_Content_Last"> d'utiliser le moteur de recherche des cours. </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eule la liste des cours ouverts est visible de tous les utilisateurs.
La liste des cours cachés (dans ce cas, ils apparaissent en “grisé”) n'est visible que par le personnel enseignant et certains profils présents sur la plateform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draw:frame draw:style-name="media" draw:name="2" text:anchor-type="as-char" draw:z-index="2" svg:width="0.9525cm" svg:height="0.9525cm"><draw:image xlink:href="Pictures/a8f775c0e22822143b3bc74ff01d9227.svg" xlink:type="simple" xlink:show="embed" xlink:actuate="onLoad"/></draw:frame> la recherche globale est extrêmement lente voire provoque une erreur 504 si vous êtes gestionnaire.Une solution de contournement est possible en attendant la correction.</text:p>
            <text:p text:style-name="Text_20_body">En utilisant l'URL suivante dans votre barre d'adresse  : <text:a xlink:type="simple" xlink:href="https://ecampus.unicaen.fr/course/search.php?q=mon_texte_a _chercher" text:style-name="Internet_20_link" text:visited-style-name="Visited_20_Internet_20_Link">https://ecampus.unicaen.fr/course/search.php?q=mon_texte_a _chercher</text:a>, vous obtenez la liste des espaces de cours correspondante. </text:p>
          </table:table-cell>
        </table:table-row>
      </table:table>
      <text:h text:style-name="Heading_20_3" text:outline-level="3"><text:bookmark-start text:name="__RefHeading___l_arborescence_des_categories_2"/><text:bookmark-start text:name="l_arborescence_des_categories"/>L'arborescence des catégories<text:bookmark-end text:name="__RefHeading___l_arborescence_des_categories_2"/><text:bookmark-end text:name="l_arborescence_des_categories"/></text:h>
      <text:p text:style-name="Text_20_body">Dans le bandeau supérieur, cliquer sur “Tous les cours”
<draw:frame draw:style-name="media" draw:name="3" text:anchor-type="as-char" draw:z-index="3" svg:width="14.710833333333cm" svg:height="1.3229166666667cm"><draw:image xlink:href="Pictures/868f2fccff54593dd23295f000dc57f1.png" xlink:type="simple" xlink:show="embed" xlink:actuate="onLoad"/></draw:frame></text:p>
      <text:p text:style-name="Text_20_body">Les 3 premières catégories ne sont pas liées au système d'information.
<draw:frame draw:style-name="media" draw:name="4" text:anchor-type="as-char" draw:z-index="4" svg:width="13.467291666667cm" svg:height="3.4660416666667cm"><draw:image xlink:href="Pictures/dded84ccadaf6ab7abd7713c2f5cb4fa.png" xlink:type="simple" xlink:show="embed" xlink:actuate="onLoad"/></draw:frame></text:p>
      <text:p text:style-name="Text_20_body"><text:span text:style-name="Strong_20_Emphasis">Toutes les autres catégories sont créées automatiquement à partir de la modélisation des diplômes dans le logiciel de scolarité APOGÉE.</text:span></text:p>
      <text:p text:style-name="Text_20_body">Nous retrouverons au maximum 5 niveaux (que nous pouvons déplier) conformes aux maquettes : </text:p>
      <text:p text:style-name="Text_20_body"> UFR → Niveau de diplôme → Diplôme → Semestre → UE</text:p>
      <text:p text:style-name="Text_20_body">Le cours est le dernier élément.
<draw:frame draw:style-name="media" draw:name="5" text:anchor-type="as-char" draw:z-index="5" svg:width="27.119791666667cm" style:rel-width="100%" svg:height="9.6308333333333cm" style:rel-height="scale"><draw:image xlink:href="Pictures/2a0a5a61dcec2fc86dea28d8b4a5cb97.png" xlink:type="simple" xlink:show="embed" xlink:actuate="onLoad"/></draw:frame></text:p>
      <text:h text:style-name="Heading_20_3" text:outline-level="3"><text:bookmark-start text:name="__RefHeading___la_gestion_des_cours_3"/><text:bookmark-start text:name="la_gestion_des_cours"/>La gestion des cours<text:bookmark-end text:name="__RefHeading___la_gestion_des_cours_3"/><text:bookmark-end text:name="la_gestion_des_cours"/></text:h>
      <text:p text:style-name="Text_20_body">Dans une catégorie, pour rechercher des cours, il est possible d'utiliser la page de gestion des cours .</text:p>
      <text:p text:style-name="Text_20_body"><draw:frame draw:style-name="media" draw:name="6" text:anchor-type="as-char" draw:z-index="6" svg:width="15.875cm" style:rel-width="100%" svg:height="5.2406961471103cm" style:rel-height="scale"><draw:image xlink:href="Pictures/185827449a26c106b4dfdc92794469c8.png" xlink:type="simple" xlink:show="embed" xlink:actuate="onLoad"/></draw:frame></text:p>
      <text:p text:style-name="Text_20_body">Puis se rendre tout en bas de la page pour faire cette recherche : </text:p>
      <text:p text:style-name="Text_20_body"><draw:frame draw:style-name="media" draw:name="7" text:anchor-type="as-char" draw:z-index="7" svg:width="15.875cm" style:rel-width="100%" svg:height="6.724725526075cm" style:rel-height="scale"><draw:image xlink:href="Pictures/4f713ed4b7e383558b2a0dcc269104b7.png" xlink:type="simple" xlink:show="embed" xlink:actuate="onLoad"/></draw:frame></text:p>
      <text:p text:style-name="Text_20_body">Voici un exemple de liste obtenue: 
<draw:frame draw:style-name="media" draw:name="8" text:anchor-type="as-char" draw:z-index="8" svg:width="21.166666666667cm" style:rel-width="100%" svg:height="10.877314814815cm" style:rel-height="scale"><draw:image xlink:href="Pictures/dc146a77df1a86e7aed0e266c99e9edc.png" xlink:type="simple" xlink:show="embed" xlink:actuate="onLoad"/></draw:frame></text:p>
      <text:p text:style-name="Text_20_body">Ensuite cliquez sur un cours , puis rendez vous au bas de la page. Un certain nombre d'opération d'administration de d'affichage du cours sont possibles :</text:p>
      <text:p text:style-name="Text_20_body"><draw:frame draw:style-name="media" draw:name="9" text:anchor-type="as-char" draw:z-index="9" svg:width="38.1cm" style:rel-width="100%" svg:height="19.579166666667cm" style:rel-height="scale"><draw:image xlink:href="Pictures/975eb04de84bc1d008da060cc14c9659.png" xlink:type="simple" xlink:show="embed" xlink:actuate="onLoad"/></draw:frame></text:p>
      <text:h text:style-name="Heading_20_3" text:outline-level="3"><text:bookmark-start text:name="__RefHeading___le_moteur_de_recherche_des_cours_4"/><text:bookmark-start text:name="le_moteur_de_recherche_des_cours"/>Le moteur de recherche des cours<text:bookmark-end text:name="__RefHeading___le_moteur_de_recherche_des_cours_4"/><text:bookmark-end text:name="le_moteur_de_recherche_des_cours"/></text:h>
      <text:p text:style-name="Text_20_body">Lorsque nous cliquons sur “Tous les cours” , nous avons aussi à notre disposition un moteur de recherche :
<draw:frame draw:style-name="media" draw:name="10" text:anchor-type="as-char" draw:z-index="10" svg:width="14.684375cm" svg:height="1.905cm"><draw:image xlink:href="Pictures/0756bb8098396d7aba66655ee9ba5541.png" xlink:type="simple" xlink:show="embed" xlink:actuate="onLoad"/></draw:frame>. </text:p>
      <text:p text:style-name="Text_20_body">Il renvoie vers le moteur de recherche global depuis la version 3.9</text:p>
      <text:h text:style-name="Heading_20_3" text:outline-level="3"><text:bookmark-start text:name="__RefHeading___le_moteur_de_recherche_global_5"/><text:bookmark-start text:name="le_moteur_de_recherche_global"/>Le moteur de recherche global<text:bookmark-end text:name="__RefHeading___le_moteur_de_recherche_global_5"/><text:bookmark-end text:name="le_moteur_de_recherche_global"/></text:h>
      <text:p text:style-name="Text_20_body">Il est situé à droite, dans le bandeau supérieur.</text:p>
      <text:p text:style-name="Text_20_body">La recherche  se fait sur n'importe quel élément du cours : titre, résumé, contenu…</text:p>
      <text:p text:style-name="Text_20_body">À noter qu'il permet aussi une recherche sur l'ensemble du site. </text:p>
      <text:p text:style-name="Text_20_body"><draw:frame draw:style-name="media" draw:name="11" text:anchor-type="as-char" draw:z-index="11" svg:width="28.2575cm" style:rel-width="100%" svg:height="1.1641666666667cm" style:rel-height="scale"><draw:image xlink:href="Pictures/39deee0f341333be2d95e9a70dcfe1f8.png" xlink:type="simple" xlink:show="embed" xlink:actuate="onLoad"/></draw:frame></text:p>
      <text:p text:style-name="Text_20_body">Si les résultats sont très larges, vous pouvez appliquer des filtres supplémentaires pour limiter votre recherche :
<draw:frame draw:style-name="media" draw:name="12" text:anchor-type="as-char" draw:z-index="12" svg:width="24.050625cm" style:rel-width="100%" svg:height="16.086666666667cm" style:rel-height="scale"><draw:image xlink:href="Pictures/36efe438d7f76da7737dae6c3ed6a7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18:54</meta:creation-date>
    <dc:creator>Generated</dc:creator>
    <dc:date>2026-09-17T00::18:54</dc:date>
    <dc:language>en-US</dc:language>
    <meta:editing-cycles>1</meta:editing-cycles>
    <meta:editing-duration>PT0S</meta:editing-duration>
    <dc:title>moodle:ecampus:recherchecours</dc:title>
  </office:meta>
</office:document-meta>
</file>