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ebfce6cfbbc19aec30420f16dba3875.png"/>
  <manifest:file-entry manifest:media-type="image/png" manifest:full-path="Pictures/addb23eaec9a5b0a94c28e070c33c247.png"/>
  <manifest:file-entry manifest:media-type="image/png" manifest:full-path="Pictures/5ad24ea9cfd131c7a217923eae44fdf2.png"/>
  <manifest:file-entry manifest:media-type="image/png" manifest:full-path="Pictures/8101ef16423fa9627d360a7f49e60de0.png"/>
  <manifest:file-entry manifest:media-type="image/png" manifest:full-path="Pictures/4fc9f839023daca69d79a8a06c3170f9.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devoir:noter"/><text:bookmark-start text:name="__RefHeading___consulter_les_copies_et_noter_les_etudiants_1"/><text:bookmark-start text:name="consulter_les_copies_et_noter_les_etudiants"/>Consulter les copies et noter les étudiants<text:bookmark-end text:name="__RefHeading___consulter_les_copies_et_noter_les_etudiants_1"/><text:bookmark-end text:name="consulter_les_copies_et_noter_les_etudiants"/></text:h>
      <text:p text:style-name="Text_20_body">Lorsque les devoirs sont remis vous pouvez :</text:p>
      <text:list text:style-name="List_20_1" text:continue-numbering="false">
        <text:list-item>
          <text:p text:style-name="List_20_1_Content_First"> consulter la liste des devoirs remis</text:p>
        </text:list-item>
        <text:list-item>
          <text:p text:style-name="List_20_1_Content"> noter chaque devoir</text:p>
        </text:list-item>
        <text:list-item>
          <text:p text:style-name="List_20_1_Content_Last"> télécharger l'ensemble des devoirs pour les corriger et les noter ultérieurement</text:p>
        </text:list-item>
      </text:list>
      <text:h text:style-name="Heading_20_2" text:outline-level="2"><text:bookmark-start text:name="__RefHeading___consulter_la_liste_des_devoirs_2"/><text:bookmark-start text:name="consulter_la_liste_des_devoirs"/>Consulter la liste des devoirs<text:bookmark-end text:name="__RefHeading___consulter_la_liste_des_devoirs_2"/><text:bookmark-end text:name="consulter_la_liste_des_devoirs"/></text:h>
      <text:p text:style-name="Text_20_body">Consultez l’activité “Devoir” en cliquant dessus.</text:p>
      <text:p text:style-name="Text_20_body">Vous obtenez la page suivante:</text:p>
      <text:p text:style-name="Text_20_body"><draw:frame draw:style-name="media" draw:name="0" text:anchor-type="as-char" draw:z-index="0" svg:width="21.166666666667cm" style:rel-width="100%" svg:height="8.4835213448352cm" style:rel-height="scale"><draw:image xlink:href="Pictures/febfce6cfbbc19aec30420f16dba3875.png" xlink:type="simple" xlink:show="embed" xlink:actuate="onLoad"/></draw:frame></text:p>
      <text:p text:style-name="Text_20_body"><text:span text:style-name="Strong_20_Emphasis">Puis cliquer sur “Consulter/évaluer tous les travaux remis”.</text:span></text:p>
      <text:p text:style-name="Text_20_body">Vous avez plusieurs modes de consultation de la liste des devoirs que vous pouvez gérer dans les options. Le plus “pratique” étant de ne sélectionner que les devoirs “redus” dans les options ( en bas de la page): </text:p>
      <text:p text:style-name="Text_20_body"><draw:frame draw:style-name="media" draw:name="1" text:anchor-type="as-char" draw:z-index="1" svg:width="21.166666666667cm" style:rel-width="100%" svg:height="11.885456187895cm" style:rel-height="scale"><draw:image xlink:href="Pictures/addb23eaec9a5b0a94c28e070c33c247.png" xlink:type="simple" xlink:show="embed" xlink:actuate="onLoad"/></draw:frame></text:p>
      <text:p text:style-name="Text_20_body">Dans cette liste vous pouvez :</text:p>
      <text:list text:style-name="List_20_1" text:continue-numbering="false">
        <text:list-item>
          <text:p text:style-name="List_20_1_Content_First"> consulter le statut des devoirs ( remis, noté, brouillons, en retard)</text:p>
        </text:list-item>
        <text:list-item>
          <text:p text:style-name="List_20_1_Content"> télécharger individuellement les devoirs </text:p>
        </text:list-item>
        <text:list-item>
          <text:p text:style-name="List_20_1_Content"> noter chaque devoir en cliquant sur “Note” <text:a xlink:type="simple" xlink:href="https://webcemu.unicaen.fr/dokuwiki/doku.php?id" text:style-name="Internet_20_link" text:visited-style-name="Visited_20_Internet_20_Link">https://webcemu.unicaen.fr/dokuwiki/doku.php?id</text:a></text:p>
        </text:list-item>
        <text:list-item>
          <text:p text:style-name="List_20_1_Content"> faire un commentaire et/ou un feedback individuel</text:p>
        </text:list-item>
        <text:list-item>
          <text:p text:style-name="List_20_1_Content_Last"> octroyer des dérogations si nécessaire en cliquant sur “modifier” </text:p>
        </text:list-item>
      </text:list>
      <text:h text:style-name="Heading_20_2" text:outline-level="2"><text:bookmark-start text:name="__RefHeading___noter_et_corriger_un_devoir_3"/><text:bookmark-start text:name="noter_et_corriger_un_devoir"/>Noter et corriger un devoir<text:bookmark-end text:name="__RefHeading___noter_et_corriger_un_devoir_3"/><text:bookmark-end text:name="noter_et_corriger_un_devoir"/></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Une fois le devoir noté, la note est immédiatement reportée dans le carnet de note de l’étudiant.
Voir le <text:a xlink:type="simple" xlink:href="https://pedagowiki.unicaen.fr/doku.php?id=moodle:carnet_de_note" text:style-name="Internet_20_link" text:visited-style-name="Visited_20_Internet_20_Link">Carnet de notes</text:a>.
</text:p>
          </table:table-cell>
        </table:table-row>
      </table:table>
      <text:p text:style-name="Text_20_body">Vous sélectionnez “Note” au regard de chaque devoir rendu. La fenêtre suivante apparaît.</text:p>
      <text:p text:style-name="Text_20_body"><draw:frame draw:style-name="media" draw:name="3" text:anchor-type="as-char" draw:z-index="3" svg:width="21.166666666667cm" style:rel-width="100%" svg:height="9.578990674712cm" style:rel-height="scale"><draw:image xlink:href="Pictures/8101ef16423fa9627d360a7f49e60de0.png" xlink:type="simple" xlink:show="embed" xlink:actuate="onLoad"/></draw:frame></text:p>
      <text:p text:style-name="Text_20_body">En cas d'usage de la grille d'évaluation (voir <text:a xlink:type="simple" xlink:href="https://pedagowiki.unicaen.fr/doku.php?id=moodle:devoir:evaluation_avancee" text:style-name="Internet_20_link" text:visited-style-name="Visited_20_Internet_20_Link">evaluation_avancee</text:a>), vous pouvez cliquer sur les cases des items de la grille pour un calcul de la note automatique:</text:p>
      <text:p text:style-name="Text_20_body"><draw:frame draw:style-name="media" draw:name="4" text:anchor-type="as-char" draw:z-index="4" svg:width="10.583333333333cm" style:rel-width="100%" svg:height="7.7931818181818cm" style:rel-height="scale"><draw:image xlink:href="Pictures/4fc9f839023daca69d79a8a06c3170f9.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vous avez noté un devoir directement dans le <text:a xlink:type="simple" xlink:href="https://pedagowiki.unicaen.fr/doku.php?id=moodle:carnet_de_note" text:style-name="Internet_20_link" text:visited-style-name="Visited_20_Internet_20_Link">Carnet de notes</text:a>, vous ne pouvez plus noter ou modifier la note à cette endroit. Elle est alors “court-circuitée” . Voir <text:a xlink:type="simple" xlink:href="https://pedagowiki.unicaen.fr/doku.php?id=moodle:carnet_de_note#modification_des_notes" text:style-name="Internet_20_link" text:visited-style-name="Visited_20_Internet_20_Link">modification des notes</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47:11</meta:creation-date>
    <dc:creator>Generated</dc:creator>
    <dc:date>2026-09-17T14::47:11</dc:date>
    <dc:language>en-US</dc:language>
    <meta:editing-cycles>1</meta:editing-cycles>
    <meta:editing-duration>PT0S</meta:editing-duration>
    <dc:title>moodle:devoir:noter</dc:title>
  </office:meta>
</office:document-meta>
</file>