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  <manifest:file-entry manifest:media-type="image/png" manifest:full-path="Pictures/f9625f4b25f947d69720466cd4727c57.png"/>
  <manifest:file-entry manifest:media-type="image/png" manifest:full-path="Pictures/0b656fb7f7c8086e8fa6cd270a66aa5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devoir:groupe"/><text:bookmark-start text:name="__RefHeading___creer_un_devoir_de_groupe_1"/><text:bookmark-start text:name="creer_un_devoir_de_groupe"/>Créer un devoir de groupe<text:bookmark-end text:name="__RefHeading___creer_un_devoir_de_groupe_1"/><text:bookmark-end text:name="creer_un_devoir_de_groupe"/></text:h>
      <text:p text:style-name="Text_20_body">Il est fréquent de proposer des travaux de groupes à rendre par les étudiants.</text:p>
      <text:p text:style-name="Text_20_body">Toutefois, dans un espaces de cours les groupes n'ont pas toujours les mêmes usages:</text:p>
      <text:list text:style-name="List_20_1" text:continue-numbering="false">
        <text:list-item>
          <text:p text:style-name="List_20_1_Content_First"> groupes pour les TD ou le TP (sur ECAMPUS ils sont même créés automatiquement à partir de APOGÉE) </text:p>
        </text:list-item>
        <text:list-item>
          <text:p text:style-name="List_20_1_Content"> petits groupes pour rendu de dossiers</text:p>
        </text:list-item>
        <text:list-item>
          <text:p text:style-name="List_20_1_Content_Last"> …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orsque l'on propose un devoir de groupe, il important de prévoir quels sont les groupes concernés par le devoir. En effet <text:span text:style-name="Strong_20_Emphasis">la première personne qui remet le devoir, le remet pour son  groupe</text:span>. Si cette personne est inscrite dans plusieurs groupe, elle remet par défaut pour le plus grand, sauf si nous avons bien spécifié les groupes concernés.</text:p>
          </table:table-cell>
        </table:table-row>
      </table:table>
      <text:h text:style-name="Heading_20_2" text:outline-level="2"><text:bookmark-start text:name="__RefHeading___creer_vos_petits_groupes_2"/><text:bookmark-start text:name="creer_vos_petits_groupes"/>Créer vos petits groupes<text:bookmark-end text:name="__RefHeading___creer_vos_petits_groupes_2"/><text:bookmark-end text:name="creer_vos_petits_groupes"/></text:h>
      <text:list text:style-name="List_20_1" text:continue-numbering="false">
        <text:list-item>
          <text:p text:style-name="LastListParagraph_List_20_1_Content_First"> Rendez vous dans les paramètres de la gestions des participants (dans le menu de gauche du cours “Participants” ) :</text:p>
        </text:list-item>
      </text:list>
      <text:p text:style-name="Text_20_body"><draw:frame draw:style-name="media" draw:name="1" text:anchor-type="as-char" draw:z-index="1" svg:width="15.875cm" svg:height="9.2339583333333cm"><draw:image xlink:href="Pictures/f9625f4b25f947d69720466cd4727c57.png" xlink:type="simple" xlink:show="embed" xlink:actuate="onLoad"/></draw:frame></text:p>
      <text:list text:style-name="List_20_1" text:continue-numbering="false">
        <text:list-item>
          <text:p text:style-name="LastListParagraph_List_20_1_Content_First"> Sous le tableau de l’onglet « Groupes », cliquez sur « Créer des groupes automatiquement»</text:p>
        </text:list-item>
      </text:list>
      <text:p text:style-name="Text_20_body">NB : les groupes créés via APOGEE (Ecampus) sont facilement identifiable car ils comporte des identifants</text:p>
      <text:p text:style-name="Text_20_body"><draw:frame draw:style-name="media" draw:name="2" text:anchor-type="as-char" draw:z-index="2" svg:width="15.875cm" style:rel-width="100%" svg:height="13.124034216336cm" style:rel-height="scale"><draw:image xlink:href="Pictures/0b656fb7f7c8086e8fa6cd270a66aa50.png" xlink:type="simple" xlink:show="embed" xlink:actuate="onLoad"/></draw:frame></text:p>
      <text:list text:style-name="List_20_1" text:continue-numbering="false">
        <text:list-item>
          <text:p text:style-name="List_20_1_Content_First"> Dans les paramètres de création de groupes automatiques :</text:p>
          <text:list text:style-name="List_20_1">
            <text:list-item>
              <text:p text:style-name="List_20_1_Content"> Donnez un nom à vos groupes. Écrivez # ou @ pour ajouter automatiquement un nombre ou une lettre à la dénomination choisie.</text:p>
            </text:list-item>
            <text:list-item>
              <text:p text:style-name="List_20_1_Content"> « Création automatique basée sur » vous permet de choisir le nombre de groupes ou le nombre de membres par groupe. En-dessous, spécifiez le nombre autorisé. </text:p>
            </text:list-item>
            <text:list-item>
              <text:p text:style-name="List_20_1_Content_Last"> Sélectionnez « Pas d’attribution » pour l’option « Répartir les membres ». Ainsi, les étudiants constitueront eux-mêmes leur groupe. </text:p>
            </text:list-item>
          </text:list>
        </text:list-item>
      </text:list>
      <text:h text:style-name="Heading_20_2" text:outline-level="2"><text:bookmark-start text:name="__RefHeading___creer_un_groupement_3"/><text:bookmark-start text:name="creer_un_groupement"/>Créer un groupement<text:bookmark-end text:name="__RefHeading___creer_un_groupement_3"/><text:bookmark-end text:name="creer_un_groupement"/></text:h>
      <text:list text:style-name="List_20_1" text:continue-numbering="false">
        <text:list-item>
          <text:p text:style-name="List_20_1_Content_First"> Déroulez la rubrique « Groupement », sélectionnez « Nouveau groupement » et donnez-lui un titre. </text:p>
        </text:list-item>
        <text:list-item>
          <text:p text:style-name="List_20_1_Content"> Ajoutez les groupes que vous venez de créer</text:p>
        </text:list-item>
        <text:list-item>
          <text:p text:style-name="List_20_1_Content"> Cliquez sur « Envoyer ».</text:p>
        </text:list-item>
        <text:list-item>
          <text:p text:style-name="List_20_1_Content_Last"> Vous visualisez la liste des groupes.</text:p>
        </text:list-item>
      </text:list>
      <text:h text:style-name="Heading_20_2" text:outline-level="2"><text:bookmark-start text:name="__RefHeading___ajouter_une_activite_choix_de_groupe_4"/><text:bookmark-start text:name="ajouter_une_activite_choix_de_groupe"/>Ajouter une activité « Choix de groupe »<text:bookmark-end text:name="__RefHeading___ajouter_une_activite_choix_de_groupe_4"/><text:bookmark-end text:name="ajouter_une_activite_choix_de_groupe"/></text:h>
      <text:list text:style-name="List_20_1" text:continue-numbering="false">
        <text:list-item>
          <text:p text:style-name="List_20_1_Content_First"> Activez le mode édition.</text:p>
        </text:list-item>
        <text:list-item>
          <text:p text:style-name="List_20_1_Content"> Dans la section voulue, cliquez sur « Ajouter une activité ou une ressource », puis sélectionnez l’activité « Choix de groupe »</text:p>
        </text:list-item>
        <text:list-item>
          <text:p text:style-name="List_20_1_Content"> Dans les paramètres de l’activité « Choix de groupe » :</text:p>
          <text:list text:style-name="List_20_1">
            <text:list-item>
              <text:p text:style-name="List_20_1_Content"> Donnez un titre à l’activité et détaillez la marche à suivre par les étudiants dans le champ « Description ».</text:p>
            </text:list-item>
            <text:list-item>
              <text:p text:style-name="List_20_1_Content"> Dans la rubrique « Réglages divers », activez l’option « Limiter le nombre de réponses possibles » et renseignez la limite du nombre d’inscriptions dans un même groupe.</text:p>
            </text:list-item>
            <text:list-item>
              <text:p text:style-name="List_20_1_Content"> N’oubliez pas de sauvegarder cette limite en cliquant sur « Appliquer à tous les groupes ».</text:p>
            </text:list-item>
            <text:list-item>
              <text:p text:style-name="List_20_1_Content"> Dans le tableau de sélection des groupes, cliquez sur le groupement de votre choix, puis sur « Ajouter le groupement ».</text:p>
            </text:list-item>
            <text:list-item>
              <text:p text:style-name="List_20_1_Content"> Paramétrez les critères d’achèvement d’activité en optant de préférence pour « Afficher l’activité comme terminée dès que les conditions sont remplies » et en cochant « Montrer comme complet quand l’utilisateur fait son choix ». </text:p>
            </text:list-item>
            <text:list-item>
              <text:p text:style-name="List_20_1_Content_Last"> Cliquez sur « Enregistrer et revenir au cours ».</text:p>
            </text:list-item>
          </text:list>
        </text:list-item>
      </text:list>
      <text:h text:style-name="Heading_20_2" text:outline-level="2"><text:bookmark-start text:name="__RefHeading___creer_une_activite_devoir_5"/><text:bookmark-start text:name="creer_une_activite_devoir"/>Créer une activité « Devoir »<text:bookmark-end text:name="__RefHeading___creer_une_activite_devoir_5"/><text:bookmark-end text:name="creer_une_activite_devoir"/></text:h>
      <text:list text:style-name="List_20_1" text:continue-numbering="false">
        <text:list-item>
          <text:p text:style-name="List_20_1_Content_First"> Vous êtes de nouveau sur votre espace de cours.</text:p>
        </text:list-item>
        <text:list-item>
          <text:p text:style-name="List_20_1_Content"> Cliquez sur « Ajouter une activité ou une ressource », sélectionnez l’activité « Devoir » puis cliquez sur « Ajouter ».</text:p>
        </text:list-item>
        <text:list-item>
          <text:p text:style-name="List_20_1_Content"> Dans les paramètres de l’activité « Devoir » :</text:p>
          <text:list text:style-name="List_20_1">
            <text:list-item>
              <text:p text:style-name="List_20_1_Content"> Donnez un titre, décrivez les consignes du devoir dans le champ description </text:p>
            </text:list-item>
            <text:list-item>
              <text:p text:style-name="List_20_1_Content"> Dans les « Réglages de remises en groupe », cliquez sur « Afficher plus… » pour avoir accès aux différentes options possibles.</text:p>
            </text:list-item>
            <text:list-item>
              <text:p text:style-name="List_20_1_Content"> Sélectionnez « Oui » pour les options « Les étudiants remettent leur travail en groupe » et « Requiert un groupe pour remettre un devoir ». </text:p>
            </text:list-item>
            <text:list-item>
              <text:p text:style-name="List_20_1_Content"> Choisissez le « Groupement pour les groupes d’étudiants ». Celui-ci doit être le même que le groupement sélectionné lors du paramétrage de l’activité « Choix de groupe ». Les deux activités sont alors liées.</text:p>
            </text:list-item>
            <text:list-item>
              <text:p text:style-name="List_20_1_Content"> Réglez l’achèvement d’activité en privilégiant la sélection de « Afficher l’activité comme terminée dès que les conditions sont remplies » et la coche de « Les étudiants doivent recevoir une note pour terminer cette activité ».</text:p>
            </text:list-item>
            <text:list-item>
              <text:p text:style-name="List_20_1_Content_Last"> Cliquez sur « Enregistrer et revenir au cours ».</text:p>
            </text:list-item>
          </text:list>
        </text:list-item>
      </text:list>
      <text:p text:style-name="Text_20_body">Le paramétrage de votre activité d’évaluation « devoir de groupe » est terminé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8::49:36</meta:creation-date>
    <dc:creator>Generated</dc:creator>
    <dc:date>2026-09-17T08::49:36</dc:date>
    <dc:language>en-US</dc:language>
    <meta:editing-cycles>1</meta:editing-cycles>
    <meta:editing-duration>PT0S</meta:editing-duration>
    <dc:title>moodle:devoir:groupe</dc:title>
  </office:meta>
</office:document-meta>
</file>