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3f458ace026a56ab6656343469d0c3af.png"/>
  <manifest:file-entry manifest:media-type="image/png" manifest:full-path="Pictures/54da20b153a450cb8fcd963111a82b55.png"/>
  <manifest:file-entry manifest:media-type="image/png" manifest:full-path="Pictures/5dac882917279689930abb0e96b44d72.png"/>
  <manifest:file-entry manifest:media-type="image/png" manifest:full-path="Pictures/0c401e59e78b6c562a4fcce7bb1141c2.png"/>
  <manifest:file-entry manifest:media-type="image/png" manifest:full-path="Pictures/38a9aeaed2ee9a462a19b63c4795a1c7.png"/>
  <manifest:file-entry manifest:media-type="image/png" manifest:full-path="Pictures/ae921907a8362f1d7b00c7b5186d4d6a.png"/>
  <manifest:file-entry manifest:media-type="image/png" manifest:full-path="Pictures/379956dc3259c97bfa3cee301216a743.png"/>
  <manifest:file-entry manifest:media-type="image/png" manifest:full-path="Pictures/195b7c042d42278e21bc574c0cdbe02b.png"/>
  <manifest:file-entry manifest:media-type="image/png" manifest:full-path="Pictures/8fe309ef854c9d3f4723c70218b02808.png"/>
  <manifest:file-entry manifest:media-type="image/png" manifest:full-path="Pictures/696f536c6135cc153c98660501b03c78.png"/>
  <manifest:file-entry manifest:media-type="image/png" manifest:full-path="Pictures/f6b530d68cc3c77d5d5a5a8feab47d4d.png"/>
  <manifest:file-entry manifest:media-type="image/png" manifest:full-path="Pictures/743cae15f5a795bb5b34097a19fb191a.png"/>
  <manifest:file-entry manifest:media-type="image/png" manifest:full-path="Pictures/7d5f541940dcc8471a5c8832faf252ee.png"/>
  <manifest:file-entry manifest:media-type="image/png" manifest:full-path="Pictures/dd01c95d130652abd581f2056390cb7f.png"/>
  <manifest:file-entry manifest:media-type="image/png" manifest:full-path="Pictures/04ea484a1791f366742b8bdad53e0298.png"/>
  <manifest:file-entry manifest:media-type="image/png" manifest:full-path="Pictures/3d892593210b9fd49431170307069a65.png"/>
  <manifest:file-entry manifest:media-type="image/png" manifest:full-path="Pictures/4369b93ccaeb52f69eceff1be4f79c83.png"/>
  <manifest:file-entry manifest:media-type="image/png" manifest:full-path="Pictures/c9fee22c16c695ae129edfb165dbb402.png"/>
  <manifest:file-entry manifest:media-type="image/png" manifest:full-path="Pictures/0cddbe7906b9a86c7a31d76872af1bd4.png"/>
  <manifest:file-entry manifest:media-type="image/png" manifest:full-path="Pictures/c0faecc9ffb956594178991490e845b7.png"/>
  <manifest:file-entry manifest:media-type="image/png" manifest:full-path="Pictures/6fd36f734d04f8fe58d778ef1b5357cf.png"/>
  <manifest:file-entry manifest:media-type="image/png" manifest:full-path="Pictures/99412fdf8967e5ab59b8cfef37f50f9c.png"/>
  <manifest:file-entry manifest:media-type="image/png" manifest:full-path="Pictures/53bfbc08afe2ea5b65d673113541882b.png"/>
  <manifest:file-entry manifest:media-type="image/png" manifest:full-path="Pictures/8c0169686d3dd8d383d42ffc5ebc04ed.png"/>
  <manifest:file-entry manifest:media-type="image/png" manifest:full-path="Pictures/5f8433005720466cc51158b194fb0f14.png"/>
  <manifest:file-entry manifest:media-type="image/png" manifest:full-path="Pictures/ec2069eb6a76f7027bb045eefb15cbb2.png"/>
  <manifest:file-entry manifest:media-type="image/png" manifest:full-path="Pictures/8792264c04a875b0808c3f28819f76dd.png"/>
  <manifest:file-entry manifest:media-type="image/png" manifest:full-path="Pictures/da33f10b05eb80addd7a1b3b57511b8e.png"/>
  <manifest:file-entry manifest:media-type="image/png" manifest:full-path="Pictures/9854fc8aeed9a1a5ac341ff721bc8dad.png"/>
  <manifest:file-entry manifest:media-type="image/png" manifest:full-path="Pictures/8075ab5e6b0ab984062dcefc43a0604b.png"/>
  <manifest:file-entry manifest:media-type="image/png" manifest:full-path="Pictures/52eefabfe508f9cf458e8a5162acb4cc.png"/>
  <manifest:file-entry manifest:media-type="image/png" manifest:full-path="Pictures/c0b8b9913be711ea60a41928e672b1eb.png"/>
  <manifest:file-entry manifest:media-type="image/png" manifest:full-path="Pictures/8988d220387b323e1a85e9ba20cbecb6.png"/>
  <manifest:file-entry manifest:media-type="image/png" manifest:full-path="Pictures/bbb7f9223d4a2a824995982645a56637.png"/>
  <manifest:file-entry manifest:media-type="image/png" manifest:full-path="Pictures/c2dc44c2d536b4f9722ad2e52980a8ae.png"/>
  <manifest:file-entry manifest:media-type="image/png" manifest:full-path="Pictures/71f0bc35dbd6ba35d4ecf5ea6a01db25.png"/>
  <manifest:file-entry manifest:media-type="image/png" manifest:full-path="Pictures/e2939669787c2b2a456ff077b94d9f71.png"/>
  <manifest:file-entry manifest:media-type="image/png" manifest:full-path="Pictures/f539818be65b6282f43c7dba8f97aeb0.png"/>
  <manifest:file-entry manifest:media-type="image/png" manifest:full-path="Pictures/87b6490f9eeac1d2302f7641e8dad4bc.png"/>
  <manifest:file-entry manifest:media-type="image/png" manifest:full-path="Pictures/177d3b8177c532d70dd5b9b9426472da.png"/>
  <manifest:file-entry manifest:media-type="image/png" manifest:full-path="Pictures/982aa3b86a25e554ae021eadec564919.png"/>
  <manifest:file-entry manifest:media-type="image/png" manifest:full-path="Pictures/caa387d688e48d3f80ebac2a8ef296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flux"/><text:bookmark-start text:name="__RefHeading___repartir_les_copies_entre_plusieurs_evaluateurs_1"/><text:bookmark-start text:name="repartir_les_copies_entre_plusieurs_evaluateurs"/>Répartir les copies entre plusieurs évaluateurs<text:bookmark-end text:name="__RefHeading___repartir_les_copies_entre_plusieurs_evaluateurs_1"/><text:bookmark-end text:name="repartir_les_copies_entre_plusieurs_evaluateur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ette méthode est compatible avec les options “<text:span text:style-name="Strong_20_Emphasis">Évaluation à l’aveugle</text:span>” (évaluation anonyme) et “<text:span text:style-name="Strong_20_Emphasis">Cacher l'identité des évaluateurs pour les étudiants</text:span>”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’évaluation par flux qui va être utilisée ici permet d'affecter plusieurs status à la correction d'une copie. Les statuts suivants sont disponibles :</text:p>
            <text:list text:style-name="List_20_1" text:continue-numbering="false">
              <text:list-item>
                <text:p text:style-name="List_20_1_Content_First"> <text:span text:style-name="Strong_20_Emphasis">Non évalué</text:span> : personne n'a encore commencé la correction de la copie.</text:p>
              </text:list-item>
              <text:list-item>
                <text:p text:style-name="List_20_1_Content"> <text:span text:style-name="Strong_20_Emphasis">En cours d'évaluation</text:span> : la première correction est en cours, ce statut permet de retrouver facilement une copie en cours de correction notamment lorsque le temps de correction est entrecoupé.</text:p>
              </text:list-item>
              <text:list-item>
                <text:p text:style-name="List_20_1_Content"> <text:span text:style-name="Strong_20_Emphasis">Évaluation terminée</text:span> : la première correction est considérée comme terminée.</text:p>
              </text:list-item>
              <text:list-item>
                <text:p text:style-name="List_20_1_Content"> <text:span text:style-name="Strong_20_Emphasis">En relecture</text:span> : une relecture de la première correction ou seconde correction est en cours.</text:p>
              </text:list-item>
              <text:list-item>
                <text:p text:style-name="List_20_1_Content"> <text:span text:style-name="Strong_20_Emphasis">Prêt pour publication</text:span> : La relecture ou seconde correction a eu lieu ou il n'y a plus à retoucher à la correction. Ce statut permet de mettre en attente la publication les résultats en attendant que l'ensemble des copies soient corrigées et que les notes soient validées administrativement.</text:p>
              </text:list-item>
              <text:list-item>
                <text:p text:style-name="List_20_1_Content_Last"> <text:span text:style-name="Strong_20_Emphasis">Publié</text:span> : (la note et le commentaire sont accessibles pour l'étudiant. Ce statut sera activée une fois toutes les copies corrigées et le notes validées administrativement.</text:p>
              </text:list-item>
            </text:list>
            <text:p text:style-name="Text_20_body">Il est vivement recommandé de se mettre d'accord entre tous les correcteurs sur la signification de ces différents statuts afin d'éviter toute confusion.</text:p>
          </table:table-cell>
        </table:table-row>
      </table:table>
      <text:h text:style-name="Heading_20_2" text:outline-level="2"><text:bookmark-start text:name="__RefHeading___parametres_2"/><text:bookmark-start text:name="parametres"/>Paramètres<text:bookmark-end text:name="__RefHeading___parametres_2"/><text:bookmark-end text:name="parametres"/></text:h>
      <text:list text:style-name="List_20_1" text:continue-numbering="false">
        <text:list-item>
          <text:p text:style-name="LastListParagraph_List_20_1_Content_First"> Dans le volet “<text:span text:style-name="Strong_20_Emphasis">Note</text:span>”, cliquer sur “<text:span text:style-name="Strong_20_Emphasis">Afficher plus</text:span>”:</text:p>
        </text:list-item>
      </text:list>
      <text:p text:style-name="Text_20_body"><draw:frame draw:style-name="mediacenter" draw:name="2" text:anchor-type="paragraph" draw:z-index="2" svg:width="16.801041666667cm" svg:height="10.080625cm"><draw:image xlink:href="Pictures/54da20b153a450cb8fcd963111a82b55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oui” pour l'option “<text:span text:style-name="Strong_20_Emphasis">Utiliser les flux d’évaluation</text:span>” : </text:p>
        </text:list-item>
      </text:list>
      <text:p text:style-name="Text_20_body"><draw:frame draw:style-name="mediacenter" draw:name="3" text:anchor-type="paragraph" draw:z-index="3" svg:width="8.9429166666667cm" svg:height="2.301875cm"><draw:image xlink:href="Pictures/5dac882917279689930abb0e96b44d72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Oui” pour l'option “<text:span text:style-name="Strong_20_Emphasis">Utiliser l'attribution d'évaluateur</text:span>” : </text:p>
        </text:list-item>
      </text:list>
      <text:p text:style-name="Text_20_body"><draw:frame draw:style-name="mediacenter" draw:name="4" text:anchor-type="paragraph" draw:z-index="4" svg:width="10.345208333333cm" svg:height="3.5189583333333cm"><draw:image xlink:href="Pictures/0c401e59e78b6c562a4fcce7bb1141c2.png" xlink:type="simple" xlink:show="embed" xlink:actuate="onLoad"/></draw:frame></text:p>
      <text:h text:style-name="Heading_20_2" text:outline-level="2"><text:bookmark-start text:name="__RefHeading___designation_des_correcteurs_3"/><text:bookmark-start text:name="designation_des_correcteurs"/>Désignation des correcteurs<text:bookmark-end text:name="__RefHeading___designation_des_correcteurs_3"/><text:bookmark-end text:name="designation_des_correcteurs"/></text:h>
      <text:list text:style-name="List_20_1" text:continue-numbering="false">
        <text:list-item>
          <text:p text:style-name="LastListParagraph_List_20_1_Content_First"> Cliquer sur le devoir puis sur “<text:span text:style-name="Strong_20_Emphasis">Consulter tous les travaux remis</text:span>” : </text:p>
        </text:list-item>
      </text:list>
      <text:p text:style-name="Text_20_body"><draw:frame draw:style-name="mediacenter" draw:name="5" text:anchor-type="paragraph" draw:z-index="5" svg:width="22.489583333333cm" style:rel-width="100%" svg:height="8.5725cm" style:rel-height="scale"><draw:image xlink:href="Pictures/38a9aeaed2ee9a462a19b63c4795a1c7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s étudiants à affecter au premier évaluateur, puis cliquer sur “<text:span text:style-name="Strong_20_Emphasis">Définir l'évaluateur attribué</text:span>” : </text:p>
        </text:list-item>
      </text:list>
      <text:p text:style-name="Text_20_body"><draw:frame draw:style-name="mediacenter" draw:name="6" text:anchor-type="paragraph" draw:z-index="6" svg:width="22.568958333333cm" style:rel-width="100%" svg:height="9.4720833333333cm" style:rel-height="scale"><draw:image xlink:href="Pictures/ae921907a8362f1d7b00c7b5186d4d6a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'évaluateur : </text:p>
        </text:list-item>
      </text:list>
      <text:p text:style-name="Text_20_body"><draw:frame draw:style-name="mediacenter" draw:name="7" text:anchor-type="paragraph" draw:z-index="7" svg:width="12.567708333333cm" svg:height="9.5779166666667cm"><draw:image xlink:href="Pictures/379956dc3259c97bfa3cee301216a743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Enregistrer</text:span>” : </text:p>
        </text:list-item>
      </text:list>
      <text:p text:style-name="Text_20_body"><draw:frame draw:style-name="mediacenter" draw:name="8" text:anchor-type="paragraph" draw:z-index="8" svg:width="10.424583333333cm" svg:height="2.8045833333333cm"><draw:image xlink:href="Pictures/195b7c042d42278e21bc574c0cdbe02b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constater l'attribution des copies des étudiants au correcteur sélectionné : </text:p>
        </text:list-item>
      </text:list>
      <text:p text:style-name="Text_20_body"><draw:frame draw:style-name="mediacenter" draw:name="9" text:anchor-type="paragraph" draw:z-index="9" svg:width="12.170833333333cm" svg:height="7.5670833333333cm"><draw:image xlink:href="Pictures/8fe309ef854c9d3f4723c70218b02808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que vous pensez avoir affecté tout le monde et pour vérifier que vous n'avez pas oublié d'affectation, aller presque tout en bas et dans le “<text:span text:style-name="Strong_20_Emphasis">Filtre d'évaluateurs</text:span>”, sélectionner “<text:span text:style-name="Strong_20_Emphasis">Pas d'évaluateur</text:span>” : </text:p>
        </text:list-item>
      </text:list>
      <text:p text:style-name="Text_20_body"><draw:frame draw:style-name="mediacenter" draw:name="10" text:anchor-type="paragraph" draw:z-index="10" svg:width="13.070416666667cm" svg:height="7.3025cm"><draw:image xlink:href="Pictures/696f536c6135cc153c98660501b03c78.png" xlink:type="simple" xlink:show="embed" xlink:actuate="onLoad"/></draw:frame></text:p>
      <text:list text:style-name="List_20_1" text:continue-numbering="false">
        <text:list-item>
          <text:p text:style-name="LastListParagraph_List_20_1_Content_First"> Si la liste affichée est vide (<text:span text:style-name="Strong_20_Emphasis">Rien à afficher</text:span>), c'est que vous n'avez oublié personne : </text:p>
        </text:list-item>
      </text:list>
      <text:p text:style-name="Text_20_body"><draw:frame draw:style-name="mediacenter" draw:name="11" text:anchor-type="paragraph" draw:z-index="11" svg:width="14.9225cm" svg:height="7.9904166666667cm"><draw:image xlink:href="Pictures/f6b530d68cc3c77d5d5a5a8feab47d4d.png" xlink:type="simple" xlink:show="embed" xlink:actuate="onLoad"/></draw:frame></text:p>
      <text:h text:style-name="Heading_20_2" text:outline-level="2"><text:bookmark-start text:name="__RefHeading___comment_l_evaluateur_va-il_afficher_puis_corriger_uniquement_ses_copies_4"/><text:bookmark-start text:name="comment_l_evaluateur_va-il_afficher_puis_corriger_uniquement_ses_copies"/>Comment l'évaluateur va-il afficher puis corriger uniquement ses copies ?<text:bookmark-end text:name="__RefHeading___comment_l_evaluateur_va-il_afficher_puis_corriger_uniquement_ses_copies_4"/><text:bookmark-end text:name="comment_l_evaluateur_va-il_afficher_puis_corriger_uniquement_ses_copies"/></text:h>
      <text:list text:style-name="List_20_1" text:continue-numbering="false">
        <text:list-item>
          <text:p text:style-name="LastListParagraph_List_20_1_Content_First"> Chaque évaluateur doit aller dans l'espace de cours, cliquer sur le devoir puis sur “<text:span text:style-name="Strong_20_Emphasis">Consulter tous les travaux remis</text:span>” : </text:p>
        </text:list-item>
      </text:list>
      <text:p text:style-name="Text_20_body"><draw:frame draw:style-name="mediacenter" draw:name="12" text:anchor-type="paragraph" draw:z-index="12" svg:width="22.489583333333cm" style:rel-width="100%" svg:height="8.5725cm" style:rel-height="scale"><draw:image xlink:href="Pictures/38a9aeaed2ee9a462a19b63c4795a1c7.png" xlink:type="simple" xlink:show="embed" xlink:actuate="onLoad"/></draw:frame></text:p>
      <text:list text:style-name="List_20_1" text:continue-numbering="false">
        <text:list-item>
          <text:p text:style-name="LastListParagraph_List_20_1_Content_First"> En dessous de la liste des étudiants, dans l'option “<text:span text:style-name="Strong_20_Emphasis">Filtre d'évaluateurs</text:span>”, sélectionner le “<text:span text:style-name="Strong_20_Emphasis">Nom de l'évaluateur</text:span>” : </text:p>
        </text:list-item>
      </text:list>
      <text:p text:style-name="Text_20_body"><draw:frame draw:style-name="mediacenter" draw:name="13" text:anchor-type="paragraph" draw:z-index="13" svg:width="13.149791666667cm" svg:height="7.4347916666667cm"><draw:image xlink:href="Pictures/743cae15f5a795bb5b34097a19fb191a.png" xlink:type="simple" xlink:show="embed" xlink:actuate="onLoad"/></draw:frame></text:p>
      <text:list text:style-name="List_20_1" text:continue-numbering="false">
        <text:list-item>
          <text:p text:style-name="LastListParagraph_List_20_1_Content_First"> Seules les copies affectées à l'évaluateur sélectionné apparaitrons dans la liste : </text:p>
        </text:list-item>
      </text:list>
      <text:p text:style-name="Text_20_body"><draw:frame draw:style-name="mediacenter" draw:name="14" text:anchor-type="paragraph" draw:z-index="14" svg:width="22.436666666667cm" style:rel-width="100%" svg:height="10.583333333333cm" style:rel-height="scale"><draw:image xlink:href="Pictures/7d5f541940dcc8471a5c8832faf252ee.png" xlink:type="simple" xlink:show="embed" xlink:actuate="onLoad"/></draw:frame></text:p>
      <text:list text:style-name="List_20_1" text:continue-numbering="false">
        <text:list-item>
          <text:p text:style-name="LastListParagraph_List_20_1_Content_First"> Il faut ensuite cliquer sur “<text:span text:style-name="Strong_20_Emphasis">Note</text:span>” pour évaluer le premier participant : </text:p>
        </text:list-item>
      </text:list>
      <text:p text:style-name="Text_20_body"><draw:frame draw:style-name="mediacenter" draw:name="15" text:anchor-type="paragraph" draw:z-index="15" svg:width="12.144375cm" svg:height="2.4077083333333cm"><draw:image xlink:href="Pictures/dd01c95d130652abd581f2056390cb7f.png" xlink:type="simple" xlink:show="embed" xlink:actuate="onLoad"/></draw:frame></text:p>
      <text:p text:style-name="Text_20_body"><text:span text:style-name="underline">En cas de correction simple</text:span> : Si la correction ne pose pas de souci, mettre la note et éventuellement un commentaire, puis sélectionner “<text:span text:style-name="Strong_20_Emphasis">Prêt pour publier</text:span>” : </text:p>
      <text:p text:style-name="Text_20_body"><draw:frame draw:style-name="mediacenter" draw:name="16" text:anchor-type="paragraph" draw:z-index="16" svg:width="6.1647916666667cm" svg:height="6.5616666666667cm"><draw:image xlink:href="Pictures/04ea484a1791f366742b8bdad53e0298.png" xlink:type="simple" xlink:show="embed" xlink:actuate="onLoad"/></draw:frame></text:p>
      <text:p text:style-name="Text_20_body"><text:span text:style-name="underline">En cas de double correction</text:span> : si une copie pose problème et nécessite la relecture par un autre correcteur ou si la double correction est systématique, choisir plutôt le statut du flux : “<text:span text:style-name="Strong_20_Emphasis">Évaluation terminée</text:span>” (pour première évaluation terminée, l'étape suivante étant la relecture) :</text:p>
      <text:p text:style-name="Text_20_body"><draw:frame draw:style-name="mediacenter" draw:name="17" text:anchor-type="paragraph" draw:z-index="17" svg:width="5.953125cm" svg:height="6.6410416666667cm"><draw:image xlink:href="Pictures/3d892593210b9fd49431170307069a65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correction de la copie terminée, cliquer sur “<text:span text:style-name="Strong_20_Emphasis">Enregistrer et afficher la suite</text:span>” : </text:p>
        </text:list-item>
      </text:list>
      <text:p text:style-name="Text_20_body"><draw:frame draw:style-name="mediacenter" draw:name="18" text:anchor-type="paragraph" draw:z-index="18" svg:width="12.673541666667cm" svg:height="1.4552083333333cm"><draw:image xlink:href="Pictures/4369b93ccaeb52f69eceff1be4f79c83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correction de toutes vos copies terminées, vérifier qu'il n'en reste pas en choisissant dans l'option “<text:span text:style-name="Strong_20_Emphasis">Filtre</text:span>” : “<text:span text:style-name="Strong_20_Emphasis">Nécessite une évaluation</text:span>” : </text:p>
        </text:list-item>
      </text:list>
      <text:p text:style-name="Text_20_body"><draw:frame draw:style-name="mediacenter" draw:name="19" text:anchor-type="paragraph" draw:z-index="19" svg:width="13.070416666667cm" svg:height="7.3554166666667cm"><draw:image xlink:href="Pictures/c9fee22c16c695ae129edfb165dbb402.png" xlink:type="simple" xlink:show="embed" xlink:actuate="onLoad"/></draw:frame></text:p>
      <text:list text:style-name="List_20_1" text:continue-numbering="false">
        <text:list-item>
          <text:p text:style-name="LastListParagraph_List_20_1_Content_First"> S'il reste une copie oubliée, elle apparaitra dans la liste, il ne vous restera plus qu'à la corriger : </text:p>
        </text:list-item>
      </text:list>
      <text:p text:style-name="Text_20_body"><draw:frame draw:style-name="mediacenter" draw:name="20" text:anchor-type="paragraph" draw:z-index="20" svg:width="17.859375cm" style:rel-width="100%" svg:height="4.9741666666667cm" style:rel-height="scale"><draw:image xlink:href="Pictures/0cddbe7906b9a86c7a31d76872af1bd4.png" xlink:type="simple" xlink:show="embed" xlink:actuate="onLoad"/></draw:frame></text:p>
      <text:h text:style-name="Heading_20_2" text:outline-level="2"><text:bookmark-start text:name="__RefHeading___comment_un_correcteur_peut_telecharger_ses_copies_et_reporter_facilement_les_notes_dans_la_plateforme_5"/><text:bookmark-start text:name="comment_un_correcteur_peut_telecharger_ses_copies_et_reporter_facilement_les_notes_dans_la_plateforme"/>Comment un correcteur peut télécharger ses copies et reporter facilement les notes dans la plateforme ?<text:bookmark-end text:name="__RefHeading___comment_un_correcteur_peut_telecharger_ses_copies_et_reporter_facilement_les_notes_dans_la_plateforme_5"/><text:bookmark-end text:name="comment_un_correcteur_peut_telecharger_ses_copies_et_reporter_facilement_les_notes_dans_la_plateforme"/></text:h>
      <text:h text:style-name="Heading_20_3" text:outline-level="3"><text:bookmark-start text:name="__RefHeading___etape_1filtrer_les_copies_pour_n_afficher_que_celles_du_correcteur_6"/><text:bookmark-start text:name="etape_1filtrer_les_copies_pour_n_afficher_que_celles_du_correcteur"/>Étape 1 : filtrer les copies pour n'afficher que celles du correcteur<text:bookmark-end text:name="__RefHeading___etape_1filtrer_les_copies_pour_n_afficher_que_celles_du_correcteur_6"/><text:bookmark-end text:name="etape_1filtrer_les_copies_pour_n_afficher_que_celles_du_correcteur"/></text:h>
      <text:list text:style-name="List_20_1" text:continue-numbering="false">
        <text:list-item>
          <text:p text:style-name="LastListParagraph_List_20_1_Content_First"> choisir si les fichiers doivent être téléchargés directement (recommandé quant il n'y a qu'un fichier par étudiant) ou dans des dossiers (recommandé quand certains étudiants ont déposés plusieurs fichiers) : </text:p>
        </text:list-item>
      </text:list>
      <text:p text:style-name="Text_20_body"><draw:frame draw:style-name="mediacenter" draw:name="21" text:anchor-type="paragraph" draw:z-index="21" svg:width="7.4347916666667cm" svg:height="2.778125cm"><draw:image xlink:href="Pictures/c0faecc9ffb956594178991490e845b7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dans le “<text:span text:style-name="Strong_20_Emphasis">Filtre d'évaluateurs</text:span>” le “<text:span text:style-name="Strong_20_Emphasis">Nom de l'évaluateur</text:span>” : </text:p>
        </text:list-item>
      </text:list>
      <text:p text:style-name="Text_20_body"><draw:frame draw:style-name="mediacenter" draw:name="22" text:anchor-type="paragraph" draw:z-index="22" svg:width="13.149791666667cm" svg:height="7.4347916666667cm"><draw:image xlink:href="Pictures/743cae15f5a795bb5b34097a19fb191a.png" xlink:type="simple" xlink:show="embed" xlink:actuate="onLoad"/></draw:frame></text:p>
      <text:h text:style-name="Heading_20_3" text:outline-level="3"><text:bookmark-start text:name="__RefHeading___etape_2telecharger_les_copies_du_correcteur_7"/><text:bookmark-start text:name="etape_2telecharger_les_copies_du_correcteur"/>Étape 2 : télécharger les copies du correcteur<text:bookmark-end text:name="__RefHeading___etape_2telecharger_les_copies_du_correcteur_7"/><text:bookmark-end text:name="etape_2telecharger_les_copies_du_correcteur"/></text:h>
      <text:list text:style-name="List_20_1" text:continue-numbering="false">
        <text:list-item>
          <text:p text:style-name="LastListParagraph_List_20_1_Content_First"> cliquer dans la case suitée tout en haut de la liste permettant de “Tout sélectionner” : </text:p>
        </text:list-item>
      </text:list>
      <text:p text:style-name="Text_20_body"><draw:frame draw:style-name="mediacenter" draw:name="23" text:anchor-type="paragraph" draw:z-index="23" svg:width="10.980208333333cm" svg:height="6.5616666666667cm"><draw:image xlink:href="Pictures/6fd36f734d04f8fe58d778ef1b5357cf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a ligne “<text:span text:style-name="Strong_20_Emphasis">Avec la sélection…</text:span>”, choisir “<text:span text:style-name="Strong_20_Emphasis">Télécharger les travaux remis sélectionnes</text:span>” : </text:p>
        </text:list-item>
      </text:list>
      <text:p text:style-name="Text_20_body"><draw:frame draw:style-name="mediacenter" draw:name="24" text:anchor-type="paragraph" draw:z-index="24" svg:width="16.8275cm" svg:height="5.9266666666667cm"><draw:image xlink:href="Pictures/99412fdf8967e5ab59b8cfef37f50f9c.png" xlink:type="simple" xlink:show="embed" xlink:actuate="onLoad"/></draw:frame></text:p>
      <text:list text:style-name="List_20_1" text:continue-numbering="false">
        <text:list-item>
          <text:p text:style-name="LastListParagraph_List_20_1_Content_First"> puis cliquer sur “<text:span text:style-name="Strong_20_Emphasis">Valider</text:span>” : </text:p>
        </text:list-item>
      </text:list>
      <text:p text:style-name="Text_20_body"><draw:frame draw:style-name="mediacenter" draw:name="25" text:anchor-type="paragraph" draw:z-index="25" svg:width="12.911666666667cm" svg:height="1.42875cm"><draw:image xlink:href="Pictures/53bfbc08afe2ea5b65d673113541882b.png" xlink:type="simple" xlink:show="embed" xlink:actuate="onLoad"/></draw:frame></text:p>
      <text:p text:style-name="Text_20_body"><text:span text:style-name="underline">si l'option “Télécharger les travaux remis dans des fichiers” n'a pas été sélectionnée</text:span> : </text:p>
      <text:p text:style-name="Text_20_body"><draw:frame draw:style-name="mediacenter" draw:name="26" text:anchor-type="paragraph" draw:z-index="26" svg:width="12.408958333333cm" svg:height="3.1485416666667cm"><draw:image xlink:href="Pictures/8c0169686d3dd8d383d42ffc5ebc04ed.png" xlink:type="simple" xlink:show="embed" xlink:actuate="onLoad"/></draw:frame></text:p>
      <text:p text:style-name="Text_20_body"><text:span text:style-name="underline">si l'option “Télécharger les travaux remis dans des fichiers” a été sélectionnée</text:span> : </text:p>
      <text:p text:style-name="Text_20_body"><draw:frame draw:style-name="mediacenter" draw:name="27" text:anchor-type="paragraph" draw:z-index="27" svg:width="10.424583333333cm" svg:height="2.3283333333333cm"><draw:image xlink:href="Pictures/5f8433005720466cc51158b194fb0f14.png" xlink:type="simple" xlink:show="embed" xlink:actuate="onLoad"/></draw:frame></text:p>
      <text:h text:style-name="Heading_20_3" text:outline-level="3"><text:bookmark-start text:name="__RefHeading___etape_2reporter_les_notes_dans_le_tableau_8"/><text:bookmark-start text:name="etape_2reporter_les_notes_dans_le_tableau"/>Étape 2 : reporter les notes dans le tableau<text:bookmark-end text:name="__RefHeading___etape_2reporter_les_notes_dans_le_tableau_8"/><text:bookmark-end text:name="etape_2reporter_les_notes_dans_le_tableau"/></text:h>
      <text:list text:style-name="List_20_1" text:continue-numbering="false">
        <text:list-item>
          <text:p text:style-name="LastListParagraph_List_20_1_Content_First"> Dans les options, activer “<text:span text:style-name="Strong_20_Emphasis">Évaluation rapide</text:span>” : </text:p>
        </text:list-item>
      </text:list>
      <text:p text:style-name="Text_20_body"><draw:frame draw:style-name="mediacenter" draw:name="28" text:anchor-type="paragraph" draw:z-index="28" svg:width="7.381875cm" svg:height="2.619375cm"><draw:image xlink:href="Pictures/ec2069eb6a76f7027bb045eefb15cbb2.png" xlink:type="simple" xlink:show="embed" xlink:actuate="onLoad"/></draw:frame></text:p>
      <text:list text:style-name="List_20_1" text:continue-numbering="false">
        <text:list-item>
          <text:p text:style-name="LastListParagraph_List_20_1_Content_First"> Reporter la note puis indiquer le statut du flux d’évaluation : </text:p>
        </text:list-item>
      </text:list>
      <text:p text:style-name="Text_20_body"><draw:frame draw:style-name="mediacenter" draw:name="29" text:anchor-type="paragraph" draw:z-index="29" svg:width="18.997083333333cm" style:rel-width="100%" svg:height="10.874375cm" style:rel-height="scale"><draw:image xlink:href="Pictures/8792264c04a875b0808c3f28819f76d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en dessous de le liste sur “<text:span text:style-name="Strong_20_Emphasis">Enregistrer toutes les évaluations rapides</text:span>” : </text:p>
        </text:list-item>
      </text:list>
      <text:p text:style-name="Text_20_body"><draw:frame draw:style-name="mediacenter" draw:name="30" text:anchor-type="paragraph" draw:z-index="30" svg:width="15.478125cm" svg:height="3.01625cm"><draw:image xlink:href="Pictures/da33f10b05eb80addd7a1b3b57511b8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Continuer</text:span>” : </text:p>
        </text:list-item>
      </text:list>
      <text:p text:style-name="Text_20_body"><draw:frame draw:style-name="mediacenter" draw:name="31" text:anchor-type="paragraph" draw:z-index="31" svg:width="14.181666666667cm" svg:height="4.1010416666667cm"><draw:image xlink:href="Pictures/9854fc8aeed9a1a5ac341ff721bc8dad.png" xlink:type="simple" xlink:show="embed" xlink:actuate="onLoad"/></draw:frame></text:p>
      <text:list text:style-name="List_20_1" text:continue-numbering="false">
        <text:list-item>
          <text:p text:style-name="LastListParagraph_List_20_1_Content_First"> Les notes et statuts du flux d'évaluation ont bien été enregistrés. Le nom de l'évaluateur est maintenant bloqué puisqu'au moins une première évaluation a eu lieu : </text:p>
        </text:list-item>
      </text:list>
      <text:p text:style-name="Text_20_body"><draw:frame draw:style-name="mediacenter" draw:name="32" text:anchor-type="paragraph" draw:z-index="32" svg:width="12.911666666667cm" svg:height="1.9314583333333cm"><draw:image xlink:href="Pictures/8075ab5e6b0ab984062dcefc43a0604b.png" xlink:type="simple" xlink:show="embed" xlink:actuate="onLoad"/></draw:frame></text:p>
      <text:h text:style-name="Heading_20_2" text:outline-level="2"><text:bookmark-start text:name="__RefHeading___comment_un_correcteur_peut_intervenir_pour_effecteur_une_relecture_ou_une_seconde_correction_9"/><text:bookmark-start text:name="comment_un_correcteur_peut_intervenir_pour_effecteur_une_relecture_ou_une_seconde_correction"/>Comment un correcteur peut intervenir pour effecteur une relecture ou une seconde correction ?<text:bookmark-end text:name="__RefHeading___comment_un_correcteur_peut_intervenir_pour_effecteur_une_relecture_ou_une_seconde_correction_9"/><text:bookmark-end text:name="comment_un_correcteur_peut_intervenir_pour_effecteur_une_relecture_ou_une_seconde_correction"/></text:h>
      <text:p text:style-name="Text_20_body">Les copies nécessitant une relecture ou seconde correction sont au statut du flux : “<text:span text:style-name="Strong_20_Emphasis">Évaluation terminée</text:span>”. </text:p>
      <text:list text:style-name="List_20_1" text:continue-numbering="false">
        <text:list-item>
          <text:p text:style-name="LastListParagraph_List_20_1_Content_First"> Il suffit de filtrer les copies selon ce critère : </text:p>
        </text:list-item>
      </text:list>
      <text:p text:style-name="Text_20_body"><draw:frame draw:style-name="mediacenter" draw:name="33" text:anchor-type="paragraph" draw:z-index="33" svg:width="9.68375cm" svg:height="8.7841666666667cm"><draw:image xlink:href="Pictures/52eefabfe508f9cf458e8a5162acb4c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ensuite sur “<text:span text:style-name="Strong_20_Emphasis">Note</text:span>” dans les copies à relire : </text:p>
        </text:list-item>
      </text:list>
      <text:p text:style-name="Text_20_body"><draw:frame draw:style-name="mediacenter" draw:name="34" text:anchor-type="paragraph" draw:z-index="34" svg:width="12.170833333333cm" svg:height="3.8629166666667cm"><draw:image xlink:href="Pictures/c0b8b9913be711ea60a41928e672b1eb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copie relue et un <text:span text:style-name="underline">consensus trouvé avec le premier correcteur</text:span>, vous pouvez inscrire la note et le commentaire final puis sélectionner le statut du flux “<text:span text:style-name="Strong_20_Emphasis">Prêt pour publier</text:span>” : </text:p>
        </text:list-item>
      </text:list>
      <text:p text:style-name="Text_20_body"><draw:frame draw:style-name="mediacenter" draw:name="35" text:anchor-type="paragraph" draw:z-index="35" svg:width="5.9266666666667cm" svg:height="6.4029166666667cm"><draw:image xlink:href="Pictures/8988d220387b323e1a85e9ba20cbecb6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36" text:anchor-type="as-char" draw:z-index="36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La relecture ou seconde correction (note et commentaire) <text:span text:style-name="underline">écrase la première correction</text:span>. Une fois la relecture ou seconde correction enregistrée, il ne sera plus possible d'accéder à la première correction.</text:p>
          </table:table-cell>
        </table:table-row>
      </table:table>
      <text:h text:style-name="Heading_20_2" text:outline-level="2"><text:bookmark-start text:name="__RefHeading___publier_les_resultats_10"/><text:bookmark-start text:name="publier_les_resultats"/>Publier les résultats<text:bookmark-end text:name="__RefHeading___publier_les_resultats_10"/><text:bookmark-end text:name="publier_les_resultats"/></text:h>
      <text:p text:style-name="Text_20_body">Une fois toutes les copies corrigées et les notes validées administrativement, il est temps de publier les résultats aux étudiants. Pour cela, il faut : </text:p>
      <text:h text:style-name="Heading_20_3" text:outline-level="3"><text:bookmark-start text:name="__RefHeading___etape_1verifier_que_le_carnet_de_note_est_active_11"/><text:bookmark-start text:name="etape_1verifier_que_le_carnet_de_note_est_active"/>Étape 1 : vérifier que le carnet de note est activé<text:bookmark-end text:name="__RefHeading___etape_1verifier_que_le_carnet_de_note_est_active_11"/><text:bookmark-end text:name="etape_1verifier_que_le_carnet_de_note_est_active"/></text:h>
      <text:list text:style-name="List_20_1" text:continue-numbering="false">
        <text:list-item>
          <text:p text:style-name="List_20_1_Content_First"> Aller dans les paramètres du cours (<text:span text:style-name="Strong_20_Emphasis">rouage</text:span> tout en haut)</text:p>
        </text:list-item>
        <text:list-item>
          <text:p text:style-name="List_20_1_Content_Last">  volet “<text:span text:style-name="Strong_20_Emphasis">Apparence</text:span>”, dans “<text:span text:style-name="Strong_20_Emphasis">Afficher le carnet de notes aux étudiants</text:span>”, choisir “<text:span text:style-name="Strong_20_Emphasis">Oui</text:span>”</text:p>
        </text:list-item>
      </text:list>
      <text:p text:style-name="Text_20_body"><draw:frame draw:style-name="mediacenter" draw:name="37" text:anchor-type="paragraph" draw:z-index="37" svg:width="11.191875cm" svg:height="5.1329166666667cm"><draw:image xlink:href="Pictures/c2dc44c2d536b4f9722ad2e52980a8ae.png" xlink:type="simple" xlink:show="embed" xlink:actuate="onLoad"/></draw:frame></text:p>
      <text:h text:style-name="Heading_20_3" text:outline-level="3"><text:bookmark-start text:name="__RefHeading___etape_2basculer_le_flux_d_evaluation_de_l_ensemble_des_copies_en_statut_publie_12"/><text:bookmark-start text:name="etape_2basculer_le_flux_d_evaluation_de_l_ensemble_des_copies_en_statut_publie"/>Étape 2 : basculer le flux d’évaluation de l’ensemble des copies en statut "publié"<text:bookmark-end text:name="__RefHeading___etape_2basculer_le_flux_d_evaluation_de_l_ensemble_des_copies_en_statut_publie_12"/><text:bookmark-end text:name="etape_2basculer_le_flux_d_evaluation_de_l_ensemble_des_copies_en_statut_publie"/></text:h>
      <text:list text:style-name="List_20_1" text:continue-numbering="false">
        <text:list-item>
          <text:p text:style-name="LastListParagraph_List_20_1_Content_First"> dans l'interface de consultation des copies du devoir, régler sur “<text:span text:style-name="Strong_20_Emphasis">Aucun</text:span>” tous les <text:span text:style-name="Strong_20_Emphasis">filtres</text:span> et choisir le maximum de “<text:span text:style-name="Strong_20_Emphasis">Devoirs par page</text:span>” : </text:p>
        </text:list-item>
      </text:list>
      <text:p text:style-name="Text_20_body"><draw:frame draw:style-name="mediacenter" draw:name="38" text:anchor-type="paragraph" draw:z-index="38" svg:width="13.0175cm" svg:height="7.223125cm"><draw:image xlink:href="Pictures/71f0bc35dbd6ba35d4ecf5ea6a01db25.png" xlink:type="simple" xlink:show="embed" xlink:actuate="onLoad"/></draw:frame></text:p>
      <text:list text:style-name="List_20_1" text:continue-numbering="false">
        <text:list-item>
          <text:p text:style-name="LastListParagraph_List_20_1_Content_First"> en haut de la liste des étudiants, cliquer sur la case “<text:span text:style-name="Strong_20_Emphasis">Tout sélectionner</text:span>” : </text:p>
        </text:list-item>
      </text:list>
      <text:p text:style-name="Text_20_body"><draw:frame draw:style-name="mediacenter" draw:name="39" text:anchor-type="paragraph" draw:z-index="39" svg:width="10.980208333333cm" svg:height="6.5616666666667cm"><draw:image xlink:href="Pictures/6fd36f734d04f8fe58d778ef1b5357cf.png" xlink:type="simple" xlink:show="embed" xlink:actuate="onLoad"/></draw:frame></text:p>
      <text:list text:style-name="List_20_1" text:continue-numbering="false">
        <text:list-item>
          <text:p text:style-name="LastListParagraph_List_20_1_Content_First"> juste en dessous de la liste des étudiants, dans la ligne de “<text:span text:style-name="Strong_20_Emphasis">Avec la sélection</text:span>”, choisir l'option “<text:span text:style-name="Strong_20_Emphasis">Définir le statut du flux d’évaluation</text:span>” : </text:p>
        </text:list-item>
      </text:list>
      <text:p text:style-name="Text_20_body"><draw:frame draw:style-name="mediacenter" draw:name="40" text:anchor-type="paragraph" draw:z-index="40" svg:width="14.2875cm" svg:height="5.55625cm"><draw:image xlink:href="Pictures/e2939669787c2b2a456ff077b94d9f71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ensuite sur “<text:span text:style-name="Strong_20_Emphasis">Valider</text:span>” : </text:p>
        </text:list-item>
      </text:list>
      <text:p text:style-name="Text_20_body"><draw:frame draw:style-name="mediacenter" draw:name="41" text:anchor-type="paragraph" draw:z-index="41" svg:width="13.97cm" svg:height="1.7727083333333cm"><draw:image xlink:href="Pictures/f539818be65b6282f43c7dba8f97aeb0.png" xlink:type="simple" xlink:show="embed" xlink:actuate="onLoad"/></draw:frame></text:p>
      <text:list text:style-name="List_20_1" text:continue-numbering="false">
        <text:list-item>
          <text:p text:style-name="LastListParagraph_List_20_1_Content_First"> puis cliquer sur “<text:span text:style-name="Strong_20_Emphasis">OK</text:span>” : </text:p>
        </text:list-item>
      </text:list>
      <text:p text:style-name="Text_20_body"><draw:frame draw:style-name="mediacenter" draw:name="42" text:anchor-type="paragraph" draw:z-index="42" svg:width="11.350625cm" svg:height="3.6247916666667cm"><draw:image xlink:href="Pictures/87b6490f9eeac1d2302f7641e8dad4bc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a ligne du “<text:span text:style-name="Strong_20_Emphasis">Statut du flux d'évaluation</text:span>”, choisir “<text:span text:style-name="Strong_20_Emphasis">Publié</text:span>” :</text:p>
        </text:list-item>
      </text:list>
      <text:p text:style-name="Text_20_body"><draw:frame draw:style-name="mediacenter" draw:name="43" text:anchor-type="paragraph" draw:z-index="43" svg:width="9.9747916666667cm" svg:height="3.889375cm"><draw:image xlink:href="Pictures/177d3b8177c532d70dd5b9b9426472da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si vous souhaitez “<text:span text:style-name="Strong_20_Emphasis">Notifier les étudiants</text:span>” de la publication des résultats : </text:p>
        </text:list-item>
      </text:list>
      <text:p text:style-name="Text_20_body"><draw:frame draw:style-name="mediacenter" draw:name="44" text:anchor-type="paragraph" draw:z-index="44" svg:width="10.054166666667cm" svg:height="3.4395833333333cm"><draw:image xlink:href="Pictures/982aa3b86a25e554ae021eadec564919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enfin sur “<text:span text:style-name="Strong_20_Emphasis">Enregistrer</text:span>” : </text:p>
        </text:list-item>
      </text:list>
      <text:p text:style-name="Text_20_body"><draw:frame draw:style-name="mediacenter" draw:name="45" text:anchor-type="paragraph" draw:z-index="45" svg:width="10.027708333333cm" svg:height="3.8629166666667cm"><draw:image xlink:href="Pictures/caa387d688e48d3f80ebac2a8ef296d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7:23</meta:creation-date>
    <dc:creator>Generated</dc:creator>
    <dc:date>2026-09-17T14::47:23</dc:date>
    <dc:language>en-US</dc:language>
    <meta:editing-cycles>1</meta:editing-cycles>
    <meta:editing-duration>PT0S</meta:editing-duration>
    <dc:title>moodle:devoir:flux</dc:title>
  </office:meta>
</office:document-meta>
</file>