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04b47f2fb0363de8d69f9b577d7260.png"/>
  <manifest:file-entry manifest:media-type="image/png" manifest:full-path="Pictures/0eb859b515ee64e1ad4d6b8da7988ad4.png"/>
  <manifest:file-entry manifest:media-type="image/png" manifest:full-path="Pictures/98a05c71f966ddba3de986cb12803d02.png"/>
  <manifest:file-entry manifest:media-type="image/png" manifest:full-path="Pictures/e892b62f5589f1e1d7b072c7e6c46a0d.png"/>
  <manifest:file-entry manifest:media-type="image/png" manifest:full-path="Pictures/ce0fa4293a73e910044ac63f84efc572.png"/>
  <manifest:file-entry manifest:media-type="image/png" manifest:full-path="Pictures/5b05bbe5f144ec7817d8d54ec7a7d6cc.png"/>
  <manifest:file-entry manifest:media-type="image/png" manifest:full-path="Pictures/80d99e0ccf3c55a517e37cde14bc381e.png"/>
  <manifest:file-entry manifest:media-type="image/png" manifest:full-path="Pictures/8daa6e7a2c9655579dccf037caeab9d9.png"/>
  <manifest:file-entry manifest:media-type="image/png" manifest:full-path="Pictures/1e0a1e6414d7aff77443dc0a810f79aa.png"/>
  <manifest:file-entry manifest:media-type="image/png" manifest:full-path="Pictures/aa1591c71aeccbf253ba6a5c74705214.png"/>
  <manifest:file-entry manifest:media-type="image/png" manifest:full-path="Pictures/b901dd25abe0ab33c1d8d1627b89ffdc.png"/>
  <manifest:file-entry manifest:media-type="image/png" manifest:full-path="Pictures/5ad24ea9cfd131c7a217923eae44fdf2.png"/>
  <manifest:file-entry manifest:media-type="image/png" manifest:full-path="Pictures/8807d87ace6c2fc46c4ca10f2dc2009b.png"/>
  <manifest:file-entry manifest:media-type="image/png" manifest:full-path="Pictures/c60f2e92c086bce5db1b33db0bb9b66e.png"/>
  <manifest:file-entry manifest:media-type="image/png" manifest:full-path="Pictures/7e0a7eebeec51b64654f40ec909451df.png"/>
  <manifest:file-entry manifest:media-type="image/png" manifest:full-path="Pictures/0280ec2b6fd4c72ddc95555387d6acc3.png"/>
  <manifest:file-entry manifest:media-type="image/png" manifest:full-path="Pictures/3f458ace026a56ab6656343469d0c3af.png"/>
  <manifest:file-entry manifest:media-type="image/png" manifest:full-path="Pictures/6684dbea2cbe6c88bd4a80c7964d4b25.png"/>
  <manifest:file-entry manifest:media-type="image/png" manifest:full-path="Pictures/09d1ecae5c14d4cb5047a34a76ef555b.png"/>
  <manifest:file-entry manifest:media-type="image/png" manifest:full-path="Pictures/dd5289ce231c20650878c1fe2786ecf8.png"/>
  <manifest:file-entry manifest:media-type="image/png" manifest:full-path="Pictures/c6faea367780ce0a36436ce3227bead0.png"/>
  <manifest:file-entry manifest:media-type="image/png" manifest:full-path="Pictures/8a7a7537263e041d63b01d6e9d0cf47b.png"/>
  <manifest:file-entry manifest:media-type="image/png" manifest:full-path="Pictures/b289de9632a3a1c3488f1c25937098e0.png"/>
  <manifest:file-entry manifest:media-type="image/png" manifest:full-path="Pictures/9877b03dc21e6639823762acb0df94bc.png"/>
  <manifest:file-entry manifest:media-type="image/png" manifest:full-path="Pictures/c25333112ff41e5fe8917cf0fa342239.png"/>
  <manifest:file-entry manifest:media-type="image/png" manifest:full-path="Pictures/20e137c44efe0ffa1bcc4631a0482eba.png"/>
  <manifest:file-entry manifest:media-type="image/png" manifest:full-path="Pictures/38ebde219640de0719386d857deff9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evaluation_avancee:check-list"/><text:bookmark-start text:name="__RefHeading___concevoir_et_utiliser_une_check-list_d_evaluation_1"/><text:bookmark-start text:name="concevoir_et_utiliser_une_check-list_d_evaluation"/>Concevoir et utiliser une check-list d'évaluation<text:bookmark-end text:name="__RefHeading___concevoir_et_utiliser_une_check-list_d_evaluation_1"/><text:bookmark-end text:name="concevoir_et_utiliser_une_check-list_d_evaluation"/></text:h>
      <text:p text:style-name="Text_20_body">Voici l'exemple de check-list que l'on va intégrer dans l'évaluation avancée du devoir : </text:p>
      <text:p text:style-name="Text_20_body"><draw:frame draw:style-name="mediacenter" draw:name="0" text:anchor-type="paragraph" draw:z-index="0" svg:width="15.875cm" style:rel-width="100%" svg:height="7.4857723577236cm" style:rel-height="scale"><draw:image xlink:href="Pictures/7704b47f2fb0363de8d69f9b577d7260.png" xlink:type="simple" xlink:show="embed" xlink:actuate="onLoad"/></draw:frame></text:p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pedagowiki.unicaen.fr/doku.php?id=moodle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uide_3"/><text:bookmark-start text:name="etape_2activer_l_evaluation_avancee_par_guide"/>Étape 2 : activer l'évaluation avancée par guide<text:bookmark-end text:name="__RefHeading___etape_2activer_l_evaluation_avancee_par_guide_3"/><text:bookmark-end text:name="etape_2activer_l_evaluation_avancee_par_guide"/></text:h>
      <text:list text:style-name="List_20_1" text:continue-numbering="false">
        <text:list-item>
          <text:p text:style-name="List_20_1_Content_First"> cliquer sur le devoir, puis sur son rouage et sélectionner “paramètres”</text:p>
        </text:list-item>
        <text:list-item>
          <text:p text:style-name="List_20_1_Content_Last"> cliquer sur l'onglet “Note”</text:p>
        </text:list-item>
      </text:list>
      <text:p text:style-name="Text_20_body"><draw:frame draw:style-name="mediacenter" draw:name="1" text:anchor-type="paragraph" draw:z-index="1" svg:width="8.175625cm" svg:height="4.7360416666667cm"><draw:image xlink:href="Pictures/0eb859b515ee64e1ad4d6b8da7988ad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évaluation avancée, choisir “Check-list”</text:p>
        </text:list-item>
      </text:list>
      <text:p text:style-name="Text_20_body"><draw:frame draw:style-name="mediacenter" draw:name="2" text:anchor-type="paragraph" draw:z-index="2" svg:width="15.24cm" svg:height="8.89cm"><draw:image xlink:href="Pictures/98a05c71f966ddba3de986cb12803d02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et afficher</text:p>
        </text:list-item>
      </text:list>
      <text:p text:style-name="Text_20_body"><draw:frame draw:style-name="mediacenter" draw:name="3" text:anchor-type="paragraph" draw:z-index="3" svg:width="8.5460416666667cm" svg:height="1.5345833333333cm"><draw:image xlink:href="Pictures/e892b62f5589f1e1d7b072c7e6c46a0d.png" xlink:type="simple" xlink:show="embed" xlink:actuate="onLoad"/></draw:frame></text:p>
      <text:h text:style-name="Heading_20_3" text:outline-level="3"><text:bookmark-start text:name="__RefHeading___etape_3construire_la_check-list_4"/><text:bookmark-start text:name="etape_3construire_la_check-list"/>Étape 3 : construire la check-list<text:bookmark-end text:name="__RefHeading___etape_3construire_la_check-list_4"/><text:bookmark-end text:name="etape_3construire_la_check-list"/></text:h>
      <text:list text:style-name="List_20_1" text:continue-numbering="false">
        <text:list-item>
          <text:p text:style-name="LastListParagraph_List_20_1_Content_First"> cliquer sur “Définir un formulaire d'évaluation” </text:p>
        </text:list-item>
      </text:list>
      <text:p text:style-name="Text_20_body"><draw:frame draw:style-name="mediacenter" draw:name="4" text:anchor-type="paragraph" draw:z-index="4" svg:width="13.043958333333cm" svg:height="8.1491666666667cm"><draw:image xlink:href="Pictures/ce0fa4293a73e910044ac63f84efc572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 nom que doit porter cette ckeck-list</text:p>
        </text:list-item>
      </text:list>
      <text:p text:style-name="Text_20_body"><draw:frame draw:style-name="mediacenter" draw:name="5" text:anchor-type="paragraph" draw:z-index="5" svg:width="16.060208333333cm" svg:height="1.74625cm"><draw:image xlink:href="Pictures/5b05bbe5f144ec7817d8d54ec7a7d6c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ligne pour pouvoir indiquer le nom du groupe d'éléments de validation </text:p>
        </text:list-item>
      </text:list>
      <text:p text:style-name="Text_20_body"><draw:frame draw:style-name="mediacenter" draw:name="6" text:anchor-type="paragraph" draw:z-index="6" svg:width="11.033125cm" svg:height="4.8683333333333cm"><draw:image xlink:href="Pictures/80d99e0ccf3c55a517e37cde14bc381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du dessous pour indiquer le premier élément</text:p>
        </text:list-item>
      </text:list>
      <text:p text:style-name="Text_20_body"><draw:frame draw:style-name="mediacenter" draw:name="7" text:anchor-type="paragraph" draw:z-index="7" svg:width="10.265833333333cm" svg:height="7.2495833333333cm"><draw:image xlink:href="Pictures/8daa6e7a2c9655579dccf037caeab9d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ligne note pour indiquer sa valeur</text:p>
        </text:list-item>
      </text:list>
      <text:p text:style-name="Text_20_body"><draw:frame draw:style-name="mediacenter" draw:name="8" text:anchor-type="paragraph" draw:z-index="8" svg:width="9.525cm" svg:height="1.4022916666667cm"><draw:image xlink:href="Pictures/1e0a1e6414d7aff77443dc0a810f79aa.png" xlink:type="simple" xlink:show="embed" xlink:actuate="onLoad"/></draw:frame></text:p>
      <text:list text:style-name="List_20_1" text:continue-numbering="false">
        <text:list-item>
          <text:p text:style-name="LastListParagraph_List_20_1_Content_First"> ajouter autant d'éléments que nécessaire</text:p>
        </text:list-item>
      </text:list>
      <text:p text:style-name="Text_20_body"><draw:frame draw:style-name="mediacenter" draw:name="9" text:anchor-type="paragraph" draw:z-index="9" svg:width="3.8364583333333cm" svg:height="1.6404166666667cm"><draw:image xlink:href="Pictures/aa1591c71aeccbf253ba6a5c74705214.png" xlink:type="simple" xlink:show="embed" xlink:actuate="onLoad"/></draw:frame></text:p>
      <text:list text:style-name="List_20_1" text:continue-numbering="false">
        <text:list-item>
          <text:p text:style-name="LastListParagraph_List_20_1_Content_First"> supprimer les éléments non utilisés</text:p>
        </text:list-item>
      </text:list>
      <text:p text:style-name="Text_20_body"><draw:frame draw:style-name="mediacenter" draw:name="10" text:anchor-type="paragraph" draw:z-index="10" svg:width="12.832291666667cm" svg:height="4.3391666666667cm"><draw:image xlink:href="Pictures/b901dd25abe0ab33c1d8d1627b89ffd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1" text:anchor-type="as-char" draw:z-index="1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sur 20 ou en pourcentage (sur 100), ou tout autre échelle numérique de votre choix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groupes que nécessaire</text:p>
        </text:list-item>
      </text:list>
      <text:p text:style-name="Text_20_body"><draw:frame draw:style-name="mediacenter" draw:name="12" text:anchor-type="paragraph" draw:z-index="12" svg:width="6.3764583333333cm" svg:height="2.7516666666667cm"><draw:image xlink:href="Pictures/8807d87ace6c2fc46c4ca10f2dc2009b.png" xlink:type="simple" xlink:show="embed" xlink:actuate="onLoad"/></draw:frame></text:p>
      <text:list text:style-name="List_20_1" text:continue-numbering="false">
        <text:list-item>
          <text:p text:style-name="LastListParagraph_List_20_1_Content_First"> compléter comme souhaité</text:p>
        </text:list-item>
      </text:list>
      <text:p text:style-name="Text_20_body"><draw:frame draw:style-name="mediacenter" draw:name="13" text:anchor-type="paragraph" draw:z-index="13" svg:width="9.5779166666667cm" svg:height="3.175cm"><draw:image xlink:href="Pictures/c60f2e92c086bce5db1b33db0bb9b66e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 et choisir les options souhaitées </text:p>
        </text:list-item>
      </text:list>
      <text:p text:style-name="Text_20_body"><draw:frame draw:style-name="mediacenter" draw:name="14" text:anchor-type="paragraph" draw:z-index="14" svg:width="13.440833333333cm" svg:height="5.9002083333333cm"><draw:image xlink:href="Pictures/7e0a7eebeec51b64654f40ec909451df.png" xlink:type="simple" xlink:show="embed" xlink:actuate="onLoad"/></draw:frame></text:p>
      <text:h text:style-name="Heading_20_3" text:outline-level="3"><text:bookmark-start text:name="__RefHeading___etape_4enregistrer_et_rendre_pret_a_l_usage_5"/><text:bookmark-start text:name="etape_4enregistrer_et_rendre_pret_a_l_usage"/>Étape 4 : enregistrer et rendre prêt à l'usage<text:bookmark-end text:name="__RefHeading___etape_4enregistrer_et_rendre_pret_a_l_usage_5"/><text:bookmark-end text:name="etape_4enregistrer_et_rendre_pret_a_l_usage"/></text:h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ext:p text:style-name="Text_20_body"><draw:frame draw:style-name="mediacenter" draw:name="15" text:anchor-type="paragraph" draw:z-index="15" svg:width="6.0589583333333cm" svg:height="1.8785416666667cm"><draw:image xlink:href="Pictures/0280ec2b6fd4c72ddc95555387d6acc3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6" text:anchor-type="as-char" draw:z-index="1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draw:frame draw:style-name="mediacenter" draw:name="17" text:anchor-type="paragraph" draw:z-index="17" svg:width="12.911666666667cm" svg:height="15.689791666667cm"><draw:image xlink:href="Pictures/6684dbea2cbe6c88bd4a80c7964d4b25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etape_5corriger_les_copies_avec_la_check-list_d_evaluation_6"/><text:bookmark-start text:name="etape_5corriger_les_copies_avec_la_check-list_d_evaluation"/>Étape 5 : corriger les copies avec la check-list d'évaluation<text:bookmark-end text:name="__RefHeading___etape_5corriger_les_copies_avec_la_check-list_d_evaluation_6"/><text:bookmark-end text:name="etape_5corriger_les_copies_avec_la_check-list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p text:style-name="Text_20_body"><draw:frame draw:style-name="mediacenter" draw:name="18" text:anchor-type="paragraph" draw:z-index="18" svg:width="13.49375cm" svg:height="9.3133333333333cm"><draw:image xlink:href="Pictures/09d1ecae5c14d4cb5047a34a76ef55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p text:style-name="Text_20_body"><draw:frame draw:style-name="mediacenter" draw:name="19" text:anchor-type="paragraph" draw:z-index="19" svg:width="22.145625cm" style:rel-width="100%" svg:height="7.4083333333333cm" style:rel-height="scale"><draw:image xlink:href="Pictures/dd5289ce231c20650878c1fe2786ecf8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élément s'il est validé (ce qui déclenche l’obtention des points correspondants)</text:p>
        </text:list-item>
      </text:list>
      <text:p text:style-name="Text_20_body"><draw:frame draw:style-name="mediacenter" draw:name="20" text:anchor-type="paragraph" draw:z-index="20" svg:width="13.440833333333cm" svg:height="2.1960416666667cm"><draw:image xlink:href="Pictures/c6faea367780ce0a36436ce3227bead0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s commentaires souhaités pour l'élément</text:p>
        </text:list-item>
      </text:list>
      <text:p text:style-name="Text_20_body"><draw:frame draw:style-name="mediacenter" draw:name="21" text:anchor-type="paragraph" draw:z-index="21" svg:width="13.6525cm" svg:height="2.3283333333333cm"><draw:image xlink:href="Pictures/8a7a7537263e041d63b01d6e9d0cf47b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un commentaire de groupe d'élément si souhaité</text:p>
        </text:list-item>
      </text:list>
      <text:p text:style-name="Text_20_body"><draw:frame draw:style-name="mediacenter" draw:name="22" text:anchor-type="paragraph" draw:z-index="22" svg:width="13.890625cm" svg:height="5.5033333333333cm"><draw:image xlink:href="Pictures/b289de9632a3a1c3488f1c25937098e0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un commentaire d'ensemble pour le devoir</text:p>
        </text:list-item>
      </text:list>
      <text:p text:style-name="Text_20_body"><draw:frame draw:style-name="mediacenter" draw:name="23" text:anchor-type="paragraph" draw:z-index="23" svg:width="15.134166666667cm" svg:height="10.107083333333cm"><draw:image xlink:href="Pictures/9877b03dc21e6639823762acb0df94b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ext:p text:style-name="Text_20_body"><draw:frame draw:style-name="mediacenter" draw:name="24" text:anchor-type="paragraph" draw:z-index="24" svg:width="12.567708333333cm" svg:height="1.4816666666667cm"><draw:image xlink:href="Pictures/c25333112ff41e5fe8917cf0fa34223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5" text:anchor-type="as-char" draw:z-index="25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<text:span text:style-name="Strong_20_Emphasis">Affichage côté étudiant</text:span>on retrouve pour chaque critère :</text:p>
            <text:list text:style-name="List_20_1" text:continue-numbering="false">
              <text:list-item>
                <text:p text:style-name="List_20_1_Content_First"> le nombre de points correspondants et </text:p>
              </text:list-item>
              <text:list-item>
                <text:p text:style-name="List_20_1_Content_Last"> le commentaire </text:p>
              </text:list-item>
            </text:list>
            <text:p text:style-name="Text_20_body">ainsi que la date de correction, l'identité du correcteur, la note et le commentaire d'ensemble.</text:p>
            <text:p text:style-name="Text_20_body"><draw:frame draw:style-name="mediacenter" draw:name="26" text:anchor-type="paragraph" draw:z-index="26" svg:width="17.727083333333cm" style:rel-width="100%" svg:height="18.071041666667cm" style:rel-height="scale"><draw:image xlink:href="Pictures/20e137c44efe0ffa1bcc4631a0482eba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check-list”</text:p>
        </text:list-item>
      </text:list>
      <text:p text:style-name="Text_20_body"><draw:frame draw:style-name="mediacenter" draw:name="27" text:anchor-type="paragraph" draw:z-index="27" svg:width="6.4029166666667cm" svg:height="10.133541666667cm"><draw:image xlink:href="Pictures/38ebde219640de0719386d857deff9d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19:56</meta:creation-date>
    <dc:creator>Generated</dc:creator>
    <dc:date>2026-09-17T03::19:56</dc:date>
    <dc:language>en-US</dc:language>
    <meta:editing-cycles>1</meta:editing-cycles>
    <meta:editing-duration>PT0S</meta:editing-duration>
    <dc:title>moodle:devoir:evaluation_avancee:check-list</dc:title>
  </office:meta>
</office:document-meta>
</file>