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9f0bfa508d1352d2b320ab170da0fc91.png"/>
  <manifest:file-entry manifest:media-type="image/png" manifest:full-path="Pictures/ed2134130de7c9d9d7dc4d2afc28f245.png"/>
  <manifest:file-entry manifest:media-type="image/png" manifest:full-path="Pictures/d88acac08881d68bc95cfbadfe15b3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devoir:creer_audio"/><text:bookmark-start text:name="__RefHeading___creer_et_parametrer_un_devoir_audio_1"/><text:bookmark-start text:name="creer_et_parametrer_un_devoir_audio"/>Créer et paramétrer un devoir audio<text:bookmark-end text:name="__RefHeading___creer_et_parametrer_un_devoir_audio_1"/><text:bookmark-end text:name="creer_et_parametrer_un_devoir_audio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utoriel en cours de construction !</text:p>
          </table:table-cell>
        </table:table-row>
      </table:table>
      <text:p text:style-name="Text_20_body">Ce tutoriel présente les paramétrages et recommandations pour la mise en œuvre d'un devoir audio. <text:span text:style-name="Strong_20_Emphasis">Ne sont donc présentées ici que les spécificités liés à la dimension audio.</text:span></text:p>
      <text:p text:style-name="Text_20_body">Pour les autres paramétrages, se reporter au tuto <text:a xlink:type="simple" xlink:href="https://pedagowiki.unicaen.fr/doku.php?id=moodle:devoir:creer" text:style-name="Internet_20_link" text:visited-style-name="Visited_20_Internet_20_Link">Créer et paramétrer un devoir</text:a> ou pour un examen à distance, voir : <text:a xlink:type="simple" xlink:href="https://pedagowiki.unicaen.fr/doku.php?id=moodle:devoir:mode_examen" text:style-name="Internet_20_link" text:visited-style-name="Visited_20_Internet_20_Link">Créer et paramétrer un devoir en mode examen</text:a>.</text:p>
      <text:h text:style-name="Heading_20_2" text:outline-level="2"><text:bookmark-start text:name="__RefHeading___parametrage_specifiques_2"/><text:bookmark-start text:name="parametrage_specifiques"/>Paramétrage spécifiques<text:bookmark-end text:name="__RefHeading___parametrage_specifiques_2"/><text:bookmark-end text:name="parametrage_specifiques"/></text:h>
      <text:h text:style-name="Heading_20_3" text:outline-level="3"><text:bookmark-start text:name="__RefHeading___volet_generaux_3"/><text:bookmark-start text:name="volet_generaux"/>Volet Généraux<text:bookmark-end text:name="__RefHeading___volet_generaux_3"/><text:bookmark-end text:name="volet_generaux"/></text:h>
      <text:p text:style-name="Text_20_body"><draw:frame draw:style-name="mediacenter" draw:name="1" text:anchor-type="paragraph" draw:z-index="1" svg:width="12.7cm" svg:height="9.286875cm"><draw:image xlink:href="Pictures/9f0bfa508d1352d2b320ab170da0fc91.png" xlink:type="simple" xlink:show="embed" xlink:actuate="onLoad"/></draw:frame></text:p>
      <text:p text:style-name="Text_20_body">Dans la partie « Description » des tâches à effectuer (le sujet), nous vous recommandons de préciser ici aux étudiants qu'il doivent s'enregistrer à l'aide du bouton avec le symbole micro : </text:p>
      <text:p text:style-name="Text_20_body"><draw:frame draw:style-name="mediacenter" draw:name="2" text:anchor-type="paragraph" draw:z-index="2" svg:width="14.975416666667cm" svg:height="7.4877083333333cm"><draw:image xlink:href="Pictures/ed2134130de7c9d9d7dc4d2afc28f245.png" xlink:type="simple" xlink:show="embed" xlink:actuate="onLoad"/></draw:frame></text:p>
      <text:h text:style-name="Heading_20_3" text:outline-level="3"><text:bookmark-start text:name="__RefHeading___volet_types_de_remise_4"/><text:bookmark-start text:name="volet_types_de_remise"/>Volet Types de remise<text:bookmark-end text:name="__RefHeading___volet_types_de_remise_4"/><text:bookmark-end text:name="volet_types_de_remise"/></text:h>
      <text:p text:style-name="Text_20_body">Choisir le format de remise de fichier <text:span text:style-name="Emphasis">Texte en ligne</text:span> et décocher les deux autres types de remise : </text:p>
      <text:p text:style-name="Text_20_body"><draw:frame draw:style-name="mediacenter" draw:name="3" text:anchor-type="paragraph" draw:z-index="3" svg:width="18.467916666667cm" style:rel-width="100%" svg:height="7.5670833333333cm" style:rel-height="scale"><draw:image xlink:href="Pictures/d88acac08881d68bc95cfbadfe15b3f1.png" xlink:type="simple" xlink:show="embed" xlink:actuate="onLoad"/></draw:frame></text:p>
      <text:h text:style-name="Heading_20_2" text:outline-level="2"><text:bookmark-start text:name="__RefHeading___rendu_cote_etudiant_5"/><text:bookmark-start text:name="rendu_cote_etudiant"/>Rendu côté étudiant<text:bookmark-end text:name="__RefHeading___rendu_cote_etudiant_5"/><text:bookmark-end text:name="rendu_cote_etudia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2::00:13</meta:creation-date>
    <dc:creator>Generated</dc:creator>
    <dc:date>2026-09-16T22::00:13</dc:date>
    <dc:language>en-US</dc:language>
    <meta:editing-cycles>1</meta:editing-cycles>
    <meta:editing-duration>PT0S</meta:editing-duration>
    <dc:title>moodle:devoir:creer_audio</dc:title>
  </office:meta>
</office:document-meta>
</file>