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e9eed138dd4cc790c9fd6145289944.png"/>
  <manifest:file-entry manifest:media-type="image/png" manifest:full-path="Pictures/9a798461f3c8fcbb73fb7b9988f00e26.png"/>
  <manifest:file-entry manifest:media-type="image/png" manifest:full-path="Pictures/8db096295b47a2c9f235417ddec3256c.png"/>
  <manifest:file-entry manifest:media-type="image/png" manifest:full-path="Pictures/f9ac3a07c35a5dd325a072c00a1157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corrections"/><text:bookmark-start text:name="__RefHeading___deposer_l_ensemble_des_copies_corrigees_en_une_seule_fois_1"/><text:bookmark-start text:name="deposer_l_ensemble_des_copies_corrigees_en_une_seule_fois"/>Déposer l'ensemble des copies corrigées en une seule fois<text:bookmark-end text:name="__RefHeading___deposer_l_ensemble_des_copies_corrigees_en_une_seule_fois_1"/><text:bookmark-end text:name="deposer_l_ensemble_des_copies_corrigees_en_une_seule_fois"/></text:h>
      <text:p text:style-name="Text_20_body">Dans l'interface de visualisation des devoirs, vous pouvez, pour chaque étudiant, lui déposer un fichier de correction de son devoir. Cette opération peut être fastidieuse, car vous les déposez un à un. </text:p>
      <text:p text:style-name="Text_20_body">Il existe une méthode pour déposer l'ensemble des copies et que chaque correction ne soit visible que par son destinataire. </text:p>
      <text:list text:style-name="List_20_1" text:continue-numbering="false">
        <text:list-item>
          <text:p text:style-name="List_20_1_Content_First"> <text:span text:style-name="Strong_20_Emphasis">Étape 1</text:span> : <text:a xlink:type="simple" xlink:href="https://pedagowiki.unicaen.fr/doku.php?id=moodle4_nouveautes:moodle:devoir:telecharger_copies" text:style-name="Internet_20_link" text:visited-style-name="Visited_20_Internet_20_Link">Télécharger l’ensemble des devoirs</text:a> ;</text:p>
        </text:list-item>
        <text:list-item>
          <text:p text:style-name="List_20_1_Content"> <text:span text:style-name="Strong_20_Emphasis">Étape 2</text:span> : après avoir décompressé votre fichier, il apparaît comme un dossier sur votre ordinateur ;</text:p>
        </text:list-item>
        <text:list-item>
          <text:p text:style-name="List_20_1_Content"> <text:span text:style-name="Strong_20_Emphasis">Étape 3</text:span> : faites une copie de ce dossier et renommez le (exemple: “mondevoir_corrections”, évitez les espaces et les accents) ;</text:p>
        </text:list-item>
        <text:list-item>
          <text:p text:style-name="List_20_1_Content"> <text:span text:style-name="Strong_20_Emphasis">Étape 4</text:span> : corrigez et annotez vos copies <text:span text:style-name="Strong_20_Emphasis">sans modifier les noms des fichiers</text:span> dans ce dossier ;</text:p>
        </text:list-item>
        <text:list-item>
          <text:p text:style-name="List_20_1_Content"> <text:span text:style-name="Strong_20_Emphasis">Étape 5</text:span> : compressez ce dossier une fois votre travail de correction terminé ;</text:p>
        </text:list-item>
        <text:list-item>
          <text:p text:style-name="List_20_1_Content_Last"> <text:span text:style-name="Strong_20_Emphasis">Étape 6</text:span> : déposez ce fichier compressé (.zip) via la page listant les devoirs : <draw:frame draw:style-name="media" draw:name="0" text:anchor-type="as-char" draw:z-index="0" svg:width="15.875cm" style:rel-width="100%" svg:height="5.1297429620563cm" style:rel-height="scale"><draw:image xlink:href="Pictures/0fe9eed138dd4cc790c9fd6145289944.png" xlink:type="simple" xlink:show="embed" xlink:actuate="onLoad"/></draw:frame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tape7</text:span> : confirmez : </text:p>
        </text:list-item>
      </text:list>
      <text:p text:style-name="Text_20_body"><draw:frame draw:style-name="media" draw:name="1" text:anchor-type="as-char" draw:z-index="1" svg:width="21.166666666667cm" style:rel-width="100%" svg:height="7.6322115384615cm" style:rel-height="scale"><draw:image xlink:href="Pictures/9a798461f3c8fcbb73fb7b9988f00e26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Étape 8</text:span> : vérifiez que le fichier de correction de chaque participant est déposé sur la page listant les devoirs : </text:p>
        </text:list-item>
      </text:list>
      <text:p text:style-name="Text_20_body"><draw:frame draw:style-name="media" draw:name="2" text:anchor-type="as-char" draw:z-index="2" svg:width="13.229166666667cm" style:rel-width="100%" svg:height="3.5069955817379cm" style:rel-height="scale"><draw:image xlink:href="Pictures/8db096295b47a2c9f235417ddec3256c.png" xlink:type="simple" xlink:show="embed" xlink:actuate="onLoad"/></draw:frame></text:p>
      <text:p text:style-name="Text_20_body"><draw:frame draw:style-name="media" draw:name="3" text:anchor-type="as-char" draw:z-index="3" svg:width="13.229166666667cm" style:rel-width="100%" svg:height="11.451555869873cm" style:rel-height="scale"><draw:image xlink:href="Pictures/f9ac3a07c35a5dd325a072c00a1157d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2:44</meta:creation-date>
    <dc:creator>Generated</dc:creator>
    <dc:date>2026-09-17T03::02:44</dc:date>
    <dc:language>en-US</dc:language>
    <meta:editing-cycles>1</meta:editing-cycles>
    <meta:editing-duration>PT0S</meta:editing-duration>
    <dc:title>moodle:devoir:corrections</dc:title>
  </office:meta>
</office:document-meta>
</file>