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da20b153a450cb8fcd963111a82b55.png"/>
  <manifest:file-entry manifest:media-type="image/png" manifest:full-path="Pictures/358b5aa24350fe18bcf69ec768fba913.png"/>
  <manifest:file-entry manifest:media-type="image/png" manifest:full-path="Pictures/1b8272607d30909ef751747d8f77ed6b.png"/>
  <manifest:file-entry manifest:media-type="image/png" manifest:full-path="Pictures/a3d2318cc1474570d65c2f7be5c41668.png"/>
  <manifest:file-entry manifest:media-type="image/png" manifest:full-path="Pictures/71765ec4c525ff355cfe082e9352ad03.png"/>
  <manifest:file-entry manifest:media-type="image/png" manifest:full-path="Pictures/bbb7f9223d4a2a824995982645a56637.png"/>
  <manifest:file-entry manifest:media-type="image/png" manifest:full-path="Pictures/f88e39a902195c341fe5ba133464a93f.png"/>
  <manifest:file-entry manifest:media-type="image/png" manifest:full-path="Pictures/2346ee56fe001814c13f602c66fdf96e.png"/>
  <manifest:file-entry manifest:media-type="image/png" manifest:full-path="Pictures/4c8b13516bd18e5a8fd9eb07c969dd83.png"/>
  <manifest:file-entry manifest:media-type="image/png" manifest:full-path="Pictures/3f458ace026a56ab6656343469d0c3af.png"/>
  <manifest:file-entry manifest:media-type="image/png" manifest:full-path="Pictures/4b7a93005e7b6c8454ed2fda3fee80a9.png"/>
  <manifest:file-entry manifest:media-type="image/png" manifest:full-path="Pictures/2b0b2203edfc86b327ff06770ce50720.png"/>
  <manifest:file-entry manifest:media-type="image/png" manifest:full-path="Pictures/76e063409e8b25846417058b72a77d66.png"/>
  <manifest:file-entry manifest:media-type="image/png" manifest:full-path="Pictures/8cde9b3f8ba9367111c9729a21ba03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anonyme"/><text:bookmark-start text:name="__RefHeading___creer_un_devoir_avec_une_evaluation_anonyme_evaluation_dite_a_l_aveugle_1"/><text:bookmark-start text:name="creer_un_devoir_avec_une_evaluation_anonyme_evaluation_dite_a_l_aveugle"/>Créer un devoir avec une évaluation anonyme (évaluation dite "à l'aveugle")<text:bookmark-end text:name="__RefHeading___creer_un_devoir_avec_une_evaluation_anonyme_evaluation_dite_a_l_aveugle_1"/><text:bookmark-end text:name="creer_un_devoir_avec_une_evaluation_anonyme_evaluation_dite_a_l_aveugle"/></text:h>
      <text:p text:style-name="Text_20_body">Pour un devoir en mode “examen”, il est parfois nécessaire d'anonymiser la correction des copies rendues par les étudiants. </text:p>
      <text:h text:style-name="Heading_20_2" text:outline-level="2"><text:bookmark-start text:name="__RefHeading___parametrage_du_devoir_2"/><text:bookmark-start text:name="parametrage_du_devoir"/>Paramétrage du devoir<text:bookmark-end text:name="__RefHeading___parametrage_du_devoir_2"/><text:bookmark-end text:name="parametrage_du_devoir"/></text:h>
      <text:p text:style-name="Text_20_body">Il s'agit d'un <text:span text:style-name="Strong_20_Emphasis">paramétrage à choisir lors de la création d'un devoir</text:span> (voir <text:a xlink:type="simple" xlink:href="https://pedagowiki.unicaen.fr/doku.php?id=moodle4_nouveautes:moodle:devoir:creer" text:style-name="Internet_20_link" text:visited-style-name="Visited_20_Internet_20_Link">Créer et paramétrer un devoir</text:a>), au niveau du <text:a xlink:type="simple" xlink:href="https://pedagowiki.unicaen.fr/doku.php?id=moodle4_nouveautes:moodle:devoir:creer#volet_notes" text:style-name="Internet_20_link" text:visited-style-name="Visited_20_Internet_20_Link">volet Notes</text:a>. </text:p>
      <text:list text:style-name="List_20_1" text:continue-numbering="false">
        <text:list-item>
          <text:p text:style-name="LastListParagraph_List_20_1_Content_First"> Dans le volet “<text:span text:style-name="Strong_20_Emphasis">Note</text:span>”, cliquer sur “<text:span text:style-name="Strong_20_Emphasis">Afficher plus</text:span>”:</text:p>
        </text:list-item>
      </text:list>
      <text:p text:style-name="Text_20_body"><draw:frame draw:style-name="mediacenter" draw:name="0" text:anchor-type="paragraph" draw:z-index="0" svg:width="16.801041666667cm" svg:height="10.080625cm"><draw:image xlink:href="Pictures/54da20b153a450cb8fcd963111a82b55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a ligne “<text:span text:style-name="Strong_20_Emphasis">Évaluation à l'aveugle</text:span>” : </text:p>
        </text:list-item>
      </text:list>
      <text:p text:style-name="Text_20_body"><draw:frame draw:style-name="mediacenter" draw:name="1" text:anchor-type="paragraph" draw:z-index="1" svg:width="9.1545833333333cm" svg:height="2.38125cm"><draw:image xlink:href="Pictures/358b5aa24350fe18bcf69ec768fba913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ouhaitez, vous pouvez aussi cacher le nom de l’évaluateur aux étudiants : </text:p>
        </text:list-item>
      </text:list>
      <text:p text:style-name="Text_20_body"><draw:frame draw:style-name="mediacenter" draw:name="2" text:anchor-type="paragraph" draw:z-index="2" svg:width="9.0222916666667cm" svg:height="2.54cm"><draw:image xlink:href="Pictures/1b8272607d30909ef751747d8f77ed6b.png" xlink:type="simple" xlink:show="embed" xlink:actuate="onLoad"/></draw:frame></text:p>
      <text:h text:style-name="Heading_20_2" text:outline-level="2"><text:bookmark-start text:name="__RefHeading___modification_d_affichage_pour_l_evaluateur_durant_la_correction_3"/><text:bookmark-start text:name="modification_d_affichage_pour_l_evaluateur_durant_la_correction"/>Modification d'affichage pour l'évaluateur durant la correction<text:bookmark-end text:name="__RefHeading___modification_d_affichage_pour_l_evaluateur_durant_la_correction_3"/><text:bookmark-end text:name="modification_d_affichage_pour_l_evaluateur_durant_la_correction"/></text:h>
      <text:p text:style-name="Text_20_body">L'évaluation à l'aveugle cache aux évaluateurs l'identité des étudiants (=correction anonyme). Un numéro aléatoire est attribué à chaque étudiant (remplacement dans l'affichage de la liste des devoirs rendus).  Le réglage de l'évaluation à l'aveugle sera verrouillé dès qu'un travail aura été remis ou une note donnée pour ce devoir.</text:p>
      <text:list text:style-name="List_20_1" text:continue-numbering="false">
        <text:list-item>
          <text:p text:style-name="LastListParagraph_List_20_1_Content_First"> Accéder aux copies à corriger en cliquant sur administration (rouage) puis “<text:span text:style-name="Strong_20_Emphasis">Consulter les travaux remis</text:span>” :</text:p>
        </text:list-item>
      </text:list>
      <text:p text:style-name="Text_20_body"><draw:frame draw:style-name="mediacenter" draw:name="3" text:anchor-type="paragraph" draw:z-index="3" svg:width="19.314583333333cm" style:rel-width="100%" svg:height="10.16cm" style:rel-height="scale"><draw:image xlink:href="Pictures/a3d2318cc1474570d65c2f7be5c41668.png" xlink:type="simple" xlink:show="embed" xlink:actuate="onLoad"/></draw:frame></text:p>
      <text:list text:style-name="List_20_1" text:continue-numbering="false">
        <text:list-item>
          <text:p text:style-name="LastListParagraph_List_20_1_Content_First"> Le nom de l'étudiant a été remplacé par un numéro : </text:p>
        </text:list-item>
      </text:list>
      <text:p text:style-name="Text_20_body"><draw:frame draw:style-name="mediacenter" draw:name="4" text:anchor-type="paragraph" draw:z-index="4" svg:width="19.341041666667cm" style:rel-width="100%" svg:height="9.445625cm" style:rel-height="scale"><draw:image xlink:href="Pictures/71765ec4c525ff355cfe082e9352ad03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Consigne aux étudiants</text:span> : il faudra spécifier aux étudiants de ne pas mettre leurs identités ni dans le nom du ou des fichier(s) qu'ils déposeront, ni à l'intérieur du ou des fichier(s) déposé(s).</text:p>
          </table:table-cell>
        </table:table-row>
      </table:table>
      <text:list text:style-name="List_20_1" text:continue-numbering="false">
        <text:list-item>
          <text:p text:style-name="LastListParagraph_List_20_1_Content_First"> Le nom du fichier n'est pas modifié : </text:p>
        </text:list-item>
      </text:list>
      <text:p text:style-name="Text_20_body"><draw:frame draw:style-name="mediacenter" draw:name="6" text:anchor-type="paragraph" draw:z-index="6" svg:width="19.261666666667cm" style:rel-width="100%" svg:height="9.5779166666667cm" style:rel-height="scale"><draw:image xlink:href="Pictures/f88e39a902195c341fe5ba133464a93f.png" xlink:type="simple" xlink:show="embed" xlink:actuate="onLoad"/></draw:frame></text:p>
      <text:list text:style-name="List_20_1" text:continue-numbering="false">
        <text:list-item>
          <text:p text:style-name="LastListParagraph_List_20_1_Content_First"> Comme pour un devoir non anonyme, vous pouvez voir si tous les étudiants ont remis leur copie mais sans savoir qui est l’étudiant qui se cache derrière le numéro : </text:p>
        </text:list-item>
      </text:list>
      <text:p text:style-name="Text_20_body"><draw:frame draw:style-name="mediacenter" draw:name="7" text:anchor-type="paragraph" draw:z-index="7" svg:width="19.261666666667cm" style:rel-width="100%" svg:height="8.5989583333333cm" style:rel-height="scale"><draw:image xlink:href="Pictures/2346ee56fe001814c13f602c66fdf96e.png" xlink:type="simple" xlink:show="embed" xlink:actuate="onLoad"/></draw:frame></text:p>
      <text:list text:style-name="List_20_1" text:continue-numbering="false">
        <text:list-item>
          <text:p text:style-name="LastListParagraph_List_20_1_Content_First"> Pour noter le premier devoir, cliquer sur “<text:span text:style-name="Strong_20_Emphasis">Note</text:span>” : </text:p>
        </text:list-item>
      </text:list>
      <text:p text:style-name="Text_20_body"><draw:frame draw:style-name="mediacenter" draw:name="8" text:anchor-type="paragraph" draw:z-index="8" svg:width="19.261666666667cm" style:rel-width="100%" svg:height="8.6254166666667cm" style:rel-height="scale"><draw:image xlink:href="Pictures/4c8b13516bd18e5a8fd9eb07c969dd83.png" xlink:type="simple" xlink:show="embed" xlink:actuate="onLoad"/></draw:frame></text:p>
      <text:list text:style-name="List_20_1" text:continue-numbering="false">
        <text:list-item>
          <text:p text:style-name="LastListParagraph_List_20_1_Content_First"> Ce sont ensuite les mêmes étapes que pour une correction sans anonymat. Voir <text:a xlink:type="simple" xlink:href="https://pedagowiki.unicaen.fr/doku.php?id=moodle4_nouveautes:moodle:devoir:noter" text:style-name="Internet_20_link" text:visited-style-name="Visited_20_Internet_20_Link">Consulter les copies et noter les étudiants</text:a>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vec la correction à l'aveugle, <text:span text:style-name="Strong_20_Emphasis">vous ne verrez pas les notes des étudiants dans le carnet de notes</text:span>. </text:p>
          </table:table-cell>
        </table:table-row>
      </table:table>
      <text:h text:style-name="Heading_20_2" text:outline-level="2"><text:bookmark-start text:name="__RefHeading___des-anonymisation_4"/><text:bookmark-start text:name="des-anonymisation"/>Dés-anonymisation<text:bookmark-end text:name="__RefHeading___des-anonymisation_4"/><text:bookmark-end text:name="des-anonymisation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Une fois la dés-anonymisation effectuée, on ne peux plus la réactiver !</text:p>
          </table:table-cell>
        </table:table-row>
      </table:table>
      <text:p text:style-name="Text_20_body">Une fois les corrections terminées et pour dés-anonymiser les copies, il faut retourner dans le bloc Administration du devoir (rouage), cliquez sur “<text:span text:style-name="Strong_20_Emphasis">Révéler les identités des étudiants</text:span>” : </text:p>
      <text:p text:style-name="Text_20_body"><draw:frame draw:style-name="mediacenter" draw:name="11" text:anchor-type="paragraph" draw:z-index="11" svg:width="5.2916666666667cm" svg:height="9.1208123953099cm"><draw:image xlink:href="Pictures/2b0b2203edfc86b327ff06770ce50720.png" xlink:type="simple" xlink:show="embed" xlink:actuate="onLoad"/></draw:frame></text:p>
      <text:p text:style-name="Text_20_body">Vous pouvez aussi dés-anonymiser depuis l'interface de consultation des travaux remis, en sélectionnant dans le menu déroulant “<text:span text:style-name="Strong_20_Emphasis">Révéler les identités des étudiants</text:span>” : </text:p>
      <text:p text:style-name="Text_20_body"><draw:frame draw:style-name="mediacenter" draw:name="12" text:anchor-type="paragraph" draw:z-index="12" svg:width="12.885208333333cm" svg:height="7.6464583333333cm"><draw:image xlink:href="Pictures/76e063409e8b25846417058b72a77d66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3" text:anchor-type="as-char" draw:z-index="1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'action “Révéler les identités des étudiants” n'est présente que si le paramètre “Évaluation à l’aveugle” a été choisi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que vous aurez confirmé en cliquant sur “<text:span text:style-name="Strong_20_Emphasis">Continuer</text:span>”, il n'y a plus de retour en arrière possible : </text:p>
        </text:list-item>
      </text:list>
      <text:p text:style-name="Text_20_body"><draw:frame draw:style-name="mediacenter" draw:name="14" text:anchor-type="paragraph" draw:z-index="14" svg:width="9.6572916666667cm" svg:height="3.9158333333333cm"><draw:image xlink:href="Pictures/8cde9b3f8ba9367111c9729a21ba03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5:44</meta:creation-date>
    <dc:creator>Generated</dc:creator>
    <dc:date>2026-09-16T18::05:44</dc:date>
    <dc:language>en-US</dc:language>
    <meta:editing-cycles>1</meta:editing-cycles>
    <meta:editing-duration>PT0S</meta:editing-duration>
    <dc:title>moodle:devoir:anonyme</dc:title>
  </office:meta>
</office:document-meta>
</file>