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depot_devoir"/><text:bookmark-start text:name="__RefHeading___comment_deposer_un_devoir_sur_ecampus_1"/><text:bookmark-start text:name="comment_deposer_un_devoir_sur_ecampus"/>Comment déposer un devoir sur Ecampus ?<text:bookmark-end text:name="__RefHeading___comment_deposer_un_devoir_sur_ecampus_1"/><text:bookmark-end text:name="comment_deposer_un_devoir_sur_ecampu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1::17:42</meta:creation-date>
    <dc:creator>Generated</dc:creator>
    <dc:date>2026-09-17T01::17:42</dc:date>
    <dc:language>en-US</dc:language>
    <meta:editing-cycles>1</meta:editing-cycles>
    <meta:editing-duration>PT0S</meta:editing-duration>
    <dc:title>moodle:depot_devoir</dc:title>
  </office:meta>
</office:document-meta>
</file>