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c8042cc4c08bf7799c90d4f29bada.png"/>
  <manifest:file-entry manifest:media-type="image/png" manifest:full-path="Pictures/e5284148b20eacee435e75e0705599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deplierbarre"/>Documentation de référence: <text:a xlink:type="simple" xlink:href="https://docs.moodle.org/3x/fr/%C3%89dition_du_texte" text:style-name="Internet_20_link" text:visited-style-name="Visited_20_Internet_20_Link">https://docs.moodle.org/3x/fr/%C3%89dition_du_texte</text:a></text:p>
      <text:p text:style-name="Text_20_body">Le premier bouton de l'éditeur permet d'afficher plus de boutons (exemple: format de tableaux): </text:p>
      <text:p text:style-name="Text_20_body"><draw:frame draw:style-name="media" draw:name="0" text:anchor-type="as-char" draw:z-index="0" svg:width="38.999583333333cm" style:rel-width="100%" svg:height="17.594791666667cm" style:rel-height="scale"><draw:image xlink:href="Pictures/372c8042cc4c08bf7799c90d4f29bada.png" xlink:type="simple" xlink:show="embed" xlink:actuate="onLoad"/></draw:frame> <draw:frame draw:style-name="media" draw:name="1" text:anchor-type="as-char" draw:z-index="1" svg:width="38.57625cm" style:rel-width="100%" svg:height="11.165416666667cm" style:rel-height="scale"><draw:image xlink:href="Pictures/e5284148b20eacee435e75e07055996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17:09</meta:creation-date>
    <dc:creator>Generated</dc:creator>
    <dc:date>2026-09-15T18::17:09</dc:date>
    <dc:language>en-US</dc:language>
    <meta:editing-cycles>1</meta:editing-cycles>
    <meta:editing-duration>PT0S</meta:editing-duration>
    <dc:title>moodle:deplierbarre</dc:title>
  </office:meta>
</office:document-meta>
</file>