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0abda9754cdd15098bc80a4461856d.png"/>
  <manifest:file-entry manifest:media-type="image/png" manifest:full-path="Pictures/5ad24ea9cfd131c7a217923eae44fdf2.png"/>
  <manifest:file-entry manifest:media-type="image/png" manifest:full-path="Pictures/2cf03810d1c7708cb08a1a1ee965f1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rbeille"/><text:bookmark-start text:name="__RefHeading___corbeille_1"/><text:bookmark-start text:name="corbeille"/>Corbeille<text:bookmark-end text:name="__RefHeading___corbeille_1"/><text:bookmark-end text:name="corbeille"/></text:h>
      <text:p text:style-name="Text_20_body">La corbeille de cours permet de restaurer une activité supprimée par erreur. </text:p>
      <text:p text:style-name="Text_20_body">Les élément supprimés sont disponibles 60 jours. </text:p>
      <text:h text:style-name="Heading_20_2" text:outline-level="2"><text:bookmark-start text:name="__RefHeading___acceder_a_la_corbeille_2"/><text:bookmark-start text:name="acceder_a_la_corbeille"/>Accéder à la corbeille<text:bookmark-end text:name="__RefHeading___acceder_a_la_corbeille_2"/><text:bookmark-end text:name="acceder_a_la_corbeille"/></text:h>
      <text:p text:style-name="Text_20_body">Sur la roue dentée en regard du titre du cours:</text:p>
      <text:p text:style-name="Text_20_body"><draw:frame draw:style-name="media" draw:name="0" text:anchor-type="as-char" draw:z-index="0" svg:width="21.166666666667cm" svg:height="25.558091286307cm"><draw:image xlink:href="Pictures/560abda9754cdd15098bc80a4461856d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corbeille n'apparait que si il y a eu des activités supprimées.Elle n'apparait dans le menu que quelques minutes après la suppressions </text:p>
          </table:table-cell>
        </table:table-row>
      </table:table>
      <text:h text:style-name="Heading_20_2" text:outline-level="2"><text:bookmark-start text:name="__RefHeading___restaurer_l_activite_3"/><text:bookmark-start text:name="restaurer_l_activite"/>Restaurer l'activité<text:bookmark-end text:name="__RefHeading___restaurer_l_activite_3"/><text:bookmark-end text:name="restaurer_l_activite"/></text:h>
      <text:p text:style-name="Text_20_body"><draw:frame draw:style-name="media" draw:name="2" text:anchor-type="as-char" draw:z-index="2" svg:width="21.166666666667cm" style:rel-width="100%" svg:height="5.5137239377144cm" style:rel-height="scale"><draw:image xlink:href="Pictures/2cf03810d1c7708cb08a1a1ee965f1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3:44</meta:creation-date>
    <dc:creator>Generated</dc:creator>
    <dc:date>2026-09-17T04::13:44</dc:date>
    <dc:language>en-US</dc:language>
    <meta:editing-cycles>1</meta:editing-cycles>
    <meta:editing-duration>PT0S</meta:editing-duration>
    <dc:title>moodle:corbeille</dc:title>
  </office:meta>
</office:document-meta>
</file>