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e0be6ce3701d90b6043c6d46e21bc.png"/>
  <manifest:file-entry manifest:media-type="image/png" manifest:full-path="Pictures/71e13addc95afef6e8ce9c66295e9f5a.png"/>
  <manifest:file-entry manifest:media-type="image/png" manifest:full-path="Pictures/5ad24ea9cfd131c7a217923eae44fdf2.png"/>
  <manifest:file-entry manifest:media-type="image/png" manifest:full-path="Pictures/1dce33cbdfe9f070ac1e41dc7dbeb2c7.png"/>
  <manifest:file-entry manifest:media-type="image/png" manifest:full-path="Pictures/21406b11bd8066015d8e1f829b6433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collegium_sante"/><text:bookmark-start text:name="__RefHeading___se_connecter_a_la_plateforme_collegium_sante_1"/><text:bookmark-start text:name="se_connecter_a_la_plateforme_collegium_sante"/>Se connecter à la plateforme Collégium Santé<text:bookmark-end text:name="__RefHeading___se_connecter_a_la_plateforme_collegium_sante_1"/><text:bookmark-end text:name="se_connecter_a_la_plateforme_collegium_sante"/></text:h>
      <text:h text:style-name="Heading_20_3" text:outline-level="3"><text:bookmark-start text:name="__RefHeading___etape_1acceder_a_la_plateforme_collegium_sante_foad2_2"/><text:bookmark-start text:name="etape_1acceder_a_la_plateforme_collegium_sante_foad2"/>Étape 1 : accéder à la plateforme Collégium Santé (FOAD2)<text:bookmark-end text:name="__RefHeading___etape_1acceder_a_la_plateforme_collegium_sante_foad2_2"/><text:bookmark-end text:name="etape_1acceder_a_la_plateforme_collegium_sante_foad2"/></text:h>
      <text:p text:style-name="Text_20_body">Saisissez dans votre navigateur l'adresse suivante : </text:p>
      <text:p text:style-name="Text_20_body">Collegium Santé : <text:a xlink:type="simple" xlink:href="https://foad2.unicaen.fr/" text:style-name="Internet_20_link" text:visited-style-name="Visited_20_Internet_20_Link">https://foad2.unicaen.fr/</text:a></text:p>
      <text:p text:style-name="Text_20_body">Vous accédez directement à la page  de connexion. </text:p>
      <text:p text:style-name="Text_20_body">Cliquez sur “Choisir votre établissement.</text:p>
      <text:p text:style-name="Text_20_body"><draw:frame draw:style-name="media" draw:name="0" text:anchor-type="as-char" draw:z-index="0" svg:width="10.583333333333cm" style:rel-width="100%" svg:height="6.0372777017784cm" style:rel-height="scale"><draw:image xlink:href="Pictures/196e0be6ce3701d90b6043c6d46e21bc.png" xlink:type="simple" xlink:show="embed" xlink:actuate="onLoad"/></draw:frame></text:p>
      <text:p text:style-name="Text_20_body">Et sur la page suivante, sélectionnez votre établissement pour vous connecter avec votre étupass/persopass (CAEN) ou votre multipass (ROUEN)</text:p>
      <text:p text:style-name="Text_20_body"><draw:frame draw:style-name="media" draw:name="1" text:anchor-type="as-char" draw:z-index="1" svg:width="10.583333333333cm" style:rel-width="100%" svg:height="8.0733496332518cm" style:rel-height="scale"><draw:image xlink:href="Pictures/71e13addc95afef6e8ce9c66295e9f5a.png" xlink:type="simple" xlink:show="embed" xlink:actuate="onLoad"/></draw:frame></text:p>
      <text:h text:style-name="Heading_20_3" text:outline-level="3"><text:bookmark-start text:name="__RefHeading___etape_2s_identifier_3"/><text:bookmark-start text:name="etape_2s_identifier"/>Étape 2 : S'identifier<text:bookmark-end text:name="__RefHeading___etape_2s_identifier_3"/><text:bookmark-end text:name="etape_2s_identif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persopass / etupass (CAEN) ou multipass (ROUEN) est votre compte numérique personnel qui vous permet d'accéder à tous les services et outils numériques de l'Université.+ Infos sur : <text:a xlink:type="simple" xlink:href="https://www.unicaen.fr/persopass/" text:style-name="Internet_20_link" text:visited-style-name="Visited_20_Internet_20_Link">https://www.unicaen.fr/persopass/</text:a></text:p>
            <text:p text:style-name="Text_20_body">+ Infos sur :<text:a xlink:type="simple" xlink:href="http://vie-etudiante.unicaen.fr/vie-numerique/etupass/" text:style-name="Internet_20_link" text:visited-style-name="Visited_20_Internet_20_Link">http://vie-etudiante.unicaen.fr/vie-numerique/etupass/</text:a></text:p>
            <text:p text:style-name="Text_20_body">+ Infos sur :<text:a xlink:type="simple" xlink:href="https://multipass.univ-rouen.fr/" text:style-name="Internet_20_link" text:visited-style-name="Visited_20_Internet_20_Link">https://multipass.univ-rouen.fr/</text:a></text:p>
          </table:table-cell>
        </table:table-row>
      </table:table>
      <text:list text:style-name="List_20_1" text:continue-numbering="false">
        <text:list-item>
          <text:p text:style-name="List_20_1_Content_First"> Saisissez votre persopass ou etupass :</text:p>
        </text:list-item>
        <text:list-item>
          <text:p text:style-name="List_20_1_Content"> Identifiant</text:p>
        </text:list-item>
        <text:list-item>
          <text:p text:style-name="List_20_1_Content"> Mot de passe</text:p>
        </text:list-item>
        <text:list-item>
          <text:p text:style-name="List_20_1_Content_Last"> Cliquez sur Se connecter.</text:p>
        </text:list-item>
      </text:list>
      <text:p text:style-name="Text_20_body"><draw:frame draw:style-name="media" draw:name="3" text:anchor-type="as-char" draw:z-index="3" svg:width="7.9375cm" style:rel-width="100%" svg:height="5.0877963590178cm" style:rel-height="scale"><draw:image xlink:href="Pictures/1dce33cbdfe9f070ac1e41dc7dbeb2c7.png" xlink:type="simple" xlink:show="embed" xlink:actuate="onLoad"/></draw:frame> ou <draw:frame draw:style-name="media" draw:name="4" text:anchor-type="as-char" draw:z-index="4" svg:width="4.7625cm" style:rel-width="100%" svg:height="4.8127070783133cm" style:rel-height="scale"><draw:image xlink:href="Pictures/21406b11bd8066015d8e1f829b6433c4.png" xlink:type="simple" xlink:show="embed" xlink:actuate="onLoad"/></draw:frame></text:p>
      <text:list text:style-name="List_20_1" text:continue-numbering="false">
        <text:list-item>
          <text:p text:style-name="List_20_1_Content_First"> Vous accédez à votre page personnelle appelée “Tableau de bord”.</text:p>
        </text:list-item>
        <text:list-item>
          <text:p text:style-name="List_20_1_Content_Last"> Nous vous présentons ici celle de ECAMPUS, mais celle de COLLEGIUM SANTÉ est identique, hormis le logo et les couleu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3:16</meta:creation-date>
    <dc:creator>Generated</dc:creator>
    <dc:date>2026-09-17T15::03:16</dc:date>
    <dc:language>en-US</dc:language>
    <meta:editing-cycles>1</meta:editing-cycles>
    <meta:editing-duration>PT0S</meta:editing-duration>
    <dc:title>moodle:connexion_collegium_sante</dc:title>
  </office:meta>
</office:document-meta>
</file>