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67795d249bf2242a8553b2df54e026.png"/>
  <manifest:file-entry manifest:media-type="image/png" manifest:full-path="Pictures/5ad24ea9cfd131c7a217923eae44fdf2.png"/>
  <manifest:file-entry manifest:media-type="image/png" manifest:full-path="Pictures/5dc05f5a658a674cb7f29a9dbe3703c8.png"/>
  <manifest:file-entry manifest:media-type="image/png" manifest:full-path="Pictures/3f458ace026a56ab6656343469d0c3af.png"/>
  <manifest:file-entry manifest:media-type="image/png" manifest:full-path="Pictures/0b05bd90f2248c3e3f00b2ff34e68389.png"/>
  <manifest:file-entry manifest:media-type="image/png" manifest:full-path="Pictures/bbb7f9223d4a2a824995982645a56637.png"/>
  <manifest:file-entry manifest:media-type="image/png" manifest:full-path="Pictures/6c724ff44f46dc51298d93d98c2cd792.png"/>
  <manifest:file-entry manifest:media-type="image/png" manifest:full-path="Pictures/744db3e89546a8e56f939ddfcbd70c7b.png"/>
  <manifest:file-entry manifest:media-type="image/png" manifest:full-path="Pictures/a9c7a8c01b19bf805faf55ed1fefd210.png"/>
  <manifest:file-entry manifest:media-type="image/png" manifest:full-path="Pictures/646cfd887e4aaf05759915c1fc320e0c.png"/>
  <manifest:file-entry manifest:media-type="image/png" manifest:full-path="Pictures/cf7692f5b2d456a72ae75d902e90ed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hat_avance"/><text:bookmark-start text:name="__RefHeading___parametres_avances_1"/><text:bookmark-start text:name="parametres_avances"/>Paramètres avancés<text:bookmark-end text:name="__RefHeading___parametres_avances_1"/><text:bookmark-end text:name="parametres_avances"/></text:h>
      <text:p text:style-name="Text_20_body">L'activité chat possède plusieurs options spécifiques :</text:p>
      <text:list text:style-name="List_20_1" text:continue-numbering="false">
        <text:list-item>
          <text:p text:style-name="List_20_1_Content_First"> programmer la (ou les) prochaine(s) session(s) de chat ;</text:p>
        </text:list-item>
        <text:list-item>
          <text:p text:style-name="List_20_1_Content"> accéder aux enregistrements des précédentes sessions ;</text:p>
        </text:list-item>
        <text:list-item>
          <text:p text:style-name="List_20_1_Content"> restreindre l'accès aux enregistrements des précédentes sessions ;</text:p>
        </text:list-item>
        <text:list-item>
          <text:p text:style-name="List_20_1_Content_Last"> automatiser l'effacement des enregistrements des précédentes sessions.</text:p>
        </text:list-item>
      </text:list>
      <text:h text:style-name="Heading_20_2" text:outline-level="2"><text:bookmark-start text:name="__RefHeading___ouvrir_le_volet_specifique_sessions_de_chat_2"/><text:bookmark-start text:name="ouvrir_le_volet_specifique_sessions_de_chat"/>Ouvrir le volet spécifique "Sessions de chat"<text:bookmark-end text:name="__RefHeading___ouvrir_le_volet_specifique_sessions_de_chat_2"/><text:bookmark-end text:name="ouvrir_le_volet_specifique_sessions_de_chat"/></text:h>
      <text:p text:style-name="Text_20_body"><draw:frame draw:style-name="mediacenter" draw:name="0" text:anchor-type="paragraph" draw:z-index="0" svg:width="16.880416666667cm" svg:height="14.737291666667cm"><draw:image xlink:href="Pictures/a967795d249bf2242a8553b2df54e026.png" xlink:type="simple" xlink:show="embed" xlink:actuate="onLoad"/></draw:frame></text:p>
      <text:h text:style-name="Heading_20_2" text:outline-level="2"><text:bookmark-start text:name="__RefHeading___programmer_la_ou_les_prochaine_s_session_s_de_chat_3"/><text:bookmark-start text:name="programmer_la_ou_les_prochaine_s_session_s_de_chat"/>Programmer la (ou les) prochaine(s) session(s) de chat<text:bookmark-end text:name="__RefHeading___programmer_la_ou_les_prochaine_s_session_s_de_chat_3"/><text:bookmark-end text:name="programmer_la_ou_les_prochaine_s_session_s_de_cha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s informations que vous sélectionnez seront visibles sur le calendrier du cours, accompagnées d'un lien menant directement au salon de discussion.</text:p>
          </table:table-cell>
        </table:table-row>
      </table:table>
      <text:h text:style-name="Heading_20_3" text:outline-level="3"><text:bookmark-start text:name="__RefHeading___etape_1indiquer_la_date_et_l_heure_de_la_prochaine_session_4"/><text:bookmark-start text:name="etape_1indiquer_la_date_et_l_heure_de_la_prochaine_session"/>Étape 1 : indiquer la date et l'heure de la "Prochaine session"<text:bookmark-end text:name="__RefHeading___etape_1indiquer_la_date_et_l_heure_de_la_prochaine_session_4"/><text:bookmark-end text:name="etape_1indiquer_la_date_et_l_heure_de_la_prochaine_session"/></text:h>
      <text:p text:style-name="Text_20_body"><draw:frame draw:style-name="mediacenter" draw:name="2" text:anchor-type="paragraph" draw:z-index="2" svg:width="16.615833333333cm" svg:height="6.50875cm"><draw:image xlink:href="Pictures/5dc05f5a658a674cb7f29a9dbe3703c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nscrire une date et une heure ne restreint pas l'utilisation du salon à d'autres moments, c'est seulement un moyen de faire savoir à vos étudiants quand ils pourront vous y retrouver, ainsi que d'autres étudiants.</text:p>
          </table:table-cell>
        </table:table-row>
      </table:table>
      <text:h text:style-name="Heading_20_3" text:outline-level="3"><text:bookmark-start text:name="__RefHeading___etape_2indiquer_s_il_y_aura_une_repetition_des_sessions_de_chat_5"/><text:bookmark-start text:name="etape_2indiquer_s_il_y_aura_une_repetition_des_sessions_de_chat"/>Étape 2 : indiquer s'il y aura une répétition des sessions de chat<text:bookmark-end text:name="__RefHeading___etape_2indiquer_s_il_y_aura_une_repetition_des_sessions_de_chat_5"/><text:bookmark-end text:name="etape_2indiquer_s_il_y_aura_une_repetition_des_sessions_de_chat"/></text:h>
      <text:p text:style-name="Text_20_body"><draw:frame draw:style-name="mediacenter" draw:name="4" text:anchor-type="paragraph" draw:z-index="4" svg:width="15.531041666667cm" svg:height="6.35cm"><draw:image xlink:href="Pictures/0b05bd90f2248c3e3f00b2ff34e6838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'option de répétition peut être intéressante pour programmer des revues de projets hebdomadaires, pour faire un bilan des connaissances et savoirs apportés durant la semaine, pour répondre aux dernières questions.</text:p>
          </table:table-cell>
        </table:table-row>
      </table:table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6" text:anchor-type="as-char" draw:z-index="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La répétition ne peut être automatisée que si la session se fait soit tous les jours à la même heure soit une fois par semaine le même jour à la même heure.</text:p>
          </table:table-cell>
        </table:table-row>
      </table:table>
      <text:h text:style-name="Heading_20_2" text:outline-level="2"><text:bookmark-start text:name="__RefHeading___acceder_aux_enregistrements_des_precedentes_sessions_6"/><text:bookmark-start text:name="acceder_aux_enregistrements_des_precedentes_sessions"/>Accéder aux enregistrements des précédentes sessions<text:bookmark-end text:name="__RefHeading___acceder_aux_enregistrements_des_precedentes_sessions_6"/><text:bookmark-end text:name="acceder_aux_enregistrements_des_precedentes_sessions"/></text:h>
      <text:h text:style-name="Heading_20_3" text:outline-level="3"><text:bookmark-start text:name="__RefHeading___etape_1cliquer_sur_consulter_les_sessions_precedentes_7"/><text:bookmark-start text:name="etape_1cliquer_sur_consulter_les_sessions_precedentes"/>Étape 1 : cliquer sur "Consulter les sessions précédentes<text:bookmark-end text:name="__RefHeading___etape_1cliquer_sur_consulter_les_sessions_precedentes_7"/><text:bookmark-end text:name="etape_1cliquer_sur_consulter_les_sessions_precedentes"/></text:h>
      <text:p text:style-name="Text_20_body"><draw:frame draw:style-name="mediacenter" draw:name="7" text:anchor-type="paragraph" draw:z-index="7" svg:width="16.35125cm" svg:height="4.8683333333333cm"><draw:image xlink:href="Pictures/6c724ff44f46dc51298d93d98c2cd792.png" xlink:type="simple" xlink:show="embed" xlink:actuate="onLoad"/></draw:frame></text:p>
      <text:h text:style-name="Heading_20_3" text:outline-level="3"><text:bookmark-start text:name="__RefHeading___etape_2cliquer_sur_lister_toutes_les_sessions_8"/><text:bookmark-start text:name="etape_2cliquer_sur_lister_toutes_les_sessions"/>Étape 2 : cliquer sur "Lister toutes les sessions"<text:bookmark-end text:name="__RefHeading___etape_2cliquer_sur_lister_toutes_les_sessions_8"/><text:bookmark-end text:name="etape_2cliquer_sur_lister_toutes_les_sessions"/></text:h>
      <text:p text:style-name="Text_20_body"><draw:frame draw:style-name="mediacenter" draw:name="8" text:anchor-type="paragraph" draw:z-index="8" svg:width="9.2604166666667cm" svg:height="2.3547916666667cm"><draw:image xlink:href="Pictures/744db3e89546a8e56f939ddfcbd70c7b.png" xlink:type="simple" xlink:show="embed" xlink:actuate="onLoad"/></draw:frame></text:p>
      <text:h text:style-name="Heading_20_3" text:outline-level="3"><text:bookmark-start text:name="__RefHeading___etape_3cliquer_sur_consulter_cette_session_9"/><text:bookmark-start text:name="etape_3cliquer_sur_consulter_cette_session"/>Étape 3 : cliquer sur "Consulter cette session"<text:bookmark-end text:name="__RefHeading___etape_3cliquer_sur_consulter_cette_session_9"/><text:bookmark-end text:name="etape_3cliquer_sur_consulter_cette_session"/></text:h>
      <text:p text:style-name="Text_20_body"><draw:frame draw:style-name="mediacenter" draw:name="9" text:anchor-type="paragraph" draw:z-index="9" svg:width="17.409583333333cm" style:rel-width="100%" svg:height="5.159375cm" style:rel-height="scale"><draw:image xlink:href="Pictures/a9c7a8c01b19bf805faf55ed1fefd210.png" xlink:type="simple" xlink:show="embed" xlink:actuate="onLoad"/></draw:frame></text:p>
      <text:h text:style-name="Heading_20_2" text:outline-level="2"><text:bookmark-start text:name="__RefHeading___restreindre_l_acces_aux_enregistrements_des_precedentes_sessions_10"/><text:bookmark-start text:name="restreindre_l_acces_aux_enregistrements_des_precedentes_sessions"/>Restreindre l'accès aux enregistrements des précédentes sessions<text:bookmark-end text:name="__RefHeading___restreindre_l_acces_aux_enregistrements_des_precedentes_sessions_10"/><text:bookmark-end text:name="restreindre_l_acces_aux_enregistrements_des_precedentes_sessions"/></text:h>
      <text:p text:style-name="Text_20_body">Dans le cas où le chat se reproduit en sessions à répétition, plusieurs enregistrements seront générés. Vous pouvez choisir de ne pas donner accès aux enregistrements des précédentes sessions. </text:p>
      <text:p text:style-name="Text_20_body"><draw:frame draw:style-name="mediacenter" draw:name="10" text:anchor-type="paragraph" draw:z-index="10" svg:width="16.404166666667cm" svg:height="7.699375cm"><draw:image xlink:href="Pictures/646cfd887e4aaf05759915c1fc320e0c.png" xlink:type="simple" xlink:show="embed" xlink:actuate="onLoad"/></draw:frame>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11" text:anchor-type="as-char" draw:z-index="1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Les enseignants du cours peuvent toujours consulter les enregistrements des sessions précédentes.</text:p>
          </table:table-cell>
        </table:table-row>
      </table:table>
      <text:h text:style-name="Heading_20_2" text:outline-level="2"><text:bookmark-start text:name="__RefHeading___automatiser_l_effacement_des_enregistrements_des_precedentes_sessions_11"/><text:bookmark-start text:name="automatiser_l_effacement_des_enregistrements_des_precedentes_sessions"/>Automatiser l'effacement des enregistrements des précédentes sessions<text:bookmark-end text:name="__RefHeading___automatiser_l_effacement_des_enregistrements_des_precedentes_sessions_11"/><text:bookmark-end text:name="automatiser_l_effacement_des_enregistrements_des_precedentes_sessions"/></text:h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Dans la zone “<text:span text:style-name="Strong_20_Emphasis">Enregistrer les sessions précédentes</text:span>”, vous pouvez choisir combien de temps les enregistrements seront gardé et disponibles à la lecture.</text:p>
          </table:table-cell>
        </table:table-row>
      </table:table>
      <text:p text:style-name="Text_20_body"><draw:frame draw:style-name="mediacenter" draw:name="13" text:anchor-type="paragraph" draw:z-index="13" svg:width="15.927916666667cm" svg:height="11.800416666667cm"><draw:image xlink:href="Pictures/cf7692f5b2d456a72ae75d902e90ed3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44:48</meta:creation-date>
    <dc:creator>Generated</dc:creator>
    <dc:date>2026-09-16T11::44:48</dc:date>
    <dc:language>en-US</dc:language>
    <meta:editing-cycles>1</meta:editing-cycles>
    <meta:editing-duration>PT0S</meta:editing-duration>
    <dc:title>moodle:chat_avance</dc:title>
  </office:meta>
</office:document-meta>
</file>