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89736dd29ea5ff754b1fede7a3b4eb7c.png"/>
  <manifest:file-entry manifest:media-type="image/png" manifest:full-path="Pictures/5ad24ea9cfd131c7a217923eae44fdf2.png"/>
  <manifest:file-entry manifest:media-type="image/png" manifest:full-path="Pictures/33db53eeea2897aad6ee2433763c8955.png"/>
  <manifest:file-entry manifest:media-type="image/png" manifest:full-path="Pictures/b4ccb11e1e936df05afb58e8feab76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3_1" style:family="table-column">
      <style:table-column-properties style:column-width="481.89pt"/>
    </style:style>
    <style:style style:name="highlight_sc2" style:family="text">
      <style:text-properties fo:border="0pt none"/>
    </style:style>
    <style:style style:name="highlight_kw2" style:family="text">
      <style:text-properties fo:color="#000000" fo:font-weight="bold" fo:border="0pt none"/>
    </style:style>
    <style:style style:name="highlight_kw3" style:family="text">
      <style:text-properties fo:color="#000066" fo:border="0pt none"/>
    </style:style>
    <style:style style:name="highlight_sy0" style:family="text">
      <style:text-properties fo:color="#66cc66" fo:border="0pt none"/>
    </style:style>
    <style:style style:name="highlight_st0" style:family="text">
      <style:text-properties fo:color="#ff0000"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4_1" style:family="table-column">
      <style:table-column-properties style:column-width="481.89pt"/>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TableCell_20" style:family="table-cell">
      <style:table-cell-properties fo:border="0.06pt solid #8cacbb" fo:padding="0.049cm" fo:background-color="#f7f9fa"/>
    </style:style>
    <style:style style:name="PluginODTAutoStyle_Paragraph_21" style:family="paragraph">
      <style:paragraph-properties fo:padding="0.049cm"/>
    </style:style>
    <style:style style:name="odt_auto_style_table_column_6_1" style:family="table-column">
      <style:table-column-properties style:column-width="-3.5pt"/>
    </style:style>
    <style:style style:name="Table1_Indentation_Level1" style:family="table">
      <style:table-properties fo:margin-top="0.25cm" fo:margin-bottom="0.25cm" table:border-model="collapsing" style:width="-3.5pt" style:rel-width="-1%" fo:margin-left="1.25cm" table:align="left"/>
    </style:style>
    <style:style style:name="PluginODTAutoStyle_TableCell_22" style:family="table-cell">
      <style:table-cell-properties fo:border="0.06pt solid #8cacbb" fo:padding="0.049cm" fo:background-color="#f7f9fa"/>
    </style:style>
    <style:style style:name="PluginODTAutoStyle_Paragraph_23" style:family="paragraph">
      <style:paragraph-properties fo:padding="0.049cm"/>
    </style:style>
    <style:style style:name="odt_auto_style_table_column_7_1" style:family="table-column">
      <style:table-column-properties style:column-width="-3.5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arte_mentale_cliquable"/><text:bookmark-start text:name="__RefHeading___objectif_1"/><text:bookmark-start text:name="objectif"/>Objectif<text:bookmark-end text:name="__RefHeading___objectif_1"/><text:bookmark-end text:name="objectif"/></text:h>
      <text:p text:style-name="Text_20_body">Créer une carte mentale contenant des liens et que ces liens soient cliquables. Pouvoir ensuite déposer cette carte mentale cliquable sur la plateforme Moodl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e technique décrite ci-après n'est probablement pas la seule. Il aurait été intéressant de pouvoir exporter la carte sous forme d'un pdf cliquable, mais seul MindJet le permet. Malheureusement ce dernier ne permet pas toujours d'arranger la disposition des noeuds comme on le souhaite (j'ai trouvé comment le faire pour les noeuds de premier niveau, mais pas pour les autres, qui restent agglutinés les uns aux autres) !
</text:p>
          </table:table-cell>
        </table:table-row>
      </table:table>
      <text:h text:style-name="Heading_20_1" text:outline-level="1"><text:bookmark-start text:name="__RefHeading___outil_utilises_2"/><text:bookmark-start text:name="outil_utilises"/>Outil utilisés<text:bookmark-end text:name="__RefHeading___outil_utilises_2"/><text:bookmark-end text:name="outil_utilises"/></text:h>
      <text:list text:style-name="List_20_1" text:continue-numbering="false">
        <text:list-item>
          <text:p text:style-name="List_20_1_Content_First"> <text:a xlink:type="simple" xlink:href="https://www.freeplane.org/wiki/index.php/Home" text:style-name="Internet_20_link" text:visited-style-name="Visited_20_Internet_20_Link">Freeplane</text:a> logiciel de carte mentale (libre)</text:p>
        </text:list-item>
        <text:list-item>
          <text:p text:style-name="List_20_1_Content_Last"> <text:a xlink:type="simple" xlink:href="https://notepad-plus-plus.org/fr/" text:style-name="Internet_20_link" text:visited-style-name="Visited_20_Internet_20_Link">Notepad++</text:a> editeur texte orienté développement (libre)</text:p>
        </text:list-item>
      </text:list>
      <text:h text:style-name="Heading_20_1" text:outline-level="1"><text:bookmark-start text:name="__RefHeading___principe_3"/><text:bookmark-start text:name="principe"/>Principe<text:bookmark-end text:name="__RefHeading___principe_3"/><text:bookmark-end text:name="principe"/></text:h>
      <text:p text:style-name="Text_20_body">Grace à des logiciels tiers (voir ci-dessus), on crée une carte mentale. Celle-ci est ensuite exportée au format HTML.</text:p>
      <text:p text:style-name="Text_20_body">L'astuce consiste à extraire de cet export, l'image et le code HTML à réutiliser dans la page Moodle.</text:p>
      <text:h text:style-name="Heading_20_1" text:outline-level="1"><text:bookmark-start text:name="__RefHeading___mode_operatoire_4"/><text:bookmark-start text:name="mode_operatoire"/>Mode opératoire<text:bookmark-end text:name="__RefHeading___mode_operatoire_4"/><text:bookmark-end text:name="mode_operatoire"/></text:h>
      <text:h text:style-name="Heading_20_2" text:outline-level="2"><text:bookmark-start text:name="__RefHeading___creation_de_la_carte_5"/><text:bookmark-start text:name="creation_de_la_carte"/>Création de la carte<text:bookmark-end text:name="__RefHeading___creation_de_la_carte_5"/><text:bookmark-end text:name="creation_de_la_carte"/></text:h>
      <text:p text:style-name="Text_20_body">Dans Freeplane créer la carte.</text:p>
      <text:p text:style-name="Text_20_body">Y ajouter les liens ([<text:span text:style-name="Emphasis">ctrl</text:span>]+[<text:span text:style-name="Emphasis">k</text:spa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arranger pour mettre dans le texte des liens du texte reconnaissable permettant d'identifier de façon non ambiguë chacun des liens plus tard, lors de la modification du code source. Par exemple pour une carte portail vers des rapports personnalisés, indiquer le numéro du rapport dans le texte du lien “<text:span text:style-name="Emphasis"><text:span text:style-name="Strong_20_Emphasis">r.55</text:span></text:span>”…
</text:p>
          </table:table-cell>
        </table:table-row>
      </table:table>
      <text:p text:style-name="Text_20_body">Exporter la carte sous forme d'un fichier : <text:span text:style-name="Strong_20_Emphasis">XHTML image cliquable (.html)</text:span></text:p>
      <text:h text:style-name="Heading_20_2" text:outline-level="2"><text:bookmark-start text:name="__RefHeading___extraction_du_code_html_utile_6"/><text:bookmark-start text:name="extraction_du_code_html_utile"/>Extraction du code html utile<text:bookmark-end text:name="__RefHeading___extraction_du_code_html_utile_6"/><text:bookmark-end text:name="extraction_du_code_html_utile"/></text:h>
      <text:p text:style-name="Text_20_body">Ouvrir le fichier <text:span text:style-name="Emphasis">.html</text:span> exporté, avec Notepad++ (par exemple), pour copier le code source HTML, contenu dans la balise <text:span text:style-name="Emphasis">map</text:span></text:p>
      <table:table table:style-name="Table">
        <table:table-column table:style-name="odt_auto_style_table_column_3_1"/>
        <table:table-row>
          <table:table-cell office:value-type="string" table:style-name="PluginODTAutoStyle_TableCell_11">
            <text:p text:style-name="Preformatted_20_Text"><text:span text:style-name="highlight_sc2">&lt;<text:a xlink:type="simple" xlink:href="http://december.com/html/4/element/map.html" text:style-name="Internet_20_link" text:visited-style-name="Visited_20_Internet_20_Link"><text:span text:style-name="highlight_kw2">map</text:span></text:a> <text:span text:style-name="highlight_kw3">name</text:span><text:span text:style-name="highlight_sy0">=</text:span><text:span text:style-name="highlight_st0">"fm_imagemap"</text:span> <text:span text:style-name="highlight_kw3">id</text:span><text:span text:style-name="highlight_sy0">=</text:span><text:span text:style-name="highlight_st0">"fm_imagemap"</text:span>&gt;</text:span><text:line-break/><text:s text:c="3"/>...<text:line-break/><text:span text:style-name="highlight_sc2">&lt;<text:span text:style-name="highlight_sy0">/</text:span><text:a xlink:type="simple" xlink:href="http://december.com/html/4/element/map.html" text:style-name="Internet_20_link" text:visited-style-name="Visited_20_Internet_20_Link"><text:span text:style-name="highlight_kw2">map</text:span></text:a>&gt;</text:span></text:p>
          </table:table-cell>
        </table:table-row>
      </table:table>
      <text:p text:style-name="Text_20_body">Dans le code copié, supprimer toutes les sous-balises <text:span text:style-name="Emphasis">area</text:span> inutiles, c'est-à-dire correspondant à des noeuds de la carte mentale sur lesquels on ne veut pas de lien. En effet, Freeplane créer des liens internes ('<text:span text:style-name="Emphasis">href=“#…</text:span>'), dans la page exportée, pour tous les noeuds de la carte, qu'ils portent ou non un lien dans la carte d'origine.</text:p>
      <text:p text:style-name="Text_20_body">Une balise <text:span text:style-name="Emphasis">area</text:span> a cette tête : </text:p>
      <table:table table:style-name="Table">
        <table:table-column table:style-name="odt_auto_style_table_column_4_1"/>
        <table:table-row>
          <table:table-cell office:value-type="string" table:style-name="PluginODTAutoStyle_TableCell_13">
            <text:p text:style-name="Preformatted_20_Text"><text:span text:style-name="highlight_sc2">&lt;<text:a xlink:type="simple" xlink:href="http://december.com/html/4/element/area.html" text:style-name="Internet_20_link" text:visited-style-name="Visited_20_Internet_20_Link"><text:span text:style-name="highlight_kw2">area</text:span></text:a> <text:span text:style-name="highlight_kw3">shape</text:span><text:span text:style-name="highlight_sy0">=</text:span><text:span text:style-name="highlight_st0">"rect"</text:span> ...<text:span text:style-name="highlight_sy0">/</text:span>&gt;</text:span></text:p>
          </table:table-cell>
        </table:table-row>
      </table:table>
      <text:p text:style-name="Text_20_body">Remplacer le contenu de l'attribut <text:span text:style-name="Strong_20_Emphasis"><text:span text:style-name="Emphasis">href</text:span></text:span> des balises restantes (celles où l'on veut vraiment un lien), avec les liens qui nous intéressent (à la place des liens internes créés par Freeplane) :</text:p>
      <text:p text:style-name="Text_20_body"><draw:frame draw:style-name="media" draw:name="2" text:anchor-type="as-char" draw:z-index="2" svg:width="39.899166666667cm" style:rel-width="100%" svg:height="21.986875cm" style:rel-height="scale"><draw:image xlink:href="Pictures/89736dd29ea5ff754b1fede7a3b4eb7c.png" xlink:type="simple" xlink:show="embed" xlink:actuate="onLoad"/></draw:frame>
(ci-dessus : le code source avant, puis après “nettoyage”)</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8">
            <text:p text:style-name="PluginODTAutoStyle_Paragraph_19">On peut ajouter l'attribut 
</text:p>
            <table:table table:style-name="Table">
              <table:table-column table:style-name="odt_auto_style_table_column_6_1"/>
              <table:table-row>
                <table:table-cell office:value-type="string" table:style-name="PluginODTAutoStyle_TableCell_20">
                  <text:p text:style-name="Preformatted_20_Text">target="_blank"</text:p>
                </table:table-cell>
              </table:table-row>
            </table:table>
            <text:p text:style-name="Text_20_body">dans chaque balise &lt;area… si on veut que les liens s'ouvrent dans une nouvelle page.</text:p>
          </table:table-cell>
        </table:table-row>
      </table:table>
      <text:h text:style-name="Heading_20_2" text:outline-level="2"><text:bookmark-start text:name="__RefHeading___depot_sur_la_plateforme_7"/><text:bookmark-start text:name="depot_sur_la_plateforme"/>Dépôt sur la plateforme<text:bookmark-end text:name="__RefHeading___depot_sur_la_plateforme_7"/><text:bookmark-end text:name="depot_sur_la_plateforme"/></text:h>
      <text:list text:style-name="Numbering_20_1" text:continue-numbering="false">
        <text:list-item>
          <text:p text:style-name="Numbering_20_1_Content_First"> Dans un cours Moodle, ajouter une activité étiquette.</text:p>
        </text:list-item>
        <text:list-item>
          <text:p text:style-name="Numbering_20_1_Content"> Déposer sur la plateforme l'image incluse dans la page web exportée par Freeplane au départ (cette image se trouve dans le dossier qui accompagne la page web exportée).</text:p>
        </text:list-item>
        <text:list-item>
          <text:p text:style-name="Numbering_20_1_Content"> Dans le corps de cette étiquette insérer cette image. Bien noter son nom.</text:p>
        </text:list-item>
        <text:list-item>
          <text:p text:style-name="Numbering_20_1_Content"> Ouvrir le code source HTML de l'étiquette.</text:p>
        </text:list-item>
        <text:list-item>
          <text:p text:style-name="Numbering_20_1_Content"> Dans la balise &lt;img…/&gt; de l'image ajoutée, ajouter l'attribut :</text:p>
        </text:list-item>
      </text:list>
      <table:table table:style-name="Table1_Indentation_Level1">
        <table:table-column table:style-name="odt_auto_style_table_column_7_1"/>
        <table:table-row>
          <table:table-cell office:value-type="string" table:style-name="PluginODTAutoStyle_TableCell_22">
            <text:p text:style-name="Preformatted_20_Text">usemap="#fm_imagemap"</text:p>
          </table:table-cell>
        </table:table-row>
      </table:table>
      <text:list text:style-name="Numbering_20_1" text:continue-numbering="true">
        <text:list-item/>
        <text:list-item>
          <text:p text:style-name="LastListParagraph_Numbering_20_1_Content_First"> Coller la balise <text:span text:style-name="Emphasis"><text:span text:style-name="Strong_20_Emphasis">&lt;map…&gt;…&lt;/map&gt;</text:span></text:span> copiée précédemment.</text:p>
        </text:list-item>
      </text:list>
      <text:p text:style-name="Text_20_body"><draw:frame draw:style-name="media" draw:name="4" text:anchor-type="as-char" draw:z-index="4" svg:width="24.897291666667cm" style:rel-width="100%" svg:height="14.049375cm" style:rel-height="scale"><draw:image xlink:href="Pictures/33db53eeea2897aad6ee2433763c8955.png" xlink:type="simple" xlink:show="embed" xlink:actuate="onLoad"/></draw:frame></text:p>
      <text:p text:style-name="Text_20_body">Et voilà :</text:p>
      <text:p text:style-name="Text_20_body"><draw:frame draw:style-name="media" draw:name="5" text:anchor-type="as-char" draw:z-index="5" svg:width="18.7325cm" style:rel-width="100%" svg:height="14.366875cm" style:rel-height="scale"><draw:image xlink:href="Pictures/b4ccb11e1e936df05afb58e8feab767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3_1" style:family="table-column">
      <style:table-column-properties style:column-width="481.89pt"/>
    </style:style>
    <style:style style:name="highlight_sc2" style:family="text">
      <style:text-properties fo:border="0pt none"/>
    </style:style>
    <style:style style:name="highlight_kw2" style:family="text">
      <style:text-properties fo:color="#000000" fo:font-weight="bold" fo:border="0pt none"/>
    </style:style>
    <style:style style:name="highlight_kw3" style:family="text">
      <style:text-properties fo:color="#000066" fo:border="0pt none"/>
    </style:style>
    <style:style style:name="highlight_sy0" style:family="text">
      <style:text-properties fo:color="#66cc66" fo:border="0pt none"/>
    </style:style>
    <style:style style:name="highlight_st0" style:family="text">
      <style:text-properties fo:color="#ff0000"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4_1" style:family="table-column">
      <style:table-column-properties style:column-width="481.89pt"/>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TableCell_20" style:family="table-cell">
      <style:table-cell-properties fo:border="0.06pt solid #8cacbb" fo:padding="0.049cm" fo:background-color="#f7f9fa"/>
    </style:style>
    <style:style style:name="PluginODTAutoStyle_Paragraph_21" style:family="paragraph">
      <style:paragraph-properties fo:padding="0.049cm"/>
    </style:style>
    <style:style style:name="odt_auto_style_table_column_6_1" style:family="table-column">
      <style:table-column-properties style:column-width="-3.5pt"/>
    </style:style>
    <style:style style:name="Table1_Indentation_Level1" style:family="table">
      <style:table-properties fo:margin-top="0.25cm" fo:margin-bottom="0.25cm" table:border-model="collapsing" style:width="-3.5pt" style:rel-width="-1%" fo:margin-left="1.25cm" table:align="left"/>
    </style:style>
    <style:style style:name="PluginODTAutoStyle_TableCell_22" style:family="table-cell">
      <style:table-cell-properties fo:border="0.06pt solid #8cacbb" fo:padding="0.049cm" fo:background-color="#f7f9fa"/>
    </style:style>
    <style:style style:name="PluginODTAutoStyle_Paragraph_23" style:family="paragraph">
      <style:paragraph-properties fo:padding="0.049cm"/>
    </style:style>
    <style:style style:name="odt_auto_style_table_column_7_1" style:family="table-column">
      <style:table-column-properties style:column-width="-3.5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59:24</meta:creation-date>
    <dc:creator>Generated</dc:creator>
    <dc:date>2026-09-17T01::59:24</dc:date>
    <dc:language>en-US</dc:language>
    <meta:editing-cycles>1</meta:editing-cycles>
    <meta:editing-duration>PT0S</meta:editing-duration>
    <dc:title>moodle:carte_mentale_cliquable</dc:title>
  </office:meta>
</office:document-meta>
</file>